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3c1501079977e2a7a6bb3f06f5f470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3b"/><text:bookmark-start text:name="__RefHeading___les_demarches_techniques_et_outils_visant_a_securiser_les_resultats_produits_1"/><text:bookmark-start text:name="les_demarches_techniques_et_outils_visant_a_securiser_les_resultats_produits"/>Les démarches, techniques et outils visant à sécuriser les résultats produits.<text:bookmark-end text:name="__RefHeading___les_demarches_techniques_et_outils_visant_a_securiser_les_resultats_produits_1"/><text:bookmark-end text:name="les_demarches_techniques_et_outils_visant_a_securiser_les_resultats_produits"/></text:h>
      <text:p text:style-name="Text_20_body">Les entreprises sont responsable de la protection des données de la Big Data. Par conséquent, elles doivent respecter l’ensemble des normes¹ sous peine de sanctions et de mauvaise image.</text:p>
      <text:p text:style-name="Text_20_body"><draw:frame draw:style-name="mediacenter" draw:name="0" text:anchor-type="paragraph" draw:z-index="0" svg:width="10.583333333333cm" svg:height="7.0555555555556cm"><draw:image xlink:href="Pictures/23c1501079977e2a7a6bb3f06f5f4705.jpg" xlink:type="simple" xlink:show="embed" xlink:actuate="onLoad"/></draw:frame></text:p>
      <text:h text:style-name="Heading_20_2" text:outline-level="2"><text:bookmark-start text:name="__RefHeading___les_demarches_et_les_techniques_2"/><text:bookmark-start text:name="les_demarches_et_les_techniques"/>Les démarches et les techniques<text:bookmark-end text:name="__RefHeading___les_demarches_et_les_techniques_2"/><text:bookmark-end text:name="les_demarches_et_les_techniques"/></text:h>
      <text:list text:style-name="List_20_1" text:continue-numbering="false">
        <text:list-item>
          <text:p text:style-name="LastListParagraph_List_20_1_Content_First"> Les entreprises doivent limiter le nombre de personnes pouvant accéder aux référentiels de données massives. En effet, le regroupement des données augmente le risque d’une fuite des informations sensibles et des cybercriminels puissent les interceptées.</text:p>
        </text:list-item>
      </text:list>
      <text:list text:style-name="List_20_1" text:continue-numbering="false">
        <text:list-item>
          <text:p text:style-name="LastListParagraph_List_20_1_Content_First"> Le contrôle d’accès pour assurer que seuls les utilisateurs accède à certaines données.</text:p>
        </text:list-item>
      </text:list>
      <text:list text:style-name="List_20_1" text:continue-numbering="false">
        <text:list-item>
          <text:p text:style-name="LastListParagraph_List_20_1_Content_First"> Surveiller étroitement l'activité des bases de données Hadoop (outils permettant aux applications de travailler avec des milliers de nœuds et des pétaoctets de données) et NoSQL (désigne une famille de systèmes de gestion de base de données).</text:p>
        </text:list-item>
      </text:list>
      <text:list text:style-name="List_20_1" text:continue-numbering="false">
        <text:list-item>
          <text:p text:style-name="LastListParagraph_List_20_1_Content_First"> Implémenter des contrôles automatisés et centralisés.</text:p>
        </text:list-item>
      </text:list>
      <text:list text:style-name="List_20_1" text:continue-numbering="false">
        <text:list-item>
          <text:p text:style-name="LastListParagraph_List_20_1_Content_First"> Mettre en place un contrôle des changements pour contrôler le volume, la vélocité (=vitesse) et la variété du Big Data.</text:p>
        </text:list-item>
      </text:list>
      <text:list text:style-name="List_20_1" text:continue-numbering="false">
        <text:list-item>
          <text:p text:style-name="LastListParagraph_List_20_1_Content_First"> Fonctions de blocage, de mise en quarantaine et d’alerte en cas d’attaque ou de mouvement suspect sur le Big Data.</text:p>
        </text:list-item>
      </text:list>
      <text:list text:style-name="List_20_1" text:continue-numbering="false">
        <text:list-item>
          <text:p text:style-name="LastListParagraph_List_20_1_Content_First"> Faire des analyses approfondies car les cybercriminels ou attaquants internes laissent généralement des traces de leur passage ou des artefacts qui peuvent être détectés.</text:p>
        </text:list-item>
      </text:list>
      <text:list text:style-name="List_20_1" text:continue-numbering="false">
        <text:list-item>
          <text:p text:style-name="LastListParagraph_List_20_1_Content_First"> Employer des techniques d'abstraction des données, telles que le chiffrement, le masquage ou l’occultation. Une fois fait, les cybercriminels ne peuvent généralement pas décoder ni récupérer les données.</text:p>
        </text:list-item>
      </text:list>
      <text:list text:style-name="List_20_1" text:continue-numbering="false">
        <text:list-item>
          <text:p text:style-name="LastListParagraph_List_20_1_Content_First"> Faire des audits² et des rapport sur la sécurité.</text:p>
        </text:list-item>
      </text:list>
      <text:list text:style-name="List_20_1" text:continue-numbering="false">
        <text:list-item>
          <text:p text:style-name="LastListParagraph_List_20_1_Content_First"> Évaluer et résoudre les faiblesses de l'environnement de manière à sécuriser l'ensemble du Big Data.</text:p>
        </text:list-item>
      </text:list>
      <text:h text:style-name="Heading_20_2" text:outline-level="2"><text:bookmark-start text:name="__RefHeading___les_outils_3"/><text:bookmark-start text:name="les_outils"/>Les outils<text:bookmark-end text:name="__RefHeading___les_outils_3"/><text:bookmark-end text:name="les_outils"/></text:h>
      <text:p text:style-name="Text_20_body">Des entreprises se sont spécialisé dans la sécurité du Big Data pour aider les sociétés à protéger leur données :</text:p>
      <text:list text:style-name="List_20_1" text:continue-numbering="false">
        <text:list-item>
          <text:p text:style-name="List_20_1_Content_First"> Voltage SecureData Enterprise</text:p>
          <text:list text:style-name="Numbering_20_1">
            <text:list-item>
              <text:p text:style-name="Numbering_20_1_Content"> Protection des données sensibles</text:p>
            </text:list-item>
            <text:list-item>
              <text:p text:style-name="Numbering_20_1_Content"> Sécurité pour Hadoop</text:p>
            </text:list-item>
            <text:list-item>
              <text:p text:style-name="Numbering_20_1_Content"> Sécuriser les analyses</text:p>
            </text:list-item>
            <text:list-item>
              <text:p text:style-name="Numbering_20_1_Content"> Confidentialité des données</text:p>
            </text:list-item>
            <text:list-item>
              <text:p text:style-name="Numbering_20_1_Content"> Cryptage et anonymisation</text:p>
            </text:list-item>
            <text:list-item>
              <text:p text:style-name="Numbering_20_1_Content_Last"> Assistance multi-plateforme</text:p>
            </text:list-item>
          </text:list>
        </text:list-item>
      </text:list>
      <text:list text:style-name="List_20_1" text:continue-numbering="false">
        <text:list-item>
          <text:p text:style-name="List_20_1_Content_First"> IBM Security Guardium</text:p>
          <text:list text:style-name="Numbering_20_1">
            <text:list-item>
              <text:p text:style-name="Numbering_20_1_Content"> Découverte et classification des données</text:p>
            </text:list-item>
            <text:list-item>
              <text:p text:style-name="Numbering_20_1_Content"> Analyses des vulnérabilités et évaluations des risques</text:p>
            </text:list-item>
            <text:list-item>
              <text:p text:style-name="Numbering_20_1_Content"> Surveillance et alertes relatives aux activités des données</text:p>
            </text:list-item>
            <text:list-item>
              <text:p text:style-name="Numbering_20_1_Content"> Chiffrement, blocage, masquage et mise en quarantaine</text:p>
            </text:list-item>
            <text:list-item>
              <text:p text:style-name="Numbering_20_1_Content"> Rapport et audit de conformité</text:p>
            </text:list-item>
            <text:list-item>
              <text:p text:style-name="Numbering_20_1_Content"> Analyse avancée de la sécurité des données</text:p>
            </text:list-item>
            <text:list-item>
              <text:p text:style-name="Numbering_20_1_Content"> Visibilité, automatisation et évolutivité de la protection</text:p>
            </text:list-item>
            <text:list-item>
              <text:p text:style-name="Numbering_20_1_Content"> Réduire la complexité</text:p>
            </text:list-item>
            <text:list-item>
              <text:p text:style-name="Numbering_20_1_Content_Last"> Améliorer les résultats</text:p>
            </text:list-item>
          </text:list>
        </text:list-item>
      </text:list>
      <text:h text:style-name="Heading_20_2" text:outline-level="2"><text:bookmark-start text:name="__RefHeading___conclusion_4"/><text:bookmark-start text:name="conclusion"/>Conclusion<text:bookmark-end text:name="__RefHeading___conclusion_4"/><text:bookmark-end text:name="conclusion"/></text:h>
      <text:p text:style-name="Text_20_body">Pour conclure, face à cette enjeu, les entreprises ont trouvé des solutions afin de protéger le Big Data. Elles ne cherchent pas seulement à protéger les données, mais elles essayent d’améliorer l’utilisations de celles-ci.</text:p>
      <text:h text:style-name="Heading_20_2" text:outline-level="2"><text:bookmark-start text:name="__RefHeading___annexe_5"/><text:bookmark-start text:name="annexe"/>Annexe<text:bookmark-end text:name="__RefHeading___annexe_5"/><text:bookmark-end text:name="annexe"/></text:h>
      <text:h text:style-name="Heading_20_5" text:outline-level="5"><text:bookmark-start text:name="__RefHeading___vocabulaire_6"/><text:bookmark-start text:name="vocabulaire"/>Vocabulaire<text:bookmark-end text:name="__RefHeading___vocabulaire_6"/><text:bookmark-end text:name="vocabulaire"/></text:h>
      <text:p text:style-name="Text_20_body">Norme¹ : Règle à suivre. Ici les normes sont par exemple RGPD, ISO/IEC JTC 1/WG 9, …</text:p>
      <text:p text:style-name="Text_20_body">Audit² : Procédure de contrôle.</text:p>
      <text:h text:style-name="Heading_20_5" text:outline-level="5"><text:bookmark-start text:name="__RefHeading___sources_7"/><text:bookmark-start text:name="sources"/>Sources<text:bookmark-end text:name="__RefHeading___sources_7"/><text:bookmark-end text:name="sources"/></text:h>
      <text:list text:style-name="List_20_1" text:continue-numbering="false">
        <text:list-item>
          <text:p text:style-name="LastListParagraph_List_20_1_Content_First"> Démarche et technique :</text:p>
        </text:list-item>
      </text:list>
      <text:p text:style-name="Text_20_body"><text:a xlink:type="simple" xlink:href="http://www.infomania-services.fr/controle/file/180509044559000000_9561476186_1525884359.pdf" text:style-name="Internet_20_link" text:visited-style-name="Visited_20_Internet_20_Link">http://www.infomania-services.fr/controle/file/180509044559000000_9561476186_1525884359.pdf</text:a></text:p>
      <text:list text:style-name="List_20_1" text:continue-numbering="false">
        <text:list-item>
          <text:p text:style-name="LastListParagraph_List_20_1_Content_First"> Voltage SecureData Enterprise :</text:p>
        </text:list-item>
      </text:list>
      <text:p text:style-name="Text_20_body"><text:a xlink:type="simple" xlink:href="https://www.microfocus.com/fr-fr/products/voltage-data-encryption-security/hadoop-big-data-security/overview" text:style-name="Internet_20_link" text:visited-style-name="Visited_20_Internet_20_Link">https://www.microfocus.com/fr-fr/products/voltage-data-encryption-security/hadoop-big-data-security/overview</text:a></text:p>
      <text:list text:style-name="List_20_1" text:continue-numbering="false">
        <text:list-item>
          <text:p text:style-name="LastListParagraph_List_20_1_Content_First"> IBM Security Guardium</text:p>
        </text:list-item>
      </text:list>
      <text:p text:style-name="Text_20_body"><text:a xlink:type="simple" xlink:href="https://www.ibm.com/fr-fr/security/data-security/guardium" text:style-name="Internet_20_link" text:visited-style-name="Visited_20_Internet_20_Link">https://www.ibm.com/fr-fr/security/data-security/guardium</text:a></text:p>
      <text:list text:style-name="List_20_1" text:continue-numbering="false">
        <text:list-item>
          <text:p text:style-name="LastListParagraph_List_20_1_Content_First"> Pixabay - image libre de droit sécurité</text:p>
        </text:list-item>
      </text:list>
      <text:p text:style-name="Text_20_body"><text:a xlink:type="simple" xlink:href="https://pixabay.com/fr/photos/s%C3%A9curit%C3%A9-protection-anti-virus-265130/" text:style-name="Internet_20_link" text:visited-style-name="Visited_20_Internet_20_Link">https://pixabay.com/fr/photos/s%C3%A9curit%C3%A9-protection-anti-virus-265130/</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06::30:26</meta:creation-date>
    <dc:creator>Generated</dc:creator>
    <dc:date>2026-08-18T06::30:26</dc:date>
    <dc:language>en-US</dc:language>
    <meta:editing-cycles>1</meta:editing-cycles>
    <meta:editing-duration>PT0S</meta:editing-duration>
    <dc:title>3b</dc:title>
  </office:meta>
</office:document-meta>
</file>