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_fondeur-301"/><text:bookmark-start text:name="__RefHeading___les_fondeurs_1"/><text:bookmark-start text:name="les_fondeurs"/>LES FONDEURS<text:bookmark-end text:name="__RefHeading___les_fondeurs_1"/><text:bookmark-end text:name="les_fondeu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CHE ACTEUR </text:p>
          </table:table-cell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>
            <text:p text:style-name="tablealignleft">Intervenant(s)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Définition synthétique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Rôle / Missions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Sources explicatives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Entreprises du secteur </text:p>
          </table:table-cell>
          <table:table-cell office:value-type="string" table:style-name="tablecell" table:number-columns-spanned="2"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8::36:58</meta:creation-date>
    <dc:creator>Generated</dc:creator>
    <dc:date>2026-09-03T18::36:58</dc:date>
    <dc:language>en-US</dc:language>
    <meta:editing-cycles>1</meta:editing-cycles>
    <meta:editing-duration>PT0S</meta:editing-duration>
    <dc:title>act_fondeur-301</dc:title>
  </office:meta>
</office:document-meta>
</file>