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e979575f8ad1b8bea6be475378f099.png"/>
  <manifest:file-entry manifest:media-type="image/png" manifest:full-path="Pictures/e81e7f1e7eb07c240eb48fca4e00e225.png"/>
  <manifest:file-entry manifest:media-type="image/png" manifest:full-path="Pictures/db8067ece3068bfe921e8dd8e2e05971.png"/>
  <manifest:file-entry manifest:media-type="image/png" manifest:full-path="Pictures/5ae04334c89f9081537d4815e672fc04.png"/>
  <manifest:file-entry manifest:media-type="image/png" manifest:full-path="Pictures/e0d59178cf50097d3dc12184b8e323ef.png"/>
  <manifest:file-entry manifest:media-type="image/png" manifest:full-path="Pictures/335640b9bc7579d12c5eb4487953bb0e.png"/>
  <manifest:file-entry manifest:media-type="image/png" manifest:full-path="Pictures/0051335f9971ce80ab3d7bd6f2033e31.png"/>
  <manifest:file-entry manifest:media-type="image/png" manifest:full-path="Pictures/df88d1cb655412c5ed960bc8664b3872.png"/>
  <manifest:file-entry manifest:media-type="image/png" manifest:full-path="Pictures/415c8fb1ad959787d022708651e6ff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289.134pt" style:rel-width="6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"/><text:bookmark-start text:name="__RefHeading___microsoft_active_directory_1"/><text:bookmark-start text:name="microsoft_active_directory"/>Microsoft Active Directory<text:bookmark-end text:name="__RefHeading___microsoft_active_directory_1"/><text:bookmark-end text:name="microsoft_active_directory"/></text:h>
      <text:h text:style-name="Heading_20_4" text:outline-level="4"><text:bookmark-start text:name="__RefHeading___contributeurs_2"/><text:bookmark-start text:name="contributeurs"/>contributeurs<text:bookmark-end text:name="__RefHeading___contributeurs_2"/><text:bookmark-end text:name="contributeurs"/></text:h>
      <text:p text:style-name="Text_20_body">(SIO1-2017) Lemerre Corentin , Leconte Brian</text:p>
      <text:h text:style-name="Heading_20_2" text:outline-level="2"><text:bookmark-start text:name="__RefHeading___configuration_du_controleur_ad_3"/><text:bookmark-start text:name="configuration_du_controleur_ad"/>Configuration du contrôleur AD<text:bookmark-end text:name="__RefHeading___configuration_du_controleur_ad_3"/><text:bookmark-end text:name="configuration_du_controleur_ad"/></text:h>
      <text:h text:style-name="Heading_20_3" text:outline-level="3"><text:bookmark-start text:name="__RefHeading___procedure_4"/><text:bookmark-start text:name="procedure"/>Procédure<text:bookmark-end text:name="__RefHeading___procedure_4"/><text:bookmark-end text:name="procedure"/></text:h>
      <text:p text:style-name="Text_20_body">On commence par <text:span text:style-name="Plugin_Wrap_Span_Emphasised">promouvoir</text:span> le serveur au <text:span text:style-name="Strong_20_Emphasis">rôle de contrôleur de domaine</text:span> 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Depuis l'invite de commande, lancer la commande <text:span text:style-name="Strong_20_Emphasis"><text:span text:style-name="Emphasis">dcpromo.exe</text:span></text:span></text:p></text:list-item><text:list-item><text:p text:style-name="Numbering_20_1_Content"> Au cours de l'installation, choisir les options suivantes : </text:p><text:list text:style-name="Numbering_20_1"><text:list-item><text:p text:style-name="Numbering_20_1_Content"> nouveau domaine 2008R2 dans une nouvelle forêt  (permet de commencer une nouvelle arborescence)</text:p></text:list-item><text:list-item><text:p text:style-name="Numbering_20_1_Content"> nom de domaine : à définir selon l'objet de l'annuaire (nom entreprise, activité de l'entreprise, etc)</text:p></text:list-item><text:list-item><text:p text:style-name="Numbering_20_1_Content"> installation de DNS avec les options par défaut (un annuaire AD fonctionne étroitement en relation avec DNS)</text:p></text:list-item></text:list></text:list-item><text:list-item><text:p text:style-name="Numbering_20_1_Content"> Redémarrer le serveur</text:p></text:list-item><text:list-item><text:p text:style-name="Numbering_20_1_Content_Last"> <text:span text:style-name="Plugin_Wrap_Span_Emphasised">Peupler</text:span> l'annuaire avec les Unités d'organisation (OU), les groupes et comptes d'utilisateur</text:p></text:list-item></text:list></table:table-cell></table:table-row></table:table></draw:text-box></draw:frame></text:p>
      <text:h text:style-name="Heading_20_2" text:outline-level="2"><text:bookmark-start text:name="__RefHeading___inscription_d_une_machine_dans_le_domaine_5"/><text:bookmark-start text:name="inscription_d_une_machine_dans_le_domaine"/>Inscription d'une machine dans le domaine<text:bookmark-end text:name="__RefHeading___inscription_d_une_machine_dans_le_domaine_5"/><text:bookmark-end text:name="inscription_d_une_machine_dans_le_domaine"/></text:h>
      <text:p text:style-name="Text_20_body">On peut ensuite <text:span text:style-name="Plugin_Wrap_Span_Emphasised">inscrire</text:span> une machine cliente dans le domaine 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Numbering_20_1" text:continue-numbering="false"><text:list-item><text:p text:style-name="Numbering_20_1_Content_First"> Inscrire la machine :</text:p><text:list text:style-name="Numbering_20_1"><text:list-item><text:p text:style-name="Numbering_20_1_Content"> indiquer que l'AD est le serveur DNS dans les paramètres IP du poste</text:p></text:list-item><text:list-item><text:p text:style-name="Numbering_20_1_Content"> aller dans les propriétés du poste de travail ou de l'ordinateur, et dans la partie <text:span text:style-name="Emphasis">nom de la machine</text:span> </text:p><text:list text:style-name="Numbering_20_1"><text:list-item><text:p text:style-name="Numbering_20_1_Content"> renseigner les informations de la zone <text:span text:style-name="Emphasis">domaine</text:span></text:p></text:list-item><text:list-item><text:p text:style-name="Numbering_20_1_Content"> valider et redémarrer</text:p></text:list-item></text:list></text:list-item></text:list></text:list-item><text:list-item><text:p text:style-name="Numbering_20_1_Content_Last"> Vérifier les possibilités de connexion depuis la machine cliente avec un compte du domaine</text:p></text:list-item></text:list></table:table-cell></table:table-row></table:table></draw:text-box></draw:frame></text:p>
      <text:h text:style-name="Heading_20_3" text:outline-level="3"><text:bookmark-start text:name="__RefHeading___prerequis_6"/><text:bookmark-start text:name="prerequis"/>Prérequis<text:bookmark-end text:name="__RefHeading___prerequis_6"/><text:bookmark-end text:name="prerequis"/></text:h>
      <text:p text:style-name="Text_20_body">Pour qu'une machine puisse être <text:span text:style-name="Strong_20_Emphasis"><text:span text:style-name="Emphasis">inscrite dans un domaine</text:span></text:span>, il faut que le serveur DNS du poste soit défini par l'adresse du <text:span text:style-name="Strong_20_Emphasis"><text:span text:style-name="Emphasis">contrôleur de domaine</text:span></text:span>. </text:p>
      <text:p text:style-name="Text_20_body">On peut vérifier cela de plusieurs manières :</text:p>
      <text:list text:style-name="List_20_1" text:continue-numbering="false">
        <text:list-item>
          <text:p text:style-name="List_20_1_Content_First"> Dans <text:span text:style-name="Strong_20_Emphasis"><text:span text:style-name="Emphasis">l'invite de commande</text:span></text:span>, taper la commande 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tablecell">
            <text:p text:style-name="Preformatted_20_Text">ipconfig <text:span text:style-name="highlight_sy0">/</text:span>all</text:p>
          </table:table-cell>
        </table:table-row>
      </table:table>
      <text:list text:style-name="List_20_1" text:continue-numbering="true">
        <text:list-item>
          <text:p text:style-name="FirstListParagraph_Text_20_body"><draw:frame draw:style-name="media" draw:name="0" text:anchor-type="as-char" draw:z-index="0" svg:width="10.583333333333cm" svg:height="6.9088306208559cm"><draw:image xlink:href="Pictures/22e979575f8ad1b8bea6be475378f099.png" xlink:type="simple" xlink:show="embed" xlink:actuate="onLoad"/></draw:frame></text:p>
        </text:list-item>
        <text:list-item>
          <text:p text:style-name="List_20_1_Content_Last"> Dans les propriétés de la carte réseau </text:p>
        </text:list-item>
      </text:list>
      <text:p text:style-name="Text_20_body"><draw:frame draw:style-name="medialeft" draw:name="1" text:anchor-type="paragraph" draw:z-index="1" svg:width="5.2916666666667cm" style:rel-width="100%" svg:height="6.3371975806452cm" style:rel-height="scale"><draw:image xlink:href="Pictures/e81e7f1e7eb07c240eb48fca4e00e225.png" xlink:type="simple" xlink:show="embed" xlink:actuate="onLoad"/></draw:frame><draw:frame draw:style-name="medialeft" draw:name="  Legend" text:anchor-type="paragraph" draw:z-index="0" svg:width="10.583333333333cm"><draw:text-box><text:p text:style-name="legendcenter"><draw:frame draw:style-name="medialeft" draw:name=" " text:anchor-type="paragraph" draw:z-index="2" svg:width="10.583333333333cm" svg:height="7.2575868820362cm"><draw:image xlink:href="Pictures/db8067ece3068bfe921e8dd8e2e05971.png" xlink:type="simple" xlink:show="embed" xlink:actuate="onLoad"/></draw:frame> </text:p></draw:text-box></draw:frame></text:p>
      <text:p text:style-name="Text_20_body"><text:span text:style-name="Strong_20_Emphasis">Une fois ces vérifications faites, on peut procéder à l'inscription dans le domaine.</text:span></text:p>
      <text:h text:style-name="Heading_20_3" text:outline-level="3"><text:bookmark-start text:name="__RefHeading___passage_en_domaine_7"/><text:bookmark-start text:name="passage_en_domaine"/>Passage en domaine<text:bookmark-end text:name="__RefHeading___passage_en_domaine_7"/><text:bookmark-end text:name="passage_en_domaine"/></text:h>
      <text:p text:style-name="Text_20_body">Ouvrir le// menu démarrer// et aller dans <text:span text:style-name="Emphasis">{ordinateur|Ce PC}/clic droit/propriété/Modifier les paramètres</text:span> (raccourci : Windows+Pause Attn)</text:p>
      <text:p text:style-name="Text_20_body">On accède donc à cela :</text:p>
      <text:p text:style-name="Text_20_body"><draw:frame draw:style-name="media" draw:name="3" text:anchor-type="as-char" draw:z-index="3" svg:width="10.583333333333cm" svg:height="12.162198912199cm"><draw:image xlink:href="Pictures/5ae04334c89f9081537d4815e672fc04.png" xlink:type="simple" xlink:show="embed" xlink:actuate="onLoad"/></draw:frame></text:p>
      <text:p text:style-name="Text_20_body">une fois ici , cliquez sur Modifier pour accéder à la page d'information du domaine :</text:p>
      <text:p text:style-name="Text_20_body"><draw:frame draw:style-name="media" draw:name="4" text:anchor-type="as-char" draw:z-index="4" svg:width="10.583333333333cm" svg:height="12.051541425819cm"><draw:image xlink:href="Pictures/e0d59178cf50097d3dc12184b8e323ef.png" xlink:type="simple" xlink:show="embed" xlink:actuate="onLoad"/></draw:frame></text:p>
      <text:p text:style-name="Text_20_body">Cliquez ensuite sur domaine et entrez y le nom de votre domaine.
Validez et une page d'authentification s'ouvre, alors identifiez-vous avec un <text:span text:style-name="Strong_20_Emphasis">compte qui a les droits pour ajoutez une machine sur le domaine</text:span> (administrateur dans notre cas):</text:p>
      <text:p text:style-name="Text_20_body"><draw:frame draw:style-name="media" draw:name="5" text:anchor-type="as-char" draw:z-index="5" svg:width="10.583333333333cm" svg:height="6.6207364341085cm"><draw:image xlink:href="Pictures/335640b9bc7579d12c5eb4487953bb0e.png" xlink:type="simple" xlink:show="embed" xlink:actuate="onLoad"/></draw:frame></text:p>
      <text:p text:style-name="Text_20_body">Un message de bienvenue vous est adressé lorsque votre machine est intégrée sur le domaine :</text:p>
      <text:p text:style-name="Text_20_body"><draw:frame draw:style-name="media" draw:name="6" text:anchor-type="as-char" draw:z-index="6" svg:width="10.583333333333cm" svg:height="5.4500998003992cm"><draw:image xlink:href="Pictures/0051335f9971ce80ab3d7bd6f2033e31.png" xlink:type="simple" xlink:show="embed" xlink:actuate="onLoad"/></draw:frame></text:p>
      <text:p text:style-name="Text_20_body">Juste après, un redémarrage est nécessaire pour la machine :</text:p>
      <text:p text:style-name="Text_20_body"><draw:frame draw:style-name="media" draw:name="7" text:anchor-type="as-char" draw:z-index="7" svg:width="10.583333333333cm" svg:height="4.8082932692308cm"><draw:image xlink:href="Pictures/df88d1cb655412c5ed960bc8664b3872.png" xlink:type="simple" xlink:show="embed" xlink:actuate="onLoad"/></draw:frame></text:p>
      <text:p text:style-name="Text_20_body">Pour valider vos démarches, vérifiez sur l'AD que la machine est bien présente dans le conteneur 'computer':</text:p>
      <text:p text:style-name="Text_20_body"><draw:frame draw:style-name="media" draw:name="8" text:anchor-type="as-char" draw:z-index="8" svg:width="10.583333333333cm" svg:height="7.5063016079965cm"><draw:image xlink:href="Pictures/415c8fb1ad959787d022708651e6ffb0.png" xlink:type="simple" xlink:show="embed" xlink:actuate="onLoad"/></draw:frame></text:p>
      <text:p text:style-name="Text_20_body">Voilà, votre ordinateur est présent sur votre domaine.</text:p>
      <text:h text:style-name="Heading_20_2" text:outline-level="2"><text:bookmark-start text:name="__RefHeading___powershell_section_sio_8"/><text:bookmark-start text:name="powershell_section_sio"/>PowerShell Section SIO<text:bookmark-end text:name="__RefHeading___powershell_section_sio_8"/><text:bookmark-end text:name="powershell_section_sio"/></text:h>
      <text:p text:style-name="Text_20_body"><text:a xlink:type="simple" xlink:href="https://wiki.sio.bts/doku.php?id=powershell" text:style-name="Internet_20_link" text:visited-style-name="Visited_20_Internet_20_Link">powershe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289.134pt" style:rel-width="6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6::25:37</meta:creation-date>
    <dc:creator>Generated</dc:creator>
    <dc:date>2026-09-03T16::25:37</dc:date>
    <dc:language>en-US</dc:language>
    <meta:editing-cycles>1</meta:editing-cycles>
    <meta:editing-duration>PT0S</meta:editing-duration>
    <dc:title>ad</dc:title>
  </office:meta>
</office:document-meta>
</file>