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9a7b1de421ced7c1fe655057f664f6.png"/>
  <manifest:file-entry manifest:media-type="image/png" manifest:full-path="Pictures/29b2fa3b4371c23248788d0c4eb87ebb.png"/>
  <manifest:file-entry manifest:media-type="image/png" manifest:full-path="Pictures/690dd69330c56abe3124aeb4e0082593.png"/>
  <manifest:file-entry manifest:media-type="image/png" manifest:full-path="Pictures/ea5e9d474f7e793256e964bd34056b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_alpha_beta"/><text:bookmark-start text:name="__RefHeading___etude_des_principes_de_l_algorithme_alpha-beta_1"/><text:bookmark-start text:name="etude_des_principes_de_l_algorithme_alpha-beta"/>Étude des principes de l’algorithme Alpha-bêta<text:bookmark-end text:name="__RefHeading___etude_des_principes_de_l_algorithme_alpha-beta_1"/><text:bookmark-end text:name="etude_des_principes_de_l_algorithme_alpha-beta"/></text:h>
      <text:p text:style-name="Text_20_body"><text:span text:style-name="Plugin_Wrap_Span_Emphasised">C'est très bien sur la structure et les renvois, ainsi que su la “pédagogie” des explications. <text:line-break/> 
Certaines explications restent un peu opaques (notamment le “on voit sur la ligne min” avec les valeurs 5 et 4, j'avoue ne pas trouver évident ce qu'il faut voir </text:span></text:p>
      <text:p text:style-name="Text_20_body">Il est <text:span text:style-name="Strong_20_Emphasis">important</text:span> de connaître le fonctionnement de l’algorithme <text:span text:style-name="Strong_20_Emphasis">Min Max</text:span>.
Il est nécessaire de consulter la page <text:a xlink:type="simple" xlink:href="https://wiki.sio.bts/doku.php?id=minmax" text:style-name="Internet_20_link" text:visited-style-name="Visited_20_Internet_20_Link">Algorithme MinMax</text:a></text:p>
      <text:p text:style-name="Horizontal_20_Line"/>
      <text:h text:style-name="Heading_20_3" text:outline-level="3"><text:bookmark-start text:name="__RefHeading___fonctionnement_2"/><text:bookmark-start text:name="fonctionnement"/>Fonctionnement<text:bookmark-end text:name="__RefHeading___fonctionnement_2"/><text:bookmark-end text:name="fonctionnement"/></text:h>
      <text:p text:style-name="Text_20_body">Une coupure <text:span text:style-name="Strong_20_Emphasis">Alpha-Bêta</text:span> est le procéder amélioré de l’algorithme <text:span text:style-name="Strong_20_Emphasis">Min Max</text:span>. Cette amélioration consiste en l’élimination (immédiat) de solutions inutile par « déduction » afin d’améliorer la réactivité de l’IA. </text:p>
      <text:p text:style-name="Text_20_body">L’algorithme de l'<text:span text:style-name="Strong_20_Emphasis">Alpha-bêta</text:span> est exactement le même que celui du <text:span text:style-name="Strong_20_Emphasis">Min Max</text:span>. Les seules différences sont : </text:p>
      <text:p text:style-name="Text_20_body">Il n'utilise pas les variables <text:span text:style-name="Strong_20_Emphasis">Min</text:span> et <text:span text:style-name="Strong_20_Emphasis">Max</text:span> avec des valeurs minimales et maximales. A la place, il utilise les valeurs d'<text:span text:style-name="Strong_20_Emphasis">Alpha</text:span> et de <text:span text:style-name="Strong_20_Emphasis">Bêta</text:span>.</text:p>
      <text:list text:style-name="List_20_1" text:continue-numbering="false">
        <text:list-item>
          <text:p text:style-name="List_20_1_Content_First"> La variable <text:span text:style-name="Strong_20_Emphasis">Alpha</text:span> est mise à jour dans les nœuds max. </text:p>
        </text:list-item>
        <text:list-item>
          <text:p text:style-name="List_20_1_Content"> La variable <text:span text:style-name="Strong_20_Emphasis">Bêta</text:span> est mise à jour dans les nœuds min. </text:p>
        </text:list-item>
        <text:list-item>
          <text:p text:style-name="List_20_1_Content_Last"> Nous arrêtons le parcours si la variable <text:span text:style-name="Strong_20_Emphasis">Alpha</text:span> se retrouve supérieure à <text:span text:style-name="Strong_20_Emphasis">Bêta</text:span>. </text:p>
        </text:list-item>
      </text:list>
      <text:h text:style-name="Heading_20_3" text:outline-level="3"><text:bookmark-start text:name="__RefHeading___exemples_3"/><text:bookmark-start text:name="exemples"/>Exemples<text:bookmark-end text:name="__RefHeading___exemples_3"/><text:bookmark-end text:name="exemples"/></text:h>
      <text:h text:style-name="Heading_20_5" text:outline-level="5"><text:bookmark-start text:name="__RefHeading___er_exemple_4"/><text:bookmark-start text:name="er_exemple"/>1er exemple<text:bookmark-end text:name="__RefHeading___er_exemple_4"/><text:bookmark-end text:name="er_exemple"/></text:h>
      <text:p text:style-name="Text_20_body"><draw:frame draw:style-name="media" draw:name="0" text:anchor-type="as-char" draw:z-index="0" svg:width="10.583333333333cm" svg:height="5.3702557755776cm"><draw:image xlink:href="Pictures/2a9a7b1de421ced7c1fe655057f664f6.png" xlink:type="simple" xlink:show="embed" xlink:actuate="onLoad"/></draw:frame></text:p>
      <text:p text:style-name="Text_20_body"><text:span text:style-name="Emphasis">Le graphique se lit de gauche à droite</text:span></text:p>
      <text:p text:style-name="Text_20_body">Dans cette exemple on peut voir que dans la première ligne <text:span text:style-name="Strong_20_Emphasis">Min</text:span> en partant du bas, que les deux nombres choisi sont le chiffre <text:span text:style-name="Strong_20_Emphasis">5</text:span> (pour un choix entre <text:span text:style-name="Strong_20_Emphasis">5</text:span> et <text:span text:style-name="Strong_20_Emphasis">6</text:span>) et <text:span text:style-name="Strong_20_Emphasis">4</text:span> (entre <text:span text:style-name="Strong_20_Emphasis">7</text:span>, <text:span text:style-name="Strong_20_Emphasis">4</text:span>, <text:span text:style-name="Strong_20_Emphasis">5</text:span>).</text:p>
      <text:p text:style-name="Text_20_body"><draw:frame draw:style-name="media" draw:name="1" text:anchor-type="as-char" draw:z-index="1" svg:width="5.2916666666667cm" style:rel-width="100%" svg:height="2.6684472934473cm" style:rel-height="scale"><draw:image xlink:href="Pictures/29b2fa3b4371c23248788d0c4eb87ebb.png" xlink:type="simple" xlink:show="embed" xlink:actuate="onLoad"/></draw:frame></text:p>
      <text:p text:style-name="Text_20_body">Mais pourquoi l’algorithme ne vérifie pas la valeur <text:span text:style-name="Strong_20_Emphasis">5</text:span> ? Tout simplement car  la valeur <text:span text:style-name="Strong_20_Emphasis">4</text:span> est inférieur à <text:span text:style-name="Strong_20_Emphasis">5</text:span>, il est donc inutile pour l’algorithme de continuer. </text:p>
      <text:p text:style-name="Text_20_body">L’algorithme vérifie par rapport a la branche adjacente pour voir si il a besoin de continué à chercher. Ce procédé permet de gagner du temps.</text:p>
      <text:h text:style-name="Heading_20_5" text:outline-level="5"><text:bookmark-start text:name="__RefHeading___eme_exemple_5"/><text:bookmark-start text:name="eme_exemple"/>2ème exemple<text:bookmark-end text:name="__RefHeading___eme_exemple_5"/><text:bookmark-end text:name="eme_exemple"/></text:h>
      <text:p text:style-name="Text_20_body"><draw:frame draw:style-name="media" draw:name="2" text:anchor-type="as-char" draw:z-index="2" svg:width="5.2916666666667cm" style:rel-width="100%" svg:height="0.82200647249191cm" style:rel-height="scale"><draw:image xlink:href="Pictures/690dd69330c56abe3124aeb4e0082593.png" xlink:type="simple" xlink:show="embed" xlink:actuate="onLoad"/></draw:frame></text:p>
      <text:p text:style-name="Text_20_body"><draw:frame draw:style-name="media" draw:name="3" text:anchor-type="as-char" draw:z-index="3" svg:width="10.583333333333cm" svg:height="4.5861111111111cm"><draw:image xlink:href="Pictures/ea5e9d474f7e793256e964bd34056b87.png" xlink:type="simple" xlink:show="embed" xlink:actuate="onLoad"/></draw:frame></text:p>
      <text:p text:style-name="Text_20_body">Dans cette exemple ci-dessus, nous avons en chiffre de référence <text:span text:style-name="Strong_20_Emphasis">6</text:span>, il faudra ici remplir la condition suivante : le résultat doit être égal ou supérieur à <text:span text:style-name="Strong_20_Emphasis">6</text:span>. Si cette condition est rempli par un des chiffres alors l’algorithme n’explorera par d’avantage une branche. Par exemple si on prends la dernières branche (tout à droite) on voit que <text:span text:style-name="Strong_20_Emphasis">7</text:span> est supérieur à <text:span text:style-name="Strong_20_Emphasis">6</text:span>, donc la condition est rempli, il est donc futile de continuer à explorer cette branche car la condition est déjà rempli. </text:p>
      <text:p text:style-name="Text_20_body">Il est possible d’améliorer les performances de l’élagage <text:span text:style-name="Strong_20_Emphasis">Alpha-bêta</text:span> comme par exemple trier les valeurs par ordre croissant ou décroissant afin d’augmenter les nœuds qui ne sont pas examinés. Cela dépends du résultat souhaiter.</text:p>
      <text:p text:style-name="Text_20_body">Cela permet un gain de temps. L’<text:span text:style-name="Strong_20_Emphasis">Alpha-bêta</text:span> est une amélioration du <text:span text:style-name="Strong_20_Emphasis">Min Max</text:span>, cette optimisation permet d'avoir de bonnes performances. </text:p>
      <text:p text:style-name="Text_20_body"><text:span text:style-name="Strong_20_Emphasis">Alpha-bêta</text:span> est largement utilisé par les programmes qui jouent aux jeux de réflexion.</text:p>
      <text:p text:style-name="Horizontal_20_Line"/>
      <text:p text:style-name="Text_20_body">//Pour des explications plus approfondies // </text:p>
      <text:p text:style-name="Text_20_body"><text:a xlink:type="simple" xlink:href="http://lig-membres.imag.fr/pernet/Enseignements/L3METI_ProgOO/MinMaxAlphaBeta.pdf" text:style-name="Internet_20_link" text:visited-style-name="Visited_20_Internet_20_Link">PDF</text:a>
<text:a xlink:type="simple" xlink:href="https://fr.wikipedia.org/wiki/%C3%89lagage_alpha-b%C3%AAta" text:style-name="Internet_20_link" text:visited-style-name="Visited_20_Internet_20_Link">Wikipéd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07:46</meta:creation-date>
    <dc:creator>Generated</dc:creator>
    <dc:date>2026-09-08T15::07:46</dc:date>
    <dc:language>en-US</dc:language>
    <meta:editing-cycles>1</meta:editing-cycles>
    <meta:editing-duration>PT0S</meta:editing-duration>
    <dc:title>algo_alpha_beta</dc:title>
  </office:meta>
</office:document-meta>
</file>