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a7f4b7419614cda35a388eb803bbc9.png"/>
  <manifest:file-entry manifest:media-type="image/png" manifest:full-path="Pictures/2fc5e2c19e03d2d85a4dcdaf866fc3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jmagestactifs"/><text:bookmark-start text:name="__RefHeading___la_gestion_des_actifs_itam_1"/><text:bookmark-start text:name="la_gestion_des_actifs_itam"/>La gestion des actifs / ITAM<text:bookmark-end text:name="__RefHeading___la_gestion_des_actifs_itam_1"/><text:bookmark-end text:name="la_gestion_des_actifs_itam"/></text:h>
      <text:p text:style-name="Text_20_body">ITAM(IT Asset Management) ou La gestion des actifs informatiques consiste à <text:span text:style-name="Plugin_Wrap_Span_Emphasised">gérer efficacement des ressources informatiques</text:span> tout au long de leur <text:span text:style-name="Plugin_Wrap_Span_Emphasised">cycle de vie ou de leur période de possession</text:span> de façon à en maximiser la valeur.</text:p>
      <text:p text:style-name="Text_20_body">ITAM est un environnement permettant de gérer de manière stratégique l’acquisition, l’utilisation, la maintenance et la mise hors service des équipements.
<draw:frame draw:style-name="mediaright" draw:name="0" text:anchor-type="paragraph" draw:z-index="0" svg:width="5.2916666666667cm" style:rel-width="100%" svg:height="4.6188875305623cm" style:rel-height="scale"><draw:image xlink:href="Pictures/79a7f4b7419614cda35a388eb803bbc9.png" xlink:type="simple" xlink:show="embed" xlink:actuate="onLoad"/></draw:frame></text:p>
      <text:p text:style-name="Text_20_body">l’ITAM se concentre sur la mise en œuvre et l’automatisation des processus de gestion complexe des stocks d’équipements, de l’achat à la mise au rebut.</text:p>
      <text:h text:style-name="Heading_20_2" text:outline-level="2"><text:bookmark-start text:name="__RefHeading___quels_sont_les_avantages_de_la_gestion_des_actifs_informatiques_2"/><text:bookmark-start text:name="quels_sont_les_avantages_de_la_gestion_des_actifs_informatiques"/>Quels sont les avantages de la gestion des actifs informatiques ?<text:bookmark-end text:name="__RefHeading___quels_sont_les_avantages_de_la_gestion_des_actifs_informatiques_2"/><text:bookmark-end text:name="quels_sont_les_avantages_de_la_gestion_des_actifs_informatiques"/></text:h>
      <text:p text:style-name="Text_20_body">Le but ultime de l’ITAM est de permettre à l’entreprise d’obtenir le meilleur retour sur investissement sur ses équipements. la gestion systématique des équipements informatiques permet de réduire le coût total de possession par</text:p>
      <text:list text:style-name="List_20_1" text:continue-numbering="false">
        <text:list-item>
          <text:p text:style-name="List_20_1_Content_First"> la négociation de contrats favorables, </text:p>
        </text:list-item>
        <text:list-item>
          <text:p text:style-name="List_20_1_Content"> la maintenance proactive, l’élimination des pannes de systèmes </text:p>
        </text:list-item>
        <text:list-item>
          <text:p text:style-name="List_20_1_Content_Last"> la récupération de la valeur des équipements mis hors service,.</text:p>
        </text:list-item>
      </text:list>
      <text:p text:style-name="Text_20_body">Au-delà de ses avantages économiques, l’ITAM donne à l’entreprise les moyens d’adopter plus rapidement les technologies les plus récentes, et de s’assurer ainsi un avantage concurrentiel.<text:line-break/>
Voici quelques avantages:</text:p>
      <text:list text:style-name="List_20_1" text:continue-numbering="false">
        <text:list-item>
          <text:p text:style-name="List_20_1_Content_First">Économisez des coûts<draw:frame draw:style-name="mediaright" draw:name="1" text:anchor-type="paragraph" draw:z-index="1" svg:width="7.9375cm" style:rel-width="100%" svg:height="4.14734375cm" style:rel-height="scale"><draw:image xlink:href="Pictures/2fc5e2c19e03d2d85a4dcdaf866fc364.png" xlink:type="simple" xlink:show="embed" xlink:actuate="onLoad"/></draw:frame></text:p>
        </text:list-item>
        <text:list-item>
          <text:p text:style-name="List_20_1_Content">Atteindre la conformité</text:p>
        </text:list-item>
        <text:list-item>
          <text:p text:style-name="List_20_1_Content_Last">Atténuer les risqu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5::22:22</meta:creation-date>
    <dc:creator>Generated</dc:creator>
    <dc:date>2026-09-04T05::22:22</dc:date>
    <dc:language>en-US</dc:language>
    <meta:editing-cycles>1</meta:editing-cycles>
    <meta:editing-duration>PT0S</meta:editing-duration>
    <dc:title>cejmagestactifs</dc:title>
  </office:meta>
</office:document-meta>
</file>