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2d68cbad09f2e8e72044f33651a5fae.png"/>
  <manifest:file-entry manifest:media-type="image/png" manifest:full-path="Pictures/5e2ed86f5fbc3703837ee79a5bb4540e.png"/>
  <manifest:file-entry manifest:media-type="image/png" manifest:full-path="Pictures/f4db65219b34590631d3616a78d8f3ab.png"/>
  <manifest:file-entry manifest:media-type="image/png" manifest:full-path="Pictures/3098b90b1094feb0bef5377cc2879a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jmaincidents"/><text:bookmark-start text:name="__RefHeading___la_gestion_des_incidents_1"/><text:bookmark-start text:name="la_gestion_des_incidents"/>La Gestion des Incidents<text:bookmark-end text:name="__RefHeading___la_gestion_des_incidents_1"/><text:bookmark-end text:name="la_gestion_des_incidents"/></text:h>
      <text:p text:style-name="Text_20_body">Pour la gestion des incidents on utilise les tickets du GLPI</text:p>
      <text:p text:style-name="Text_20_body">Premièrement il faut aller dans l'onglet Ticket du GLPI</text:p>
      <text:p text:style-name="Text_20_body"><draw:frame draw:style-name="media" draw:name="0" text:anchor-type="as-char" draw:z-index="0" svg:width="5.2916666666667cm" style:rel-width="100%" svg:height="5.6196625344353cm" style:rel-height="scale"><draw:image xlink:href="Pictures/e2d68cbad09f2e8e72044f33651a5fae.png" xlink:type="simple" xlink:show="embed" xlink:actuate="onLoad"/></draw:frame></text:p>
      <text:p text:style-name="Text_20_body">Une fois rentrer dans l'onglet ticket on aperçois plein de chose à remplir </text:p>
      <text:p text:style-name="Text_20_body"><draw:frame draw:style-name="media" draw:name="1" text:anchor-type="as-char" draw:z-index="1" svg:width="15.875cm" svg:height="9.626967884131cm"><draw:image xlink:href="Pictures/5e2ed86f5fbc3703837ee79a5bb4540e.png" xlink:type="simple" xlink:show="embed" xlink:actuate="onLoad"/></draw:frame></text:p>
      <text:p text:style-name="Text_20_body">Premièrement il vas falloir remplir les casses situer à droite</text:p>
      <text:p text:style-name="Text_20_body"><draw:frame draw:style-name="media" draw:name="2" text:anchor-type="as-char" draw:z-index="2" svg:width="10.583333333333cm" svg:height="12.494544770504cm"><draw:image xlink:href="Pictures/f4db65219b34590631d3616a78d8f3ab.png" xlink:type="simple" xlink:show="embed" xlink:actuate="onLoad"/></draw:frame></text:p>
      <text:p text:style-name="Text_20_body">Ici les casses à remplir “Date d'ouverture”, “Type” ou il faut sélectionner sois demande sois incidents,“Categorie” (Si aucune catégorie existe vous pouvez en créer une), “La source de la demande” pour savoir de quel type d'appareil proviens la demande.</text:p>
      <text:p text:style-name="Text_20_body">On peut definir le niveau de l'urgence de l'incidence entre (jusqu'à 5 niveau) : Très basse, basse, moyenne, haute, très haute.</text:p>
      <text:p text:style-name="Text_20_body">Et on peut également définir aussi le niveau de priorité (jusqu'à 6 niveau) : Très basse, basse, moyenne, haute, très haute, majeure.</text:p>
      <text:p text:style-name="Text_20_body"><draw:frame draw:style-name="media" draw:name="3" text:anchor-type="as-char" draw:z-index="3" svg:width="10.583333333333cm" svg:height="2.9086644591611cm"><draw:image xlink:href="Pictures/3098b90b1094feb0bef5377cc2879a8e.png" xlink:type="simple" xlink:show="embed" xlink:actuate="onLoad"/></draw:frame></text:p>
      <text:p text:style-name="Text_20_body">Ensuite il suffit juste de données un titre et d'expliquer sont problème.</text:p>
      <text:p text:style-name="Text_20_body">Pour finir il suffit d'envoyer sont tickets.</text:p>
      <text:p text:style-name="Text_20_body">Noa Hervieu Jules Turp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09::56:36</meta:creation-date>
    <dc:creator>Generated</dc:creator>
    <dc:date>2026-09-04T09::56:36</dc:date>
    <dc:language>en-US</dc:language>
    <meta:editing-cycles>1</meta:editing-cycles>
    <meta:editing-duration>PT0S</meta:editing-duration>
    <dc:title>cejmaincidents</dc:title>
  </office:meta>
</office:document-meta>
</file>