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f214ae6b1dceed36119df37efe1d55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ejmaregtrait"/><text:bookmark-start text:name="__RefHeading___registre_de_traitements_1"/><text:bookmark-start text:name="registre_de_traitements"/>Registre de traitements<text:bookmark-end text:name="__RefHeading___registre_de_traitements_1"/><text:bookmark-end text:name="registre_de_traitements"/></text:h>
      <text:p text:style-name="Text_20_body"><draw:frame draw:style-name="mediaright" draw:name="0" text:anchor-type="paragraph" draw:z-index="0" svg:width="5.2916666666667cm" style:rel-width="100%" svg:height="3.5078629032258cm" style:rel-height="scale"><draw:image xlink:href="Pictures/3f214ae6b1dceed36119df37efe1d557.jpg" xlink:type="simple" xlink:show="embed" xlink:actuate="onLoad"/></draw:frame></text:p>
      <text:h text:style-name="Heading_20_2" text:outline-level="2"><text:bookmark-start text:name="__RefHeading___definition_2"/><text:bookmark-start text:name="definition"/>Définition<text:bookmark-end text:name="__RefHeading___definition_2"/><text:bookmark-end text:name="definition"/></text:h>
      <text:p text:style-name="Text_20_body">Le registre de traitement est l'outil de <text:span text:style-name="underline">recensement</text:span> de l’ensemble des traitements mis en œuvre sur des données et de disposer d'une vue d'ensemble de ce que vous faites avec les données personnelles au sein d'une organisation. Ce registre est prévu par l'article 30 du RGPD et il participe à la documentation de la conformité.</text:p>
      <text:h text:style-name="Heading_20_2" text:outline-level="2"><text:bookmark-start text:name="__RefHeading___a_qui_ca_sert_3"/><text:bookmark-start text:name="a_qui_ca_sert"/>A qui ça sert ?<text:bookmark-end text:name="__RefHeading___a_qui_ca_sert_3"/><text:bookmark-end text:name="a_qui_ca_sert"/></text:h>
      <text:p text:style-name="Text_20_body">Le registre de traitement sert principalement au DPD ou au DPO (délégué à la protection des données) dans la gestion des données de l'entreprise.</text:p>
      <text:h text:style-name="Heading_20_2" text:outline-level="2"><text:bookmark-start text:name="__RefHeading___reglementation_en_matiere_de_dcp_4"/><text:bookmark-start text:name="reglementation_en_matiere_de_dcp"/>Réglementation en matière de DCP<text:bookmark-end text:name="__RefHeading___reglementation_en_matiere_de_dcp_4"/><text:bookmark-end text:name="reglementation_en_matiere_de_dcp"/></text:h>
      <text:p text:style-name="Text_20_body">En effet, le registre de traitement doit respecter quelques règles par rapport au DCP (données à charactère personnel) :</text:p>
      <text:list text:style-name="List_20_1" text:continue-numbering="false">
        <text:list-item>
          <text:p text:style-name="List_20_1_Content_First"> Finalité</text:p>
        </text:list-item>
        <text:list-item>
          <text:p text:style-name="List_20_1_Content"> Base légale pour la récolte des données</text:p>
        </text:list-item>
        <text:list-item>
          <text:p text:style-name="List_20_1_Content"> Données traitées et présence de données sensibles</text:p>
        </text:list-item>
        <text:list-item>
          <text:p text:style-name="List_20_1_Content"> Durée de conservation</text:p>
        </text:list-item>
        <text:list-item>
          <text:p text:style-name="List_20_1_Content"> Acteurs</text:p>
        </text:list-item>
        <text:list-item>
          <text:p text:style-name="List_20_1_Content"> Mesures de sécurité mises en œuvre</text:p>
        </text:list-item>
        <text:list-item>
          <text:p text:style-name="List_20_1_Content_Last"> Transferts éventuels hors UE</text:p>
        </text:list-item>
      </text:list>
      <text:h text:style-name="Heading_20_3" text:outline-level="3"><text:bookmark-start text:name="__RefHeading___source_5"/><text:bookmark-start text:name="source"/>Source<text:bookmark-end text:name="__RefHeading___source_5"/><text:bookmark-end text:name="source"/></text:h>
      <text:p text:style-name="Text_20_body">Cours de M.Guerinet</text:p>
      <text:p text:style-name="Text_20_body"><text:span text:style-name="Emphasis">[BIGOIN, VILLAIN] 2023/01/10 13:00</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3T16::27:35</meta:creation-date>
    <dc:creator>Generated</dc:creator>
    <dc:date>2026-09-03T16::27:35</dc:date>
    <dc:language>en-US</dc:language>
    <meta:editing-cycles>1</meta:editing-cycles>
    <meta:editing-duration>PT0S</meta:editing-duration>
    <dc:title>cejmaregtrait</dc:title>
  </office:meta>
</office:document-meta>
</file>