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a4f8fea084f3824485411b43bf7f2c.png"/>
  <manifest:file-entry manifest:media-type="image/png" manifest:full-path="Pictures/d64d4d074a82ce38654d7089fe7838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butsymfony"/><text:bookmark-start text:name="__RefHeading___premiers_pas_avec_symfony_6_1"/><text:bookmark-start text:name="premiers_pas_avec_symfony_6"/>Premiers pas avec Symfony 6<text:bookmark-end text:name="__RefHeading___premiers_pas_avec_symfony_6_1"/><text:bookmark-end text:name="premiers_pas_avec_symfony_6"/></text:h>
      <text:p text:style-name="Text_20_body">Le but de ce chapitre est de créer une nouvelle page affichant juste un message de bienvenue.
Il faut donc :</text:p>
      <text:list text:style-name="List_20_1" text:continue-numbering="false">
        <text:list-item>
          <text:p text:style-name="List_20_1_Content_First"> prévoir l'url qui permettra d'afficher cette page</text:p>
        </text:list-item>
        <text:list-item>
          <text:p text:style-name="List_20_1_Content"> associer cette url à un contrôleur et une méthode de ce contrôleur</text:p>
        </text:list-item>
        <text:list-item>
          <text:p text:style-name="List_20_1_Content"> implémenter le contrôleur et sa méthode</text:p>
        </text:list-item>
        <text:list-item>
          <text:p text:style-name="List_20_1_Content_Last"> créer la vue contenant les informations à afficher.</text:p>
        </text:list-item>
      </text:list>
      <text:p text:style-name="Text_20_body">Il est nécessaire d'installer un composant supplémentaire avant de commencer :</text:p>
      <text:p text:style-name="Preformatted_20_Text">composer require symfony/apache-pack</text:p>
      <text:h text:style-name="Heading_20_2" text:outline-level="2"><text:bookmark-start text:name="__RefHeading___creation_et_configuration_de_la_base_de_donnees_2"/><text:bookmark-start text:name="creation_et_configuration_de_la_base_de_donnees"/>Création et configuration de la base de données :<text:bookmark-end text:name="__RefHeading___creation_et_configuration_de_la_base_de_donnees_2"/><text:bookmark-end text:name="creation_et_configuration_de_la_base_de_donnees"/></text:h>
      <text:p text:style-name="Text_20_body">1) Sous mariadb, créer la base de données nommée webstudent</text:p>
      <text:p text:style-name="Text_20_body">2) Configurer la connexion à la bdd dans le fichier .env</text:p>
      <text:p text:style-name="Preformatted_20_Text">DATABASE_URL="mysql://root:@127.0.0.1:3307/webstudent?serverVersion=mariadb-10.6.5"</text:p>
      <text:h text:style-name="Heading_20_2" text:outline-level="2"><text:bookmark-start text:name="__RefHeading___creation_d_un_controleur_3"/><text:bookmark-start text:name="creation_d_un_controleur"/>Création d'un contrôleur :<text:bookmark-end text:name="__RefHeading___creation_d_un_controleur_3"/><text:bookmark-end text:name="creation_d_un_controleur"/></text:h>
      <text:p text:style-name="Text_20_body">Le contrôleur contient la logique applicative. Il utilise la couche modèle pour exploiter les données, effectue éventuellement des traitements et redirige vers une vue.
Les contrôleurs sont situés dans le dossier <text:span text:style-name="Source_20_Text">…\src\Controller</text:span> et ont pour nom <text:span text:style-name="Source_20_Text">xxxController</text:span>.</text:p>
      <text:p text:style-name="Text_20_body">Créer le controlleur EtudiantController avec la commande ci-dessous dans la console (à la racine du projet)</text:p>
      <text:p text:style-name="Preformatted_20_Text">&gt;php bin/console make:controller</text:p>
      <text:p text:style-name="Text_20_body">Donner le nom <text:span text:style-name="Source_20_Text">EtudiantController</text:span>.
Vérifier la présence du nouveau fichier dans src/Controller. Symfony créé une vue par défaut en même temps dans le dossier templates/etudiant, vue nommée index.html.twig.</text:p>
      <text:p text:style-name="Text_20_body">→ Fichiers créés : src/controller/EtudiantController.php + templates/etudiant/index.html.twig</text:p>
      <text:h text:style-name="Heading_20_2" text:outline-level="2"><text:bookmark-start text:name="__RefHeading___tests_4"/><text:bookmark-start text:name="tests"/>Tests :<text:bookmark-end text:name="__RefHeading___tests_4"/><text:bookmark-end text:name="tests"/></text:h>
      <text:p text:style-name="Text_20_body">Tester dans le navigateur
<text:a xlink:type="simple" xlink:href="http://localhost/webstudent23/public/etudiant" text:style-name="Internet_20_link" text:visited-style-name="Visited_20_Internet_20_Link">http://localhost/webstudent23/public/etudiant</text:a></text:p>
      <text:p text:style-name="Text_20_body">Note : Si erreur page non trouvée :
Vérifier la présence du fichier .htaccess dans le dossier public. Si inexistant, copier ce fichier depuis le nas</text:p>
      <text:h text:style-name="Heading_20_2" text:outline-level="2"><text:bookmark-start text:name="__RefHeading___analyse_5"/><text:bookmark-start text:name="analyse"/>Analyse :<text:bookmark-end text:name="__RefHeading___analyse_5"/><text:bookmark-end text:name="analyse"/></text:h>
      <text:p text:style-name="Text_20_body">1) Analyser le fichier EtudiantController
<draw:frame draw:style-name="media" draw:name="0" text:anchor-type="as-char" draw:z-index="0" svg:width="10.583333333333cm" svg:height="5.2473643410853cm"><draw:image xlink:href="Pictures/3aa4f8fea084f3824485411b43bf7f2c.png" xlink:type="simple" xlink:show="embed" xlink:actuate="onLoad"/></draw:frame></text:p>
      <text:p text:style-name="Text_20_body">2) Analyser la vue templates/etudiant/index.html.twig
Les vues avec symfony sont générées avec le moteur de templates Twig. Il s'agit de simples pages contenant essentiellement du Html et dans lesquelles des morceaux de code php peuvent être exécutés. Les vues doivent avoir l'extension .html.twig et se situer dans le dossier ../templates. du projet.</text:p>
      <text:h text:style-name="Heading_20_2" text:outline-level="2"><text:bookmark-start text:name="__RefHeading___fichier_de_routes_6"/><text:bookmark-start text:name="fichier_de_routes"/>Fichier de routes:<text:bookmark-end text:name="__RefHeading___fichier_de_routes_6"/><text:bookmark-end text:name="fichier_de_routes"/></text:h>
      <text:p text:style-name="Text_20_body">Il est possible  de configurer les routes dans le fichier config/routes.yaml. Cela permet de centraliser toutes les routes dans un seul fichier plutôt que via les annotations au dessus de chaque méthode dans chaque contrôleur.
Le fichier …/config/routes.yaml permet donc de définir un nom de route et de l'associer à une url et à un contrôleur et sa méthode.
Précédemment l'url saisie était: <text:a xlink:type="simple" xlink:href="http://localhost/webstudent/public/etudiant" text:style-name="Internet_20_link" text:visited-style-name="Visited_20_Internet_20_Link">http://localhost/webstudent/public/etudiant</text:a>.</text:p>
      <text:p text:style-name="Text_20_body">Dans le fichier de routes config/routes.yaml, chaque route est définie par un ensemble de 3 lignes :</text:p>
      <text:list text:style-name="List_20_1" text:continue-numbering="false">
        <text:list-item>
          <text:p text:style-name="List_20_1_Content_First"> le nom de la route (ici <text:span text:style-name="Source_20_Text">app_etudiant</text:span>). Vous pouvez mettre ce que vous voulez mais ce nom doit être unique pour tout votre fichier.</text:p>
        </text:list-item>
        <text:list-item>
          <text:p text:style-name="List_20_1_Content"> le path = la partie de l'url à saisir dans le navigateur derrière <text:a xlink:type="simple" xlink:href="http://localhost/webstudent/public" text:style-name="Internet_20_link" text:visited-style-name="Visited_20_Internet_20_Link">http://localhost/webstudent/public</text:a> (ici <text:span text:style-name="Source_20_Text">/etudiant</text:span>)</text:p>
        </text:list-item>
        <text:list-item>
          <text:p text:style-name="List_20_1_Content_Last"> le contrôleur et la méthode associée à la route (ici EtudiantController, méthode index).</text:p>
        </text:list-item>
      </text:list>
      <text:p text:style-name="Preformatted_20_Text">a)mettre en commentaires la ligne 11<text:s text:c="2"/>(//#[Route...)<text:line-break/>b)configurer la route dans le fichier config/routes.yaml</text:p>
      <text:p text:style-name="Preformatted_20_Text">controllers:<text:line-break/><text:s text:c="4"/>resource:<text:line-break/><text:s text:c="8"/>path: ../src/Controller/<text:line-break/><text:s text:c="8"/>namespace: App\Controller<text:line-break/><text:s text:c="4"/>type: attribute<text:line-break/><text:line-break/>app_etudiant:<text:line-break/><text:s text:c="4"/>path: /etudiant<text:line-break/><text:s text:c="4"/>controller: App\Controller\EtudiantController::index</text:p>
      <text:p text:style-name="Preformatted_20_Text">c)Tester dans le navigateur<text:line-break/>http://localhost/webstudent23/public/etudiant</text:p>
      <text:h text:style-name="Heading_20_2" text:outline-level="2"><text:bookmark-start text:name="__RefHeading___activite_7"/><text:bookmark-start text:name="activite"/>Activité<text:bookmark-end text:name="__RefHeading___activite_7"/><text:bookmark-end text:name="activite"/></text:h>
      <text:p text:style-name="Text_20_body">Le but de cette première activité est de créer une page d’accueil affichant « Bonjour les SIO –
Quelles notes obtiendrez vous au BTS en 2024 ?»
L’année sera un paramètre nommé pAnnee qui sera passé à la vue.</text:p>
      <text:p text:style-name="Text_20_body">1) Dans le fichier de routes, créer une route dont l’url à saisir dans le navigateur sera
<text:a xlink:type="simple" xlink:href="http://localhost/webstudent23/public/etudiant/accueil" text:style-name="Internet_20_link" text:visited-style-name="Visited_20_Internet_20_Link">http://localhost/webstudent23/public/etudiant/accueil</text:a>.
Cette route redirigera vers la méthode nommée accueil de EtudiantController</text:p>
      <text:p text:style-name="Text_20_body">2) modifier le contrôleur EtudiantController pour ajouter la nouvelle méthode accueil.=====</text:p>
      <text:p text:style-name="Preformatted_20_Text">namespace App\Controller;<text:line-break/><text:line-break/>use Symfony\Bundle\FrameworkBundle\Controller\AbstractController;<text:line-break/>use Symfony\Component\Routing\Annotation\Route;<text:line-break/>use Symfony\Component\HttpFoundation\Response;<text:line-break/><text:line-break/>class EtudiantController extends AbstractController<text:line-break/>{<text:line-break/><text:s text:c="2"/><text:line-break/><text:s text:c="5"/><text:tab/><text:line-break/><text:s text:c="4"/>//#[Route('/etudiant', name: 'app_etudiant')]<text:line-break/><text:s text:c="4"/>public function index(): Response<text:line-break/><text:s text:c="4"/>{<text:line-break/><text:s text:c="8"/>return $this-&gt;render('etudiant/index.html.twig', [<text:line-break/><text:s text:c="12"/>'controller_name' =&gt; 'EtudiantController',<text:line-break/><text:s text:c="8"/>]);<text:line-break/><text:s text:c="4"/>}<text:line-break/><text:line-break/><text:s text:c="2"/><text:line-break/><text:s text:c="4"/>public function accueil(): Response<text:line-break/><text:s text:c="4"/>{<text:line-break/><text:s text:c="8"/>$annee = '2024';<text:line-break/><text:s text:c="8"/>return $this-&gt;render('etudiant/accueil.html.twig', ['pAnnee' =&gt; $annee,<text:line-break/><text:s text:c="7"/>]);<text:tab/><text:line-break/><text:s text:c="4"/>}<text:tab/><text:tab/><text:tab/><text:s text:c="9"/><text:line-break/><text:s text:c="4"/><text:line-break/>}</text:p>
      <text:p text:style-name="Text_20_body">La méthode accueil de ce contrôleur appelée par la route précédente, initialise une variable $annee et renvoie vers une vue nommée <text:span text:style-name="Source_20_Text">accueil.html.twig</text:span> en passant en paramètre la variable $pAnnee.</text:p>
      <text:h text:style-name="Heading_20_2" text:outline-level="2"><text:bookmark-start text:name="__RefHeading___creation_de_la_vue_8"/><text:bookmark-start text:name="creation_de_la_vue"/>Création de la vue<text:bookmark-end text:name="__RefHeading___creation_de_la_vue_8"/><text:bookmark-end text:name="creation_de_la_vue"/></text:h>
      <text:p text:style-name="Text_20_body">Voici la vue renvoyée par le contrôleur ci-dessus et permettant d'afficher un simple message.
Ce fichier nommé accueil.html.twig est créé dans le dossier ../templates/etudiant.</text:p>
      <text:p text:style-name="Text_20_body"><text:span text:style-name="underline">Fichier templates/etudiant/accueil.html.twig</text:span></text:p>
      <table:table table:style-name="Table">
        <table:table-column table:style-name="odt_auto_style_table_column_1_1"/>
        <table:table-row>
          <table:table-cell office:value-type="string" table:style-name="tablecell">
            <text:p text:style-name="Preformatted_20_Text">{% extends 'base.html.twig' %}<text:line-break/> <text:line-break/>{% block title %}Hello EtudiantController!{% endblock %}<text:line-break/> <text:line-break/>{% block body %}<text:line-break/><text:span text:style-name="highlight_sc2">&lt;<text:a xlink:type="simple" xlink:href="http://december.com/html/4/element/style.html" text:style-name="Internet_20_link" text:visited-style-name="Visited_20_Internet_20_Link"><text:span text:style-name="highlight_kw2">style</text:span></text:a>&gt;</text:span><text:line-break/><text:s text:c="4"/>.example-wrapper { margin: 1em auto; max-width: 800px; width: 95%; font: 18px/1.5 sans-serif; }<text:line-break/><text:s text:c="4"/>.example-wrapper code { background: #F5F5F5; padding: 2px 6px; }<text:line-break/><text:span text:style-name="highlight_sc2">&lt;<text:span text:style-name="highlight_sy0">/</text:span><text:a xlink:type="simple" xlink:href="http://december.com/html/4/element/style.html" text:style-name="Internet_20_link" text:visited-style-name="Visited_20_Internet_20_Link"><text:span text:style-name="highlight_kw2">style</text:span></text:a>&gt;</text:span><text:line-break/> <text:line-break/><text:span text:style-name="highlight_sc2">&lt;<text:a xlink:type="simple" xlink:href="http://december.com/html/4/element/div.html" text:style-name="Internet_20_link" text:visited-style-name="Visited_20_Internet_20_Link"><text:span text:style-name="highlight_kw2">div</text:span></text:a> <text:span text:style-name="highlight_kw3">class</text:span><text:span text:style-name="highlight_sy0">=</text:span><text:span text:style-name="highlight_st0">"example-wrapper"</text:span>&gt;</text:span><text:line-break/> <text:line-break/><text:tab/><text:tab/>Hello les SIO<text:span text:style-name="highlight_sc2">&lt;<text:span text:style-name="highlight_sy0">/</text:span><text:a xlink:type="simple" xlink:href="http://december.com/html/4/element/br.html" text:style-name="Internet_20_link" text:visited-style-name="Visited_20_Internet_20_Link"><text:span text:style-name="highlight_kw2">br</text:span></text:a>&gt;</text:span><text:line-break/><text:tab/><text:tab/>Quelles notes obtiendrez vous au BTS en {{pAnnee}} ?<text:line-break/><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endblock %}</text:p>
          </table:table-cell>
        </table:table-row>
      </table:table>
      <text:h text:style-name="Heading_20_2" text:outline-level="2"><text:bookmark-start text:name="__RefHeading___tests_9"/><text:bookmark-start text:name="tests1"/>Tests<text:bookmark-end text:name="__RefHeading___tests_9"/><text:bookmark-end text:name="tests1"/></text:h>
      <text:list text:style-name="List_20_1" text:continue-numbering="false">
        <text:list-item>
          <text:p text:style-name="List_20_1_Content_First"> Saisir dans le navigateur l'url : <text:a xlink:type="simple" xlink:href="http://localhost/webstudent/public/etudiant/accueil" text:style-name="Internet_20_link" text:visited-style-name="Visited_20_Internet_20_Link">http://localhost/webstudent/public/etudiant/accueil</text:a>.</text:p>
        </text:list-item>
        <text:list-item>
          <text:p text:style-name="List_20_1_Content_Last"> La réponse attendue est :</text:p>
        </text:list-item>
      </text:list>
      <text:p text:style-name="Text_20_body"><draw:frame draw:style-name="media" draw:name="1" text:anchor-type="as-char" draw:z-index="1" svg:width="10.583333333333cm" svg:height="1.6729667812142cm"><draw:image xlink:href="Pictures/d64d4d074a82ce38654d7089fe78381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30:18</meta:creation-date>
    <dc:creator>Generated</dc:creator>
    <dc:date>2026-09-16T09::30:18</dc:date>
    <dc:language>en-US</dc:language>
    <meta:editing-cycles>1</meta:editing-cycles>
    <meta:editing-duration>PT0S</meta:editing-duration>
    <dc:title>debutsymfony</dc:title>
  </office:meta>
</office:document-meta>
</file>