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cc347b37918c6aaaeabfc27c5e871e9.png"/>
  <manifest:file-entry manifest:media-type="image/png" manifest:full-path="Pictures/8a48165e12afeb747de13a7bb318efea.png"/>
  <manifest:file-entry manifest:media-type="image/png" manifest:full-path="Pictures/505f3ff71a0175d5670691c7127e4f3f.png"/>
  <manifest:file-entry manifest:media-type="image/png" manifest:full-path="Pictures/6a2aa8ceff1fa2d3cba7293ab67e3d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n"/><text:bookmark-start text:name="__RefHeading___gerer_fan_fully_automated_nagios_1"/><text:bookmark-start text:name="gerer_fan_fully_automated_nagios"/>Gérer FAN (fully automated Nagios)<text:bookmark-end text:name="__RefHeading___gerer_fan_fully_automated_nagios_1"/><text:bookmark-end text:name="gerer_fan_fully_automated_nagios"/></text:h>
      <text:h text:style-name="Heading_20_2" text:outline-level="2"><text:bookmark-start text:name="__RefHeading___installer_le_serveur_2"/><text:bookmark-start text:name="installer_le_serveur"/>Installer le serveur<text:bookmark-end text:name="__RefHeading___installer_le_serveur_2"/><text:bookmark-end text:name="installer_le_serveur"/></text:h>
      <text:p text:style-name="Text_20_body">FAN est une installation préconfigurée sur un système CentOS.
Il faut donc télécharger la dernière Iso et suivre les étapes de configuration. </text:p>
      <text:h text:style-name="Heading_20_2" text:outline-level="2"><text:bookmark-start text:name="__RefHeading___configurer_un_hote_3"/><text:bookmark-start text:name="configurer_un_hote"/>Configurer un hôte<text:bookmark-end text:name="__RefHeading___configurer_un_hote_3"/><text:bookmark-end text:name="configurer_un_hote"/></text:h>
      <text:p text:style-name="Text_20_body">Configuration de l'hôte côté serveur : aller sur Centreon</text:p>
      <text:p text:style-name="Text_20_body"><draw:frame draw:style-name="media" draw:name="0" text:anchor-type="as-char" draw:z-index="0" svg:width="36.142083333333cm" style:rel-width="100%" svg:height="17.039166666667cm" style:rel-height="scale"><draw:image xlink:href="Pictures/3cc347b37918c6aaaeabfc27c5e871e9.png" xlink:type="simple" xlink:show="embed" xlink:actuate="onLoad"/></draw:frame></text:p>
      <text:p text:style-name="Text_20_body">Ajouter l'hôte sur <text:span text:style-name="Emphasis"><text:span text:style-name="Strong_20_Emphasis">configuration</text:span></text:span>, <text:span text:style-name="Emphasis"><text:span text:style-name="Strong_20_Emphasis">Hosts</text:span></text:span>,  <text:span text:style-name="Emphasis"><text:span text:style-name="Strong_20_Emphasis">add</text:span></text:span></text:p>
      <text:p text:style-name="Text_20_body"><draw:frame draw:style-name="media" draw:name="1" text:anchor-type="as-char" draw:z-index="1" svg:width="36.142083333333cm" style:rel-width="100%" svg:height="16.959791666667cm" style:rel-height="scale"><draw:image xlink:href="Pictures/8a48165e12afeb747de13a7bb318efea.png" xlink:type="simple" xlink:show="embed" xlink:actuate="onLoad"/></draw:frame> </text:p>
      <text:h text:style-name="Heading_20_3" text:outline-level="3"><text:bookmark-start text:name="__RefHeading___ajouter_les_informations_liees_au_serveur_4"/><text:bookmark-start text:name="ajouter_les_informations_liees_au_serveur"/>Ajouter les informations liées au serveur<text:bookmark-end text:name="__RefHeading___ajouter_les_informations_liees_au_serveur_4"/><text:bookmark-end text:name="ajouter_les_informations_liees_au_serveur"/></text:h>
      <text:list text:style-name="List_20_1" text:continue-numbering="false">
        <text:list-item>
          <text:p text:style-name="List_20_1_Content_First"> <text:span text:style-name="Strong_20_Emphasis">HOST NAME</text:span> : Nom du serveur exemple : NOTICES</text:p>
        </text:list-item>
        <text:list-item>
          <text:p text:style-name="List_20_1_Content"> <text:span text:style-name="Strong_20_Emphasis">IP Address</text:span> : Adresse IP du serveur exemple : 172.20.51.117</text:p>
        </text:list-item>
        <text:list-item>
          <text:p text:style-name="List_20_1_Content"> <text:span text:style-name="Strong_20_Emphasis">Add template</text:span> : Dire sur quoi tourne la machine exemple : Serveur-linux</text:p>
        </text:list-item>
        <text:list-item>
          <text:p text:style-name="List_20_1_Content"> <text:span text:style-name="Strong_20_Emphasis">Create Services linked o the Template too</text:span> : Créer des services selon la machine renseignée. Exemple : mettre NO</text:p>
        </text:list-item>
        <text:list-item>
          <text:p text:style-name="List_20_1_Content"> ** Check period** : Sélectionnez la période sur laquelle les tests vont être réalisés. Exemple : 24×7 (24h/24h 7j7) </text:p>
        </text:list-item>
        <text:list-item>
          <text:p text:style-name="List_20_1_Content"> <text:span text:style-name="Strong_20_Emphasis">Check Command</text:span> : Choisir le test à effectué exemple : Check_Centreon_Ping (Ping de la machine)</text:p>
        </text:list-item>
        <text:list-item>
          <text:p text:style-name="List_20_1_Content"> <text:span text:style-name="Strong_20_Emphasis">Args</text:span> : Détermination du seuil d'alerte</text:p>
        </text:list-item>
        <text:list-item>
          <text:p text:style-name="List_20_1_Content"> <text:span text:style-name="Strong_20_Emphasis">Max Check Attemps</text:span> : Nombre d'essais avant déclaration d'incident. Exemple : 5 ping de la machine après le serveur est considéré comme ayant un accident</text:p>
        </text:list-item>
        <text:list-item>
          <text:p text:style-name="List_20_1_Content"> <text:span text:style-name="Strong_20_Emphasis">Normal Check Interval</text:span> : Intervalle d'essai de ping. Exemple : 1*60 secondes (1 ping toute les 60 secondes)</text:p>
        </text:list-item>
        <text:list-item>
          <text:p text:style-name="List_20_1_Content"> <text:span text:style-name="Strong_20_Emphasis">Retry Check Interval</text:span> : Intervalle d'essai de ping après échec du ping d'intervalle normal exemple : 1×60 secondes</text:p>
        </text:list-item>
        <text:list-item>
          <text:p text:style-name="List_20_1_Content"> <text:span text:style-name="Strong_20_Emphasis">Active Checks Enable</text:span> (activer le test) exemple : YES (active le test sélectionné dans <text:span text:style-name="Emphasis">check command</text:span>)</text:p>
        </text:list-item>
        <text:list-item>
          <text:p text:style-name="List_20_1_Content_Last"> <text:span text:style-name="Strong_20_Emphasis">Passive Checks Enable</text:span> : Test passivement</text:p>
        </text:list-item>
      </text:list>
      <text:p text:style-name="Text_20_body"><draw:frame draw:style-name="media" draw:name="2" text:anchor-type="as-char" draw:z-index="2" svg:width="23.071666666667cm" style:rel-width="100%" svg:height="11.562291666667cm" style:rel-height="scale"><draw:image xlink:href="Pictures/505f3ff71a0175d5670691c7127e4f3f.png" xlink:type="simple" xlink:show="embed" xlink:actuate="onLoad"/></draw:frame></text:p>
      <text:h text:style-name="Heading_20_3" text:outline-level="3"><text:bookmark-start text:name="__RefHeading___ajouter_le_serveur_5"/><text:bookmark-start text:name="ajouter_le_serveur"/>Ajouter le serveur<text:bookmark-end text:name="__RefHeading___ajouter_le_serveur_5"/><text:bookmark-end text:name="ajouter_le_serveur"/></text:h>
      <text:p text:style-name="Text_20_body">Aller dans <text:span text:style-name="Strong_20_Emphasis"><text:span text:style-name="Emphasis">Configuration</text:span>, <text:span text:style-name="Emphasis">Monitoring Engines</text:span></text:span> et cocher selon les besoins puis export :</text:p>
      <text:list text:style-name="List_20_1" text:continue-numbering="false">
        <text:list-item>
          <text:p text:style-name="List_20_1_Content_First"> <text:span text:style-name="Strong_20_Emphasis">Generate Configuration Files</text:span> : Pour créer un fichier de configuration</text:p>
        </text:list-item>
        <text:list-item>
          <text:p text:style-name="List_20_1_Content"> <text:span text:style-name="Strong_20_Emphasis">Run monitoring engine debug</text:span> (-v) : Lance le <text:span text:style-name="Emphasis">debug</text:span> du service de supervision</text:p>
        </text:list-item>
        <text:list-item>
          <text:p text:style-name="List_20_1_Content"> <text:span text:style-name="Strong_20_Emphasis">Move export Files</text:span> : Déplace l'export du fichier de configuration</text:p>
        </text:list-item>
        <text:list-item>
          <text:p text:style-name="List_20_1_Content"> <text:span text:style-name="Strong_20_Emphasis">Restart Monitoring Engine</text:span> : Relancer le service de supervision</text:p>
        </text:list-item>
        <text:list-item>
          <text:p text:style-name="List_20_1_Content"> <text:span text:style-name="Strong_20_Emphasis">Include Comments</text:span> : inclure dans le fichier de configuration des commentaires</text:p>
        </text:list-item>
        <text:list-item>
          <text:p text:style-name="List_20_1_Content_Last"> <text:span text:style-name="Strong_20_Emphasis">Method</text:span> : Choisir la méthode de relance (exemple : Restart)</text:p>
        </text:list-item>
      </text:list>
      <text:p text:style-name="Text_20_body"><draw:frame draw:style-name="media" draw:name="3" text:anchor-type="as-char" draw:z-index="3" svg:width="36.142083333333cm" style:rel-width="100%" svg:height="16.933333333333cm" style:rel-height="scale"><draw:image xlink:href="Pictures/6a2aa8ceff1fa2d3cba7293ab67e3d2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7::13:10</meta:creation-date>
    <dc:creator>Generated</dc:creator>
    <dc:date>2026-08-30T17::13:10</dc:date>
    <dc:language>en-US</dc:language>
    <meta:editing-cycles>1</meta:editing-cycles>
    <meta:editing-duration>PT0S</meta:editing-duration>
    <dc:title>fan</dc:title>
  </office:meta>
</office:document-meta>
</file>