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ec5924de4fd302fe928d73295c17ff84.svg"/>
  <manifest:file-entry manifest:media-type="image/png" manifest:full-path="Pictures/f0702af75f6bb748282620e0c7b498da.png"/>
  <manifest:file-entry manifest:media-type="image/png" manifest:full-path="Pictures/344de2fe98f35539252a6161541e5be4.png"/>
  <manifest:file-entry manifest:media-type="image/png" manifest:full-path="Pictures/04ab19ff12c214ad81924ad9e2e0a84c.png"/>
  <manifest:file-entry manifest:media-type="image/png" manifest:full-path="Pictures/f8d3182010d254155514e95d64788b4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44.567pt" style:rel-width="3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21_text_frame" style:family="graphic" style:parent-style-name="Frame">
      <style:graphic-properties fo:border="0pt none" fo:padding-righ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righ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PluginODTAutoStyle_Frame_2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name="PluginODTAutoStyle_Frame_33_text_frame" style:family="graphic" style:parent-style-name="Frame">
      <style:graphic-properties fo:border="0pt none" fo:padding-righ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righ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sion"/><text:bookmark-start text:name="__RefHeading___fusioninventory_1"/><text:bookmark-start text:name="fusioninventory"/>FusionInventory<text:bookmark-end text:name="__RefHeading___fusioninventory_1"/><text:bookmark-end text:name="fusioninventory"/></text:h>
      <text:p text:style-name="Text_20_body">Contributeurs : Valentine OSMONT et Corentin AUBERT 2019
<text:line-break/>Modifications : Benjamin HOHN (SISR-2020-2021)</text:p>
      <text:p text:style-name="Text_20_body"><text:a xlink:type="simple" xlink:href="http://fusioninventory.org/" text:style-name="Internet_20_link" text:visited-style-name="Visited_20_Internet_20_Link">FusionIventory</text:a> est un outil d'inventaire installé comme <text:span text:style-name="Emphasis">plugin</text:span> de l'outil <text:a xlink:type="simple" xlink:href="https://wiki.sio.bts/doku.php?id=glpi" text:style-name="Internet_20_link" text:visited-style-name="Visited_20_Internet_20_Link">GLPI</text:a>. </text:p>
      <text:h text:style-name="Heading_20_2" text:outline-level="2"><text:bookmark-start text:name="__RefHeading___sur_le_serveur_glpi_2"/><text:bookmark-start text:name="sur_le_serveur_glpi"/>Sur le serveur GLPI<text:bookmark-end text:name="__RefHeading___sur_le_serveur_glpi_2"/><text:bookmark-end text:name="sur_le_serveur_glpi"/></text:h>
      <text:h text:style-name="Heading_20_3" text:outline-level="3"><text:bookmark-start text:name="__RefHeading___installation_du_plugin_pour_glpi_3"/><text:bookmark-start text:name="installation_du_plugin_pour_glpi"/>Installation du plugin pour GLPI<text:bookmark-end text:name="__RefHeading___installation_du_plugin_pour_glpi_3"/><text:bookmark-end text:name="installation_du_plugin_pour_glpi"/></text:h>
      <text:p text:style-name="Text_20_body">Pour que GLPI puisse réaliser l'inventaire des machines, il lui faut un <text:span text:style-name="Emphasis">plugin</text:span> comme <text:span text:style-name="Emphasis">Fusioninventory</text:span>.
Pour l'installer <text:span text:style-name="Strong_20_Emphasis">sur le serveur GLPI</text:span>, la procédure est la suivante :</text:p>
      <text:list text:style-name="Numbering_20_1" text:continue-numbering="false">
        <text:list-item>
          <text:p text:style-name="Numbering_20_1_Content_First"> se placer dans le dossier // /tmp //</text:p>
        </text:list-item>
        <text:list-item>
          <text:p text:style-name="Numbering_20_1_Content"> télécharger l'archive de la dernière version compatible avec la version de GLPI (<text:span text:style-name="Plugin_Wrap_Span_Emphasised">ici v9.5+3.0, à voir sur <text:a xlink:type="simple" xlink:href="https://github.com/fusioninventory/fusioninventory-for-glpi/releases" text:style-name="Internet_20_link" text:visited-style-name="Visited_20_Internet_20_Link">https://github.com/fusioninventory/fusioninventory-for-glpi/releases</text:a> la version compatible avec l'installation de GLPI</text:span>) : 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tablecell">
            <text:p text:style-name="Preformatted_20_Text"> wget https:<text:span text:style-name="highlight_co1">//github.com/fusioninventory/fusioninventory-for-glpi/releases/download/glpi9.5%2B3.0/fusioninventory-9.5+3.0.tar.bz2<text:s text:c="2"/></text:span>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Décompresser l'archive : </text:p>
        </text:list-item>
      </text:list>
      <table:table table:style-name="Table2_Indentation_Level1">
        <table:table-column table:style-name="odt_auto_style_table_column_2_1"/>
        <table:table-row>
          <table:table-cell office:value-type="string" table:style-name="tablecell">
            <text:p text:style-name="Preformatted_20_Text">tar <text:span text:style-name="highlight_sy0">-</text:span>xjvf <text:span text:style-name="highlight_sy0">&lt;</text:span>nomArchive<text:span text:style-name="highlight_sy0">&gt;</text:span>.tar.bz2 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Déplacer le dossier extrait dans <text:span text:style-name="Strong_20_Emphasis">/<text:span text:style-name="Emphasis">var/www/html/glpi/plugins</text:span></text:span> : </text:p>
        </text:list-item>
      </text:list>
      <table:table table:style-name="Table3_Indentation_Level1">
        <table:table-column table:style-name="odt_auto_style_table_column_3_1"/>
        <table:table-row>
          <table:table-cell office:value-type="string" table:style-name="tablecell">
            <text:p text:style-name="Preformatted_20_Text">mv fusioninventory<text:span text:style-name="highlight_sy0">-</text:span>agent <text:span text:style-name="highlight_sy0">/</text:span><text:span text:style-name="highlight_kw2">var</text:span><text:span text:style-name="highlight_sy0">/</text:span>www<text:span text:style-name="highlight_sy0">/</text:span>html<text:span text:style-name="highlight_sy0">/</text:span>glpi<text:span text:style-name="highlight_sy0">/</text:span>plugins<text:span text:style-name="highlight_sy0">/</text:span>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se rendre dans le menu <text:span text:style-name="Strong_20_Emphasis"><text:span text:style-name="Emphasis">GLPI/Configuration/Plugins</text:span></text:span> et installer le plugin, puis l'activer</text:p>
        </text:list-item>
        <text:list-item>
          <text:p text:style-name="Numbering_20_1_Content_Last"> Un menu permettant de gérer le <text:span text:style-name="Emphasis">plugin</text:span> apparaît dans le menu <text:span text:style-name="Strong_20_Emphasis"><text:span text:style-name="Emphasis">Administration/fusionInventory</text:span></text:span></text:p>
        </text:list-item>
      </text:list>
      <text:h text:style-name="Heading_20_4" text:outline-level="4"><text:bookmark-start text:name="__RefHeading___parametrage_du_plugin_4"/><text:bookmark-start text:name="parametrage_du_plugin"/>Paramétrage du //plugin//<text:bookmark-end text:name="__RefHeading___parametrage_du_plugin_4"/><text:bookmark-end text:name="parametrage_du_plugin"/></text:h>
      <text:p text:style-name="Text_20_body">➔ Les règles d'import de matériel sont à mettre dans cet ordre dans l'onglet <text:span text:style-name="Strong_20_Emphasis">Plugins / FusionInventory</text:span> :</text:p>
      <text:p text:style-name="Text_20_body">computer import (by name)</text:p>
      <text:p text:style-name="Text_20_body">computer update(by name)</text:p>
      <text:h text:style-name="Heading_20_2" text:outline-level="2"><text:bookmark-start text:name="__RefHeading___sur_les_cibles_serveurs_machines_etc_5"/><text:bookmark-start text:name="sur_les_cibles_serveurs_machines_etc"/>Sur les cibles (serveurs, machines, etc)<text:bookmark-end text:name="__RefHeading___sur_les_cibles_serveurs_machines_etc_5"/><text:bookmark-end text:name="sur_les_cibles_serveurs_machines_etc"/></text:h>
      <text:h text:style-name="Heading_20_3" text:outline-level="3"><text:bookmark-start text:name="__RefHeading___installation_du_client_fusion_inventory_6"/><text:bookmark-start text:name="installation_du_client_fusion_inventory"/>Installation du client Fusion Inventory<text:bookmark-end text:name="__RefHeading___installation_du_client_fusion_inventory_6"/><text:bookmark-end text:name="installation_du_client_fusion_inventory"/></text:h>
      <text:p text:style-name="Text_20_body"><text:span text:style-name="Emphasis">Documentation produite par un étudiant SIO2-SISR, adaptée ou mise à jour.</text:span></text:p>
      <text:h text:style-name="Heading_20_4" text:outline-level="4"><text:bookmark-start text:name="__RefHeading___prerequis_7"/><text:bookmark-start text:name="prerequis"/>Prérequis<text:bookmark-end text:name="__RefHeading___prerequis_7"/><text:bookmark-end text:name="prerequis"/></text:h>
      <text:p text:style-name="Text_20_body">FusionInventory-Agent a besoin des librairies suivantes :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apt <text:span text:style-name="highlight_sy0">-</text:span>y install dmidecode hwdata ucf hdparm<text:line-break/>apt <text:span text:style-name="highlight_sy0">-</text:span>y install perl libuniversal<text:span text:style-name="highlight_sy0">-</text:span>require<text:span text:style-name="highlight_sy0">-</text:span>perl libwww<text:span text:style-name="highlight_sy0">-</text:span>perl libparse<text:span text:style-name="highlight_sy0">-</text:span>edid<text:span text:style-name="highlight_sy0">-</text:span>perl<text:line-break/>apt <text:span text:style-name="highlight_sy0">-</text:span>y install libproc<text:span text:style-name="highlight_sy0">-</text:span>daemon<text:span text:style-name="highlight_sy0">-</text:span>perl libfile<text:span text:style-name="highlight_sy0">-</text:span>which<text:span text:style-name="highlight_sy0">-</text:span>perl libhttp<text:span text:style-name="highlight_sy0">-</text:span>daemon<text:span text:style-name="highlight_sy0">-</text:span>perl<text:line-break/>apt <text:span text:style-name="highlight_sy0">-</text:span>y install libxml<text:span text:style-name="highlight_sy0">-</text:span>treepp<text:span text:style-name="highlight_sy0">-</text:span>perl libyaml<text:span text:style-name="highlight_sy0">-</text:span>perl libnet<text:span text:style-name="highlight_sy0">-</text:span>cups<text:span text:style-name="highlight_sy0">-</text:span>perl libnet<text:span text:style-name="highlight_sy0">-</text:span>ip<text:span text:style-name="highlight_sy0">-</text:span>perl<text:line-break/>apt <text:span text:style-name="highlight_sy0">-</text:span>y install libdigest<text:span text:style-name="highlight_sy0">-</text:span>sha<text:span text:style-name="highlight_sy0">-</text:span>perl libsocket<text:span text:style-name="highlight_sy0">-</text:span>getaddrinfo<text:span text:style-name="highlight_sy0">-</text:span>perl libtext<text:span text:style-name="highlight_sy0">-</text:span>template<text:span text:style-name="highlight_sy0">-</text:span>perl<text:line-break/>apt <text:span text:style-name="highlight_sy0">-</text:span>y install libxml<text:span text:style-name="highlight_sy0">-</text:span>xpath<text:span text:style-name="highlight_sy0">-</text:span>perl libyaml<text:span text:style-name="highlight_sy0">-</text:span>tiny<text:span text:style-name="highlight_sy0">-</text:span>perl</text:p>
          </table:table-cell>
        </table:table-row>
      </table:table>
      <text:h text:style-name="Heading_20_4" text:outline-level="4"><text:bookmark-start text:name="__RefHeading___installation_a_partir_des_depots_8"/><text:bookmark-start text:name="installation_a_partir_des_depots"/>Installation à partir des dépôts<text:bookmark-end text:name="__RefHeading___installation_a_partir_des_depots_8"/><text:bookmark-end text:name="installation_a_partir_des_depots"/></text:h>
      <text:list text:style-name="List_20_1" text:continue-numbering="false">
        <text:list-item>
          <text:p text:style-name="LastListParagraph_List_20_1_Content_First"> Téléchargement et Installation du logiciel </text:p>
        </text:list-item>
      </text:list>
      <text:p text:style-name="Text_20_body">Normalement, il suffit de lancer 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 apt install fusioninventory<text:span text:style-name="highlight_sy0">-</text:span>agent</text:p>
          </table:table-cell>
        </table:table-row>
      </table:table>
      <text:p text:style-name="Text_20_body">Si cela ne fonctionne pas, on procèdera comme suit. </text:p>
      <text:p text:style-name="Text_20_body"><draw:frame draw:style-name="PluginODTAutoStyle_Frame_11_text_frame" draw:name="Frame1" text:anchor-type="paragraph" svg:width="289.134pt" draw:z-index="0" svg:min-height="1cm"><draw:text-box><table:table table:style-name="Table"><table:table-column table:style-name="odt_auto_style_table_column_6_1"/><table:table-row><table:table-cell office:value-type="string" table:style-name="tablecell"><text:p text:style-name="tablealignleft">On adaptera la <text:span text:style-name="Strong_20_Emphasis"><text:span text:style-name="Emphasis">&lt;distribution&gt;</text:span></text:span> (stretch, wheezy, trusty, etc).
A ce jour, la dernière distribution supportée est <text:span text:style-name="Strong_20_Emphasis"><text:span text:style-name="Emphasis">jessie</text:span></text:span></text:p></table:table-cell></table:table-row></table:table></draw:text-box></draw:frame>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wget <text:span text:style-name="highlight_sy0">-</text:span>O <text:span text:style-name="highlight_sy0">-</text:span> http:<text:span text:style-name="highlight_co1">//debian.fusioninventory.org/debian/archive.key | apt-key add -</text:span><text:line-break/>apt<text:span text:style-name="highlight_sy0">-</text:span>get install lsb<text:span text:style-name="highlight_sy0">-</text:span>release<text:line-break/>echo <text:span text:style-name="highlight_st0">"deb http://debian.fusioninventory.org/debian/ jessie main"</text:span> <text:span text:style-name="highlight_sy0">&gt;&gt;</text:span> <text:span text:style-name="highlight_sy0">/</text:span>etc<text:span text:style-name="highlight_sy0">/</text:span>apt<text:span text:style-name="highlight_sy0">/</text:span>sources.list<text:line-break/>apt<text:span text:style-name="highlight_sy0">-</text:span>get update<text:line-break/>apt<text:span text:style-name="highlight_sy0">-</text:span>get install fusioninventory<text:span text:style-name="highlight_sy0">-</text:span>agent</text:p>
          </table:table-cell>
        </table:table-row>
      </table:table>
      <text:p text:style-name="Text_20_body">Ces commandes permettant d’ajouter le dépôt de <text:span text:style-name="Emphasis">Fusioninventory</text:span>, de rafraîchir la liste des paquets disponibles et enfin d’installer l’agent avec ses différents modules. </text:p>
      <text:h text:style-name="Heading_20_4" text:outline-level="4"><text:bookmark-start text:name="__RefHeading___installation_a_partir_des_paquetages_9"/><text:bookmark-start text:name="installation_a_partir_des_paquetages"/>Installation à partir des paquetages<text:bookmark-end text:name="__RefHeading___installation_a_partir_des_paquetages_9"/><text:bookmark-end text:name="installation_a_partir_des_paquetages"/></text:h>
      <text:p text:style-name="Text_20_body">On peut installer à partir des paquetages pour être sûr d'avoir la dernière version.</text:p>
      <text:list text:style-name="List_20_1" text:continue-numbering="false">
        <text:list-item>
          <text:p text:style-name="LastListParagraph_List_20_1_Content_First"> on récupère le paquetage </text:p>
        </text:list-item>
      </text:list>
      <table:table table:style-name="Table">
        <table:table-column table:style-name="odt_auto_style_table_column_8_1"/>
        <table:table-row>
          <table:table-cell office:value-type="string" table:style-name="tablecell">
            <text:p text:style-name="Preformatted_20_Text">cd <text:span text:style-name="highlight_sy0">/</text:span>tmp<text:line-break/><text:span text:style-name="highlight_co1">//adapter avec la version en cherchant sur https://github.com/fusioninventory/fusioninventory-agent/releases/</text:span><text:line-break/>wget https:<text:span text:style-name="highlight_co1">//github.com/fusioninventory/fusioninventory-agent/releases/download/2.5.2/fusioninventory-agent_2.5.2-1_all.deb</text:span></text:p>
          </table:table-cell>
        </table:table-row>
      </table:table>
      <text:list text:style-name="List_20_1" text:continue-numbering="false">
        <text:list-item>
          <text:p text:style-name="LastListParagraph_List_20_1_Content_First"> installer le paquetage </text:p>
        </text:list-item>
      </text:list>
      <table:table table:style-name="Table">
        <table:table-column table:style-name="odt_auto_style_table_column_9_1"/>
        <table:table-row>
          <table:table-cell office:value-type="string" table:style-name="tablecell">
            <text:p text:style-name="Preformatted_20_Text">dpkg <text:span text:style-name="highlight_sy0">-</text:span>i fusioninventory<text:span text:style-name="highlight_sy0">-</text:span>agent_2.5.2<text:span text:style-name="highlight_sy0">-</text:span><text:span text:style-name="highlight_nu0">1</text:span>_all.deb</text:p>
          </table:table-cell>
        </table:table-row>
      </table:table>
      <text:h text:style-name="Heading_20_4" text:outline-level="4"><text:bookmark-start text:name="__RefHeading___configuration_de_l_agent_10"/><text:bookmark-start text:name="configuration_de_l_agent"/>Configuration de l'agent<text:bookmark-end text:name="__RefHeading___configuration_de_l_agent_10"/><text:bookmark-end text:name="configuration_de_l_agent"/></text:h>
      <text:h text:style-name="Heading_20_5" text:outline-level="5"><text:bookmark-start text:name="__RefHeading___modification_du_fichier_de_configuration_11"/><text:bookmark-start text:name="modification_du_fichier_de_configuration"/>Modification du fichier de configuration<text:bookmark-end text:name="__RefHeading___modification_du_fichier_de_configuration_11"/><text:bookmark-end text:name="modification_du_fichier_de_configuration"/></text:h>
      <text:p text:style-name="Text_20_body">On va ensuite intervenir sur la configuration de l’agent en modifiant le fichier </text:p>
      <text:p text:style-name="Preformatted_20_Text">nano /etc/fusioninventory/agent.cfg</text:p>
      <text:p text:style-name="Text_20_body"><draw:frame draw:style-name="PluginODTAutoStyle_Frame_21_text_frame" draw:name="Frame2" text:anchor-type="paragraph" svg:width="144.567pt" draw:z-index="0" svg:min-height="1cm"><draw:text-box><table:table table:style-name="Table"><table:table-column table:style-name="odt_auto_style_table_column_10_1"/><table:table-row><table:table-cell office:value-type="string" table:style-name="tablecell"><text:p text:style-name="tablealignleft">Faire attention a l'url, vérifier avant car il n'y a pas forcément “glpi” a mettre.</text:p></table:table-cell></table:table-row></table:table></draw:text-box></draw:frame></text:p>
      <text:p text:style-name="Text_20_body">On indique l’adresse (IP ou FQDN) du serveur GLPI à la ligne <text:span text:style-name="Emphasis">'server =….fusioninventory…'</text:span> (<draw:frame draw:style-name="media" draw:name="0" text:anchor-type="as-char" draw:z-index="0" svg:width="" svg:rel-width="100%" svg:height="0cm"><draw:image xlink:href="Pictures/ec5924de4fd302fe928d73295c17ff84.svg" xlink:type="simple" xlink:show="embed" xlink:actuate="onLoad"/></draw:frame> en utilisant derrière http://…. la même syntaxe que pour accéder à l'interface web de GLPI dans le navigateur) : </text:p>
      <text:p text:style-name="Text_20_body"><draw:frame draw:style-name="mediacenter" draw:name="  Legend" text:anchor-type="paragraph" draw:z-index="0" svg:width="15.292916666667cm"><draw:text-box><text:p text:style-name="legendcenter"><draw:frame draw:style-name="mediacenter" draw:name=" " text:anchor-type="paragraph" draw:z-index="1" svg:width="15.292916666667cm" svg:height="3.1485416666667cm"><draw:image xlink:href="Pictures/f0702af75f6bb748282620e0c7b498da.png" xlink:type="simple" xlink:show="embed" xlink:actuate="onLoad"/></draw:frame> </text:p></draw:text-box></draw:frame></text:p>
      <text:p text:style-name="Text_20_body">Puis on dé-commente la commande ‘no-task = deploy’ pour autoriser le déploiement de logiciels.</text:p>
      <table:table table:style-name="Table">
        <table:table-column table:style-name="odt_auto_style_table_column_11_1"/>
        <table:table-row>
          <table:table-cell office:value-type="string" table:style-name="tablecell">
            <text:p text:style-name="Preformatted_20_Text">no<text:span text:style-name="highlight_sy0">-</text:span>task <text:span text:style-name="highlight_sy0">=</text:span> deploy</text:p>
          </table:table-cell>
        </table:table-row>
      </table:table>
      <text:p text:style-name="Text_20_body"><draw:frame draw:style-name="PluginODTAutoStyle_Frame_27_text_frame" draw:name="Frame3" text:anchor-type="paragraph" svg:width="433.701pt" draw:z-index="0" svg:min-height="1cm"><draw:text-box><table:table table:style-name="Table"><table:table-column table:style-name="odt_auto_style_table_column_12_1"/><table:table-row><table:table-cell office:value-type="string" table:style-name="tablecell"><text:p text:style-name="tablealignleft">fusioninventory n'étant pas un service mais un programme, il n'est pas nécessaire de le relancer. Les paramètres seront pris en compte à la prochaine exécution.</text:p></table:table-cell></table:table-row></table:table></draw:text-box></draw:frame></text:p>
      <text:h text:style-name="Heading_20_5" text:outline-level="5"><text:bookmark-start text:name="__RefHeading___lancer_la_remontee_d_inventaire_12"/><text:bookmark-start text:name="lancer_la_remontee_d_inventaire"/>Lancer la remontée d'inventaire<text:bookmark-end text:name="__RefHeading___lancer_la_remontee_d_inventaire_12"/><text:bookmark-end text:name="lancer_la_remontee_d_inventaire"/></text:h>
      <text:p text:style-name="Text_20_body">On lance un inventaire manuellement à l’aide de la commande</text:p>
      <table:table table:style-name="Table">
        <table:table-column table:style-name="odt_auto_style_table_column_13_1"/>
        <table:table-row>
          <table:table-cell office:value-type="string" table:style-name="tablecell">
            <text:p text:style-name="Preformatted_20_Text">fusioninventory<text:span text:style-name="highlight_sy0">-</text:span>agent</text:p>
          </table:table-cell>
        </table:table-row>
      </table:table>
      <text:p text:style-name="Text_20_body">La machine est désormais visible sur l’interface du serveur <text:span text:style-name="Emphasis">GLPI/Fusioninventory</text:span>.</text:p>
      <text:h text:style-name="Heading_20_4" text:outline-level="4"><text:bookmark-start text:name="__RefHeading___installer_et_configurer_l_agent_fusioninventory_sur_windows_13"/><text:bookmark-start text:name="installer_et_configurer_l_agent_fusioninventory_sur_windows"/>Installer et configurer l’agent FusionInventory sur Windows<text:bookmark-end text:name="__RefHeading___installer_et_configurer_l_agent_fusioninventory_sur_windows_13"/><text:bookmark-end text:name="installer_et_configurer_l_agent_fusioninventory_sur_windows"/></text:h>
      <text:list text:style-name="List_20_1" text:continue-numbering="false">
        <text:list-item>
          <text:p text:style-name="LastListParagraph_List_20_1_Content_First"> Téléchargement et installation du logiciel</text:p>
        </text:list-item>
      </text:list>
      <text:p text:style-name="Text_20_body">On télécharge la dernière version de l’exécutable, en version 32 ou 64 bits selon la machine.</text:p>
      <text:p text:style-name="Text_20_body"> Une fois celui-ci lancé, on choisit l’installation complète qui inclut tous les composants de <text:span text:style-name="Emphasis">FusionInventory</text:span>. </text:p>
      <text:p text:style-name="Text_20_body"><draw:frame draw:style-name="mediacenter" draw:name="2" text:anchor-type="paragraph" draw:z-index="2" svg:width="9.525cm" style:rel-width="100%" svg:height="7.4083333333333cm" style:rel-height="scale"><draw:image xlink:href="Pictures/344de2fe98f35539252a6161541e5be4.png" xlink:type="simple" xlink:show="embed" xlink:actuate="onLoad"/></draw:frame></text:p>
      <text:list text:style-name="List_20_1" text:continue-numbering="false">
        <text:list-item>
          <text:p text:style-name="List_20_1_Content_First"> Deploy : Déploiement de paquets </text:p>
        </text:list-item>
        <text:list-item>
          <text:p text:style-name="List_20_1_Content"> ESX : Inventaire des machines virtuelles </text:p>
        </text:list-item>
        <text:list-item>
          <text:p text:style-name="List_20_1_Content"> Inventory : Inventaire de la machine</text:p>
        </text:list-item>
        <text:list-item>
          <text:p text:style-name="List_20_1_Content">  NetDiscovery : Découverte des matériels réseau </text:p>
        </text:list-item>
        <text:list-item>
          <text:p text:style-name="List_20_1_Content_Last"> NetInventory : Inventaire des matériels réseau </text:p>
        </text:list-item>
      </text:list>
      <text:p text:style-name="Text_20_body"><draw:frame draw:style-name="PluginODTAutoStyle_Frame_33_text_frame" draw:name="Frame4" text:anchor-type="paragraph" svg:width="144.567pt" draw:z-index="0" svg:min-height="1cm"><draw:text-box><table:table table:style-name="Table"><table:table-column table:style-name="odt_auto_style_table_column_14_1"/><table:table-row><table:table-cell office:value-type="string" table:style-name="tablecell"><text:p text:style-name="tablealignleft">Faire attention a l'url, vérifier avant car il n'y a pas forcément “glpi” a mettre.</text:p></table:table-cell></table:table-row></table:table></draw:text-box></draw:frame></text:p>
      <text:p text:style-name="Text_20_body">➔ On indique ici l’adresse du serveur <text:span text:style-name="Emphasis">GLPI</text:span>, avant de cliquer sur “installer” <text:span text:style-name="Plugin_Wrap_Span_Emphasised">(<draw:frame draw:style-name="media" draw:name="3" text:anchor-type="as-char" draw:z-index="3" svg:width="" svg:rel-width="100%" svg:height="0cm"><draw:image xlink:href="Pictures/ec5924de4fd302fe928d73295c17ff84.svg" xlink:type="simple" xlink:show="embed" xlink:actuate="onLoad"/></draw:frame> en utilisant derrière http://…. la même syntaxe que pour accéder au serveur <text:span text:style-name="Emphasis">GLPI</text:span> dans le navigateur)</text:span></text:p>
      <text:p text:style-name="Text_20_body"><draw:frame draw:style-name="mediacenter" draw:name="4" text:anchor-type="paragraph" draw:z-index="4" svg:width="13.758333333333cm" svg:height="10.662708333333cm"><draw:image xlink:href="Pictures/04ab19ff12c214ad81924ad9e2e0a84c.png" xlink:type="simple" xlink:show="embed" xlink:actuate="onLoad"/></draw:frame>      </text:p>
      <text:p text:style-name="Text_20_body">L'agent <text:span text:style-name="Emphasis">FusionInventory</text:span> est désormais installé.</text:p>
      <text:list text:style-name="List_20_1" text:continue-numbering="false">
        <text:list-item>
          <text:p text:style-name="LastListParagraph_List_20_1_Content_First"> Lancer la remontée d'inventaire</text:p>
        </text:list-item>
      </text:list>
      <text:p text:style-name="Text_20_body">Pour forcer un inventaire, on ouvre un navigateur sur la page <text:span text:style-name="Emphasis"><text:span text:style-name="Strong_20_Emphasis">localhost:62354</text:span></text:span>. </text:p>
      <text:p text:style-name="Text_20_body"><draw:frame draw:style-name="mediacenter" draw:name="5" text:anchor-type="paragraph" draw:z-index="5" svg:width="13.837708333333cm" svg:height="7.9110416666667cm"><draw:image xlink:href="Pictures/f8d3182010d254155514e95d64788b4f.png" xlink:type="simple" xlink:show="embed" xlink:actuate="onLoad"/></draw:frame></text:p>
      <text:p text:style-name="Text_20_body">➔ Ici, il suffit de cliquer sur <text:span text:style-name="Strong_20_Emphasis"><text:span text:style-name="Emphasis">Force an Inventory</text:span></text:span>.  </text:p>
      <text:p text:style-name="Text_20_body">La machine est désormais visible sur l’interface du serveur <text:span text:style-name="Emphasis">GLPI/Fusioninventory</text:span>. </text:p>
      <text:h text:style-name="Heading_20_2" text:outline-level="2"><text:bookmark-start text:name="__RefHeading___script_de_deploiement_et_d_installation_silencieuse_de_fusion_sur_windows_14"/><text:bookmark-start text:name="script_de_deploiement_et_d_installation_silencieuse_de_fusion_sur_windows"/>Script de déploiement et d'installation silencieuse de fusion sur Windows<text:bookmark-end text:name="__RefHeading___script_de_deploiement_et_d_installation_silencieuse_de_fusion_sur_windows_14"/><text:bookmark-end text:name="script_de_deploiement_et_d_installation_silencieuse_de_fusion_sur_windows"/></text:h>
      <text:p text:style-name="Text_20_body">Ce script batch à titre d'exemple permet sous windows de déployer la version définie de l'agent fusion inventory. Il a été testé sur une maquette.</text:p>
      <text:list text:style-name="List_20_1" text:continue-numbering="false">
        <text:list-item>
          <text:p text:style-name="List_20_1_Content_First"> Dans un premier temps il vérifie la clé de registre pour vérifier la version. </text:p>
        </text:list-item>
        <text:list-item>
          <text:p text:style-name="List_20_1_Content"> Si ce n'est pas la bonne version ou si l'agent est absent il installe l'agent en 32 ou 65 bits puis force l'inventaire et désactive l'agent. </text:p>
        </text:list-item>
        <text:list-item>
          <text:p text:style-name="List_20_1_Content"> Si il c'est la bonne version, le script vérifie l'ip du server GLPI et si ce n'est pas la bonne adresse il la change. </text:p>
        </text:list-item>
        <text:list-item>
          <text:p text:style-name="List_20_1_Content"> Il va ensuite à la fin et force l'inventaire et désactive l'agent. </text:p>
        </text:list-item>
        <text:list-item>
          <text:p text:style-name="List_20_1_Content_Last"> Si c'est la bonne adresse il force l'inventaire, ce qui permet de mettre se script en démarrage et de faire remonter la machine à l'ouverture de sessions.</text:p>
        </text:list-item>
      </text:list>
      <text:p text:style-name="Text_20_body">Le script peut être lancé localement en administrateur sur une machine, ce qui est plus rapide qu'installer à la main, en utilisant le Netlogon (absent dans la section) ou en GPO et s'exécute une fois lors de l'ouverture de session.</text:p>
      <table:table table:style-name="Table">
        <table:table-column table:style-name="odt_auto_style_table_column_15_1"/>
        <table:table-row>
          <table:table-cell office:value-type="string" table:style-name="tablecell">
            <text:p text:style-name="Preformatted_20_Text"><text:span text:style-name="highlight_sy0">@</text:span>echo off<text:line-break/>echo detection de la version de Fusion Inventory<text:line-break/>reg query <text:span text:style-name="highlight_st0">"HKEY_LOCAL_MACHINE\SOFTWARE\Microsoft\Windows\CurrentVersion\Uninstall\FusionInventory-Agent"</text:span> <text:span text:style-name="highlight_sy0">/</text:span>v DisplayVersion |find <text:span text:style-name="highlight_st0">"2.4"</text:span> <text:span text:style-name="highlight_sy0">&amp;&amp;</text:span> goto VerifIP <text:line-break/>goto installation<text:line-break/>:VerifIP<text:line-break/><text:span text:style-name="highlight_sy0">@</text:span>echo off<text:line-break/>reg query <text:span text:style-name="highlight_st0">"HKEY_LOCAL_MACHINE\SOFTWARE\FusionInventory-Agent"</text:span> <text:span text:style-name="highlight_sy0">/</text:span>v server |find <text:span text:style-name="highlight_st0">"http://10.14.220.82/glpi/plugins/fusioninventory"</text:span> <text:span text:style-name="highlight_sy0">&amp;&amp;</text:span> goto fin<text:line-break/>reg add <text:span text:style-name="highlight_st0">"HKEY_LOCAL_MACHINE\SOFTWARE\FusionInventory-Agent"</text:span> <text:span text:style-name="highlight_sy0">/</text:span>v server <text:span text:style-name="highlight_sy0">/</text:span>t reg_sz <text:span text:style-name="highlight_sy0">/</text:span>d <text:span text:style-name="highlight_st0">"http://10.14.220.82/glpi/plugins/fusioninventory"</text:span> <text:span text:style-name="highlight_sy0">/</text:span>f <text:span text:style-name="highlight_sy0">&amp;&amp;</text:span> goto fin<text:line-break/><text:span text:style-name="highlight_co1">// Installe l'agent si il n'est pas présent ou remplace totalement l'ancien</text:span><text:line-break/>:installation<text:line-break/><text:span text:style-name="highlight_co1">// Vérifie si l'ordinateur est en 32 ou 64 bits et installe l'agent, on peut changer le dossier (et lecteur réseau) de localisation de l'executable et le serveur GLPI </text:span><text:line-break/><text:span text:style-name="highlight_kw1">IF</text:span> <text:span text:style-name="highlight_st0">"%PROCESSOR_ARCHITECTURE%"</text:span><text:span text:style-name="highlight_sy0">==</text:span><text:span text:style-name="highlight_st0">"AMD64"</text:span> goto 64b<text:line-break/><text:span text:style-name="highlight_kw1">IF</text:span> <text:span text:style-name="highlight_st0">"%PROCESSOR_ARCHITECTURE%"</text:span><text:span text:style-name="highlight_sy0">==</text:span><text:span text:style-name="highlight_st0">"x86"</text:span> goto 32b <text:line-break/>:64b<text:line-break/>echo Installation de fusion inventory <text:span text:style-name="highlight_nu0">64</text:span> bits version <text:span text:style-name="highlight_nu0">2.4</text:span>, ne pas fermer, merci de patienter<text:line-break/>C:\Users\Documents\fusion\fusioninventory<text:span text:style-name="highlight_sy0">-</text:span>agent_windows<text:span text:style-name="highlight_sy0">-</text:span>x64_2.4.exe <text:span text:style-name="highlight_sy0">/</text:span>runnow <text:span text:style-name="highlight_sy0">/</text:span>server<text:span text:style-name="highlight_sy0">=</text:span><text:span text:style-name="highlight_st0">"http://10.14.220.82/glpi/plugins/fusioninventory"</text:span> <text:span text:style-name="highlight_sy0">/</text:span><text:span text:style-name="highlight_kw2">debug</text:span><text:span text:style-name="highlight_sy0">=</text:span><text:span text:style-name="highlight_nu0">1</text:span> <text:span text:style-name="highlight_sy0">/</text:span>acceptlicense <text:span text:style-name="highlight_sy0">/</text:span>installtasks<text:span text:style-name="highlight_sy0">=</text:span>full <text:span text:style-name="highlight_sy0">/</text:span>S <text:line-break/>goto fin<text:line-break/>:32b<text:line-break/>echo Installation de fusion inventory <text:span text:style-name="highlight_nu0">32</text:span> bits version <text:span text:style-name="highlight_nu0">2.4</text:span>, merci de patienter<text:line-break/>C:\Users\Documents\fusion\fusioninventory<text:span text:style-name="highlight_sy0">-</text:span>agent_windows<text:span text:style-name="highlight_sy0">-</text:span>x86_2.4.exe <text:span text:style-name="highlight_sy0">/</text:span>runnow <text:span text:style-name="highlight_sy0">/</text:span>server<text:span text:style-name="highlight_sy0">=</text:span><text:span text:style-name="highlight_st0">"http://10.14.220.82/glpi/plugins/fusioninventory"</text:span> <text:span text:style-name="highlight_sy0">/</text:span><text:span text:style-name="highlight_kw2">debug</text:span><text:span text:style-name="highlight_sy0">=</text:span><text:span text:style-name="highlight_nu0">1</text:span> <text:span text:style-name="highlight_sy0">/</text:span>acceptlicense <text:span text:style-name="highlight_sy0">/</text:span>installtasks<text:span text:style-name="highlight_sy0">=</text:span>full <text:span text:style-name="highlight_sy0">/</text:span>S<text:line-break/>goto fin<text:line-break/><text:span text:style-name="highlight_co1">// Force la remontée de l'agent en lançant le fusioninventory-agent.bat</text:span><text:line-break/>:fin<text:line-break/>echo remontee de la machine dans l'inventaire, ne pas fermer, merci de patienter<text:line-break/><text:span text:style-name="highlight_st0">"C:\Program Files\FusionInventory-Agent\fusioninventory-agent.bat"</text:span><text:line-break/>NET STOP fusioninventory<text:span text:style-name="highlight_sy0">-</text:span>agent<text:line-break/><text:span text:style-name="highlight_co1">// A.TANNER 08/02/18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44.567pt" style:rel-width="3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21_text_frame" style:family="graphic" style:parent-style-name="Frame">
      <style:graphic-properties fo:border="0pt none" fo:padding-righ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righ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PluginODTAutoStyle_Frame_2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name="PluginODTAutoStyle_Frame_33_text_frame" style:family="graphic" style:parent-style-name="Frame">
      <style:graphic-properties fo:border="0pt none" fo:padding-righ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righ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3T17::12:30</meta:creation-date>
    <dc:creator>Generated</dc:creator>
    <dc:date>2026-09-03T17::12:30</dc:date>
    <dc:language>en-US</dc:language>
    <meta:editing-cycles>1</meta:editing-cycles>
    <meta:editing-duration>PT0S</meta:editing-duration>
    <dc:title>fusion</dc:title>
  </office:meta>
</office:document-meta>
</file>