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e95a61ae5a1a81151c093551ed59a56.jpeg"/>
  <manifest:file-entry manifest:media-type="image/jpeg" manifest:full-path="Pictures/52a94f4a7164d56f883bfcffe0041615.jpeg"/>
  <manifest:file-entry manifest:media-type="image/jpeg" manifest:full-path="Pictures/01666354edb62c7db4035ba9d48a9fb4.jpeg"/>
  <manifest:file-entry manifest:media-type="image/jpeg" manifest:full-path="Pictures/94e3042c69c64cf9bf29f3980f336ed0.jpg"/>
  <manifest:file-entry manifest:media-type="image/png" manifest:full-path="Pictures/e475099b0f6a7a54babb755ed904a303.png"/>
  <manifest:file-entry manifest:media-type="image/png" manifest:full-path="Pictures/9ad82e82546ce24d54b38d77e05d240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name="Table1_Indentation_Level1" style:family="table">
      <style:table-properties fo:margin-top="0.25cm" fo:margin-bottom="0.25cm" table:border-model="collapsing" style:width="0pt" style:rel-width="0%" fo:margin-left="1.25cm" table:align="left"/>
    </style:style>
    <style:style style:family="table-cell">
</style:style>
    <style:style style:family="paragraph">
</style:style>
    <style:style style:family="table-column">
</style:style>
    <style:style style:name="Table2_Indentation_Level1" style:family="table">
      <style:table-properties fo:margin-top="0.25cm" fo:margin-bottom="0.25cm" table:border-model="collapsing" style:width="0pt" style:rel-width="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style:width="0pt" style:rel-width="0%" fo:margin-left="1.25cm" table:align="lef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pi"/><text:bookmark-start text:name="__RefHeading___installer_glpi_1"/><text:bookmark-start text:name="installer_glpi"/>Installer GLPI<text:bookmark-end text:name="__RefHeading___installer_glpi_1"/><text:bookmark-end text:name="installer_glpi"/></text:h>
      <text:h text:style-name="Heading_20_4" text:outline-level="4"><text:bookmark-start text:name="__RefHeading___contributeurs_2"/><text:bookmark-start text:name="contributeurs"/>Contributeurs<text:bookmark-end text:name="__RefHeading___contributeurs_2"/><text:bookmark-end text:name="contributeurs"/></text:h>
      <text:p text:style-name="Text_20_body">(SISR2-2017) Simon Lemelletier, Adrien Tanner</text:p>
      <text:h text:style-name="Heading_20_2" text:outline-level="2"><text:bookmark-start text:name="__RefHeading___prerequis_3"/><text:bookmark-start text:name="prerequis"/>Prérequis :<text:bookmark-end text:name="__RefHeading___prerequis_3"/><text:bookmark-end text:name="prerequis"/></text:h>
      <text:p text:style-name="Text_20_body">Installer <text:a xlink:type="simple" xlink:href="https://wiki.sio.bts/doku.php?id=apache" text:style-name="Internet_20_link" text:visited-style-name="Visited_20_Internet_20_Link">apache2</text:a>, php, php-mysqli, php-curl, php-xml, php-gd, php-mbstring, php-intl, mariadb-server</text:p>
      <text:h text:style-name="Heading_20_5" text:outline-level="5"><text:bookmark-start text:name="__RefHeading___commande_4"/><text:bookmark-start text:name="commande"/>Commande :<text:bookmark-end text:name="__RefHeading___commande_4"/><text:bookmark-end text:name="commande"/></text:h>
      <table:table table:style-name="Table">
        <table:table-column table:style-name="odt_auto_style_table_column_1_1"/>
        <table:table-row>
          <table:table-cell office:value-type="string" table:style-name="tablecell">
            <text:p text:style-name="Preformatted_20_Text">apt update<text:line-break/>apt<text:span text:style-name="highlight_sy0">-</text:span>get install apache2 php<text:s text:c="2"/>php<text:span text:style-name="highlight_sy0">-</text:span>curl php<text:span text:style-name="highlight_sy0">-</text:span>xml php<text:span text:style-name="highlight_sy0">-</text:span>mbstring php<text:span text:style-name="highlight_sy0">-</text:span>gd php<text:span text:style-name="highlight_sy0">-</text:span>mysqli php<text:span text:style-name="highlight_sy0">-</text:span>intl mariadb<text:span text:style-name="highlight_sy0">-</text:span>server</text:p>
          </table:table-cell>
        </table:table-row>
      </table:table>
      <text:h text:style-name="Heading_20_2" text:outline-level="2"><text:bookmark-start text:name="__RefHeading___installation_de_l_application_5"/><text:bookmark-start text:name="installation_de_l_application"/>1 Installation de l'application<text:bookmark-end text:name="__RefHeading___installation_de_l_application_5"/><text:bookmark-end text:name="installation_de_l_application"/></text:h>
      <text:h text:style-name="Heading_20_5" text:outline-level="5"><text:bookmark-start text:name="__RefHeading___commande_pour_la_derniere_version_en_date_11.0.7_dans_le_repertoire_var_www_html_6"/><text:bookmark-start text:name="commande_pour_la_derniere_version_en_date_11.0.7_dans_le_repertoire_var_www_html"/>Commande pour la dernière version en date (11.0.7) dans le répertoire /var/www/html :<text:bookmark-end text:name="__RefHeading___commande_pour_la_derniere_version_en_date_11.0.7_dans_le_repertoire_var_www_html_6"/><text:bookmark-end text:name="commande_pour_la_derniere_version_en_date_11.0.7_dans_le_repertoire_var_www_html"/></text:h>
      <text:p text:style-name="Text_20_body"><draw:frame draw:style-name="PluginODTAutoStyle_Frame_3_text_frame" draw:name="Frame1" text:anchor-type="paragraph" svg:width="385.512pt" draw:z-index="0" svg:min-height="1cm"><draw:text-box><table:table table:style-name="Table"><table:table-column table:style-name="odt_auto_style_table_column_2_1"/><table:table-row><table:table-cell office:value-type="string" table:style-name="tablecell"><text:p text:style-name="tablealignleft">Il faut télécharger le fichier de la dernière version (voir sur <text:a xlink:type="simple" xlink:href="https://github.com/glpi-project/glpi/releases/latest" text:style-name="Internet_20_link" text:visited-style-name="Visited_20_Internet_20_Link">https://github.com/glpi-project/glpi/releases/latest</text:a>).</text:p></table:table-cell></table:table-row></table:table></draw:text-box></draw:frame></text:p>
      <text:p text:style-name="Text_20_body">On le déposera dans le dossier temporaire // /tmp //.</text:p>
      <table:table table:style-name="Table">
        <table:table-column table:style-name="odt_auto_style_table_column_3_1"/>
        <table:table-row>
          <table:table-cell office:value-type="string" table:style-name="tablecell">
            <text:p text:style-name="Preformatted_20_Text">cd <text:span text:style-name="highlight_sy0">/</text:span>tmp<text:span text:style-name="highlight_sy0">/</text:span><text:line-break/>wget https:<text:span text:style-name="highlight_co1">//github.com/glpi-project/glpi/releases/download/11.0.7/glpi-11.0.7.tgz</text:span></text:p>
          </table:table-cell>
        </table:table-row>
      </table:table>
      <text:h text:style-name="Heading_20_5" text:outline-level="5"><text:bookmark-start text:name="__RefHeading___decompresser_l_archive_7"/><text:bookmark-start text:name="decompresser_l_archive"/>Décompresser l'archive :<text:bookmark-end text:name="__RefHeading___decompresser_l_archive_7"/><text:bookmark-end text:name="decompresser_l_archive"/></text:h>
      <table:table table:style-name="Table">
        <table:table-column table:style-name="odt_auto_style_table_column_4_1"/>
        <table:table-row>
          <table:table-cell office:value-type="string" table:style-name="tablecell">
            <text:p text:style-name="Preformatted_20_Text">tar <text:span text:style-name="highlight_sy0">-</text:span>xzvf <text:span text:style-name="highlight_sy0">&lt;</text:span>nom_archive.tgz<text:span text:style-name="highlight_sy0">&gt;</text:span></text:p>
          </table:table-cell>
        </table:table-row>
      </table:table>
      <text:h text:style-name="Heading_20_5" text:outline-level="5"><text:bookmark-start text:name="__RefHeading___deplacer_le_dossier_decompresse_8"/><text:bookmark-start text:name="deplacer_le_dossier_decompresse"/>Déplacer le dossier décompressé<text:bookmark-end text:name="__RefHeading___deplacer_le_dossier_decompresse_8"/><text:bookmark-end text:name="deplacer_le_dossier_decompresse"/></text:h>
      <text:p text:style-name="Text_20_body">Le dossier <text:span text:style-name="Emphasis">glpi</text:span> qui a été extrait doit être placé dans le dossier du serveur web // /var/www/html //</text:p>
      <table:table table:style-name="Table">
        <table:table-column table:style-name="odt_auto_style_table_column_5_1"/>
        <table:table-row>
          <table:table-cell office:value-type="string" table:style-name="tablecell">
            <text:p text:style-name="Preformatted_20_Text">mv glpi <text:span text:style-name="highlight_sy0">/</text:span><text:span text:style-name="highlight_kw2">var</text:span><text:span text:style-name="highlight_sy0">/</text:span>www<text:span text:style-name="highlight_sy0">/</text:span>html</text:p>
          </table:table-cell>
        </table:table-row>
      </table:table>
      <text:h text:style-name="Heading_20_5" text:outline-level="5"><text:bookmark-start text:name="__RefHeading___donner_le_droit_a_apache_compte_www-data_d_ecrire_dans_le_dossier_glpi_afin_que_ce_dernier_puisse_correctement_travailler_9"/><text:bookmark-start text:name="donner_le_droit_a_apache_compte_www-data_d_ecrire_dans_le_dossier_glpi_afin_que_ce_dernier_puisse_correctement_travailler"/>Donner le droit à Apache (compte www-data) d'écrire dans le dossier GLPI afin que ce dernier puisse correctement travailler<text:bookmark-end text:name="__RefHeading___donner_le_droit_a_apache_compte_www-data_d_ecrire_dans_le_dossier_glpi_afin_que_ce_dernier_puisse_correctement_travailler_9"/><text:bookmark-end text:name="donner_le_droit_a_apache_compte_www-data_d_ecrire_dans_le_dossier_glpi_afin_que_ce_dernier_puisse_correctement_travailler"/></text:h>
      <table:table table:style-name="Table">
        <table:table-column table:style-name="odt_auto_style_table_column_6_1"/>
        <table:table-row>
          <table:table-cell office:value-type="string" table:style-name="tablecell">
            <text:p text:style-name="Preformatted_20_Text"><text:span text:style-name="highlight_co1">//change le propriétaire (www-data) et le groupe propriétaire (root) du dossier et des sous dossiers (-R)</text:span><text:line-break/>chown <text:span text:style-name="highlight_sy0">-</text:span>R www<text:span text:style-name="highlight_sy0">-</text:span>data:root <text:span text:style-name="highlight_sy0">/</text:span><text:span text:style-name="highlight_kw2">var</text:span><text:span text:style-name="highlight_sy0">/</text:span>www<text:span text:style-name="highlight_sy0">/</text:span>html</text:p>
          </table:table-cell>
        </table:table-row>
      </table:table>
      <table:table table:style-name="Table">
        <table:table-column table:style-name="odt_auto_style_table_column_7_1"/>
        <table:table-row>
          <table:table-cell office:value-type="string" table:style-name="tablecell">
            <text:p text:style-name="Preformatted_20_Text"><text:span text:style-name="highlight_co1">//Donner les droits d'écriture (4), de lecture (2), et d’exécution (1) (4+2+1=7) aux différents utilisateurs.<text:s text:c="2"/></text:span><text:line-break/>chmod <text:span text:style-name="highlight_sy0">-</text:span>R <text:span text:style-name="highlight_nu0">770</text:span> <text:span text:style-name="highlight_sy0">/</text:span><text:span text:style-name="highlight_kw2">var</text:span><text:span text:style-name="highlight_sy0">/</text:span>www<text:span text:style-name="highlight_sy0">/</text:span>html</text:p>
          </table:table-cell>
        </table:table-row>
      </table:table>
      <text:h text:style-name="Heading_20_2" text:outline-level="2"><text:bookmark-start text:name="__RefHeading___interventions_sur_mysql_10"/><text:bookmark-start text:name="interventions_sur_mysql"/>2 Interventions sur MySQL<text:bookmark-end text:name="__RefHeading___interventions_sur_mysql_10"/><text:bookmark-end text:name="interventions_sur_mysql"/></text:h>
      <text:p text:style-name="Text_20_body">Avant de finaliser l'installation, il faut créer la base de données pour GLPI et un compte avec les droits dessus :</text:p>
      <table:table table:style-name="Table">
        <table:table-column table:style-name="odt_auto_style_table_column_8_1"/>
        <table:table-row>
          <table:table-cell office:value-type="string" table:style-name="tablecell">
            <text:p text:style-name="Preformatted_20_Text"> mysql <text:span text:style-name="highlight_sy0">-</text:span>u root <text:span text:style-name="highlight_sy0">-</text:span>p </text:p>
          </table:table-cell>
        </table:table-row>
      </table:table>
      <text:p text:style-name="Text_20_body">Une fois connecté à Mysql</text:p>
      <table:table table:style-name="Table">
        <table:table-column table:style-name="odt_auto_style_table_column_9_1"/>
        <table:table-row>
          <table:table-cell office:value-type="string" table:style-name="tablecell">
            <text:p text:style-name="Preformatted_20_Text"><text:span text:style-name="highlight_kw1">CREATE</text:span> <text:span text:style-name="highlight_kw1">DATABASE</text:span> <text:span text:style-name="highlight_sy0">&lt;</text:span>nomBaseGlpi<text:span text:style-name="highlight_sy0">&gt;</text:span>;<text:line-break/><text:span text:style-name="highlight_kw1">USE</text:span> <text:span text:style-name="highlight_sy0">&lt;</text:span>nomBaseGlpi<text:span text:style-name="highlight_sy0">&gt;</text:span>;<text:line-break/><text:span text:style-name="highlight_sy0">//</text:span>création de l<text:span text:style-name="highlight_st0">''</text:span>utilisateur<text:line-break/><text:span text:style-name="highlight_kw1">GRANT</text:span> <text:span text:style-name="highlight_kw1">ALL</text:span> privileges <text:span text:style-name="highlight_kw1">ON</text:span> <text:span text:style-name="highlight_sy0">&lt;</text:span>nomBaseGlpi<text:span text:style-name="highlight_sy0">&gt;.*</text:span> <text:span text:style-name="highlight_kw1">TO</text:span> <text:span text:style-name="highlight_sy0">&lt;</text:span>userglpi<text:span text:style-name="highlight_sy0">&gt;</text:span>@localhost <text:span text:style-name="highlight_kw1">IDENTIFIED</text:span> <text:span text:style-name="highlight_kw1">BY</text:span> <text:span text:style-name="highlight_st0">'&lt;motdepasse&gt;'</text:span>;</text:p>
          </table:table-cell>
        </table:table-row>
      </table:table>
      <text:h text:style-name="Heading_20_2" text:outline-level="2"><text:bookmark-start text:name="__RefHeading___configuration_de_l_application_glpi_11"/><text:bookmark-start text:name="configuration_de_l_application_glpi"/>3 Configuration de l'application GLPI<text:bookmark-end text:name="__RefHeading___configuration_de_l_application_glpi_11"/><text:bookmark-end text:name="configuration_de_l_application_glpi"/></text:h>
      <text:p text:style-name="Text_20_body">Se connecter sur le navigateur avec l'adresse IP de votre serveur : <text:a xlink:type="simple" xlink:href="http://&amp;#60;IP&amp;#62;/glpi" text:style-name="Internet_20_link" text:visited-style-name="Visited_20_Internet_20_Link">http://&lt;IP&gt;/glpi</text:a></text:p>
      <text:p text:style-name="Text_20_body"><draw:frame draw:style-name="PluginODTAutoStyle_Frame_21_text_frame" draw:name="Frame2" text:anchor-type="paragraph" svg:width="361.4175pt" draw:z-index="0" svg:min-height="1cm"><draw:text-box><table:table table:style-name="Table"><table:table-column table:style-name="odt_auto_style_table_column_10_1"/><table:table-row><table:table-cell office:value-type="string" table:style-name="tablecell"><text:h text:style-name="Heading_20_3" text:outline-level="3"><text:bookmark-start text:name="__RefHeading___configuration_du_documentroot_apache_12"/><text:bookmark-start text:name="configuration_du_documentroot_apache"/>Configuration du DocumentRoot Apache<text:bookmark-end text:name="__RefHeading___configuration_du_documentroot_apache_12"/><text:bookmark-end text:name="configuration_du_documentroot_apache"/></text:h><text:p text:style-name="Text_20_body">Il est préférable de faire pointer <text:span text:style-name="Strong_20_Emphasis">apache</text:span> vers le dossier <text:span text:style-name="Strong_20_Emphasis">glpi</text:span> dans le fichier <text:span text:style-name="Plugin_Wrap_Span_Emphasised">000-default.conf</text:span> :</text:p><table:table table:style-name="Table"><table:table-column table:style-name="odt_auto_style_table_column_11_1"/><table:table-row><table:table-cell office:value-type="string" table:style-name="tablecell"><text:p text:style-name="Preformatted_20_Text">nano <text:span text:style-name="highlight_sy0">/</text:span>etc<text:span text:style-name="highlight_sy0">/</text:span>apache2<text:span text:style-name="highlight_sy0">/</text:span>sites<text:span text:style-name="highlight_sy0">-</text:span>enalbled<text:span text:style-name="highlight_sy0">/</text:span>000<text:span text:style-name="highlight_sy0">-</text:span>default.conf</text:p></table:table-cell></table:table-row></table:table><text:p text:style-name="Text_20_body">On modifiera la partie DocumentRoot</text:p><table:table table:style-name="Table"><table:table-column table:style-name="odt_auto_style_table_column_12_1"/><table:table-row><table:table-cell office:value-type="string" table:style-name="tablecell"><text:p text:style-name="Preformatted_20_Text"><text:span text:style-name="highlight_kw1">DocumentRoot</text:span> /var/www/html/glpi</text:p></table:table-cell></table:table-row></table:table></table:table-cell></table:table-row></table:table></draw:text-box></draw:frame></text:p>
      <text:p text:style-name="Text_20_body"><draw:frame draw:style-name="PluginODTAutoStyle_Frame_29_text_frame" draw:name="Frame3" text:anchor-type="paragraph" svg:width="361.4175pt" draw:z-index="0" svg:min-height="1cm"><draw:text-box><table:table table:style-name="Table"><table:table-column table:style-name="odt_auto_style_table_column_13_1"/><table:table-row><table:table-cell office:value-type="string" table:style-name="tablecell"><text:h text:style-name="Heading_20_3" text:outline-level="3"><text:bookmark-start text:name="__RefHeading___nouveautes_version_11_13"/><text:bookmark-start text:name="nouveautes_version_11"/>Nouveautés version 11<text:bookmark-end text:name="__RefHeading___nouveautes_version_11_13"/><text:bookmark-end text:name="nouveautes_version_11"/></text:h><text:h text:style-name="Heading_20_4" text:outline-level="4"><text:bookmark-start text:name="__RefHeading___nouveaux_prerequis_14"/><text:bookmark-start text:name="nouveaux_prerequis"/>Nouveaux Prérequis<text:bookmark-end text:name="__RefHeading___nouveaux_prerequis_14"/><text:bookmark-end text:name="nouveaux_prerequis"/></text:h><text:p text:style-name="Text_20_body">Il faut désormais installer l'extension <text:span text:style-name="Strong_20_Emphasis">bcmath</text:span> de PHP : </text:p><table:table table:style-name="Table"><table:table-column table:style-name="odt_auto_style_table_column_14_1"/><table:table-row><table:table-cell office:value-type="string" table:style-name="tablecell"><text:p text:style-name="Preformatted_20_Text">apt install php<text:span text:style-name="highlight_sy0">-</text:span>bcmath<text:line-break/>systemctl restart apache2</text:p></table:table-cell></table:table-row></table:table><text:h text:style-name="Heading_20_4" text:outline-level="4"><text:bookmark-start text:name="__RefHeading___reecriture_et_nouveau_documentroot_15"/><text:bookmark-start text:name="reecriture_et_nouveau_documentroot"/>Réécriture et nouveau DocumentRoot<text:bookmark-end text:name="__RefHeading___reecriture_et_nouveau_documentroot_15"/><text:bookmark-end text:name="reecriture_et_nouveau_documentroot"/></text:h><text:p text:style-name="Text_20_body">La version 11 a été réécrite en utilisant Symfony. On <text:span text:style-name="underline"><text:span text:style-name="Strong_20_Emphasis">doit</text:span></text:span> désormais modifier le chemin du <text:span text:style-name="Strong_20_Emphasis">DocumentRoot</text:span> et ajouter la réécriture de lien :</text:p><text:list text:style-name="List_20_1" text:continue-numbering="false"><text:list-item><text:p text:style-name="List_20_1_Content_First"> On active le mode <text:span text:style-name="Strong_20_Emphasis">rewrite</text:span> : </text:p></text:list-item></text:list><table:table table:style-name="Table1_Indentation_Level1"><table:table-column table:style-name="odt_auto_style_table_column_15_1"/><table:table-row><table:table-cell office:value-type="string" table:style-name="tablecell"><text:p text:style-name="Preformatted_20_Text">a2enmod rewrite <text:line-break/> systemctl restart apache2</text:p></table:table-cell></table:table-row></table:table><text:list text:style-name="List_20_1" text:continue-numbering="true"><text:list-item/><text:list-item><text:p text:style-name="List_20_1_Content_First"> On éditele fichier de configuration Apache : </text:p></text:list-item></text:list><table:table table:style-name="Table2_Indentation_Level1"><table:table-column table:style-name="odt_auto_style_table_column_16_1"/><table:table-row><table:table-cell office:value-type="string" table:style-name="tablecell"><text:p text:style-name="Preformatted_20_Text">nano <text:span text:style-name="highlight_sy0">/</text:span>etc<text:span text:style-name="highlight_sy0">/</text:span>apache2<text:span text:style-name="highlight_sy0">/</text:span>sites<text:span text:style-name="highlight_sy0">-</text:span>enalbled<text:span text:style-name="highlight_sy0">/</text:span>000<text:span text:style-name="highlight_sy0">-</text:span>default.conf</text:p></table:table-cell></table:table-row></table:table><text:list text:style-name="List_20_1" text:continue-numbering="true"><text:list-item/><text:list-item><text:p text:style-name="List_20_1_Content_First"> On modifiera la partie DocumentRoot : </text:p></text:list-item></text:list><table:table table:style-name="Table3_Indentation_Level1"><table:table-column table:style-name="odt_auto_style_table_column_17_1"/><table:table-row><table:table-cell office:value-type="string" table:style-name="tablecell"><text:p text:style-name="Preformatted_20_Text"><text:span text:style-name="highlight_kw1">DocumentRoot</text:span> /var/www/html/glpi/public</text:p></table:table-cell></table:table-row></table:table><text:list text:style-name="List_20_1" text:continue-numbering="true"><text:list-item/><text:list-item><text:p text:style-name="LastListParagraph_List_20_1_Content_First"> On ajoute les lignes suivantes <text:span text:style-name="Plugin_Wrap_Span_Emphasised">à l'intérieur du VirtualHost (80 et/ou 443)</text:span></text:p></text:list-item></text:list><table:table table:style-name="Table"><table:table-column table:style-name="odt_auto_style_table_column_18_1"/><table:table-row><table:table-cell office:value-type="string" table:style-name="tablecell"><text:p text:style-name="Preformatted_20_Text">&lt;<text:span text:style-name="highlight_kw3">Directory</text:span> /var/www/html/glpi/public&gt;<text:line-break/><text:s text:c="8"/><text:span text:style-name="highlight_kw1">Require</text:span> <text:span text:style-name="highlight_kw2">all</text:span> granted<text:line-break/> <text:line-break/><text:s text:c="8"/><text:span text:style-name="highlight_kw1">RewriteEngine</text:span> <text:span text:style-name="highlight_kw2">On</text:span><text:line-break/> <text:line-break/><text:s text:c="8"/><text:span text:style-name="highlight_co1"># Ensure authorization headers are passed to PHP.</text:span><text:line-break/><text:s text:c="8"/><text:span text:style-name="highlight_co1"># Some Apache configurations may filter them and break usage of API, CalDAV, ...</text:span><text:line-break/><text:s text:c="8"/><text:span text:style-name="highlight_kw1">RewriteCond</text:span> %{HTTP:Authorization} ^(.+)$<text:line-break/><text:s text:c="8"/><text:span text:style-name="highlight_kw1">RewriteRule</text:span> .* - [E=HTTP_AUTHORIZATION:%{HTTP:Authorization}]<text:line-break/> <text:line-break/><text:s text:c="8"/><text:span text:style-name="highlight_co1"># Redirect all requests to GLPI router, unless file exists.</text:span><text:line-break/><text:s text:c="8"/><text:span text:style-name="highlight_kw1">RewriteCond</text:span> %{REQUEST_FILENAME} !-f<text:line-break/><text:s text:c="8"/><text:span text:style-name="highlight_kw1">RewriteRule</text:span> ^(.*)$ index.php [QSA,L]<text:line-break/><text:s text:c="4"/>&lt;/<text:span text:style-name="highlight_kw3">Directory</text:span>&gt;</text:p></table:table-cell></table:table-row></table:table></table:table-cell></table:table-row></table:table></draw:text-box></draw:frame></text:p>
      <text:p text:style-name="Text_20_body">La procédure vérifiera que vous avez bien rempli les pré-requis suivants :</text:p>
      <text:list text:style-name="List_20_1" text:continue-numbering="false">
        <text:list-item>
          <text:p text:style-name="LastListParagraph_List_20_1_Content_First"> installation des paquetages nécessaires </text:p>
        </text:list-item>
      </text:list>
      <text:p text:style-name="Text_20_body"><draw:frame draw:style-name="PluginODTAutoStyle_Frame_43_text_frame" draw:name="Frame4" text:anchor-type="paragraph" svg:width="289.134pt" draw:z-index="0" svg:min-height="1cm"><draw:text-box><table:table table:style-name="Table"><table:table-column table:style-name="odt_auto_style_table_column_19_1"/><table:table-row><table:table-cell office:value-type="string" table:style-name="tablecell"><text:p text:style-name="tablealignleft">En cas <text:span text:style-name="Plugin_Wrap_Span_Emphasised">d'extension manquante</text:span>, on installera l'extension puis on redémarrera apache.</text:p><text:p text:style-name="Text_20_body"><text:span text:style-name="underline"><text:span text:style-name="Strong_20_Emphasis">Exemple</text:span></text:span></text:p><table:table table:style-name="Table"><table:table-column table:style-name="odt_auto_style_table_column_20_1"/><table:table-row><table:table-cell office:value-type="string" table:style-name="tablecell"><text:p text:style-name="Preformatted_20_Text">apt install php<text:span text:style-name="highlight_sy0">-</text:span>bcmath<text:line-break/>systemctl restart apache2</text:p></table:table-cell></table:table-row></table:table></table:table-cell></table:table-row></table:table></draw:text-box></draw:frame></text:p>
      <text:list text:style-name="List_20_1" text:continue-numbering="false">
        <text:list-item>
          <text:p text:style-name="LastListParagraph_List_20_1_Content_First"> attribution des droits et autorisations</text:p>
        </text:list-item>
      </text:list>
      <text:p text:style-name="Text_20_body"><draw:frame draw:style-name="medialeft" draw:name="0" text:anchor-type="paragraph" draw:z-index="0" svg:width="3.96875cm" style:rel-width="100%" svg:height="2.1818252487562cm" style:rel-height="scale"><draw:image xlink:href="Pictures/4e95a61ae5a1a81151c093551ed59a56.jpeg" xlink:type="simple" xlink:show="embed" xlink:actuate="onLoad"/></draw:frame>  <draw:frame draw:style-name="mediaright" draw:name="1" text:anchor-type="paragraph" draw:z-index="1" svg:width="3.96875cm" style:rel-width="100%" svg:height="1.7444505667506cm" style:rel-height="scale"><draw:image xlink:href="Pictures/52a94f4a7164d56f883bfcffe0041615.jpeg" xlink:type="simple" xlink:show="embed" xlink:actuate="onLoad"/></draw:frame>
Vous serez ensuite invité à indiquer les éléments suivants :</text:p>
      <text:list text:style-name="List_20_1" text:continue-numbering="false">
        <text:list-item>
          <text:p text:style-name="List_20_1_Content_First"> serveur où se trouve la base de données (généralement <text:span text:style-name="Emphasis">localhost</text:span>)</text:p>
        </text:list-item>
        <text:list-item>
          <text:p text:style-name="List_20_1_Content"> compte autorisé à créer une base pour GLPI (le compte doit avoir les autorisations suffisantes dans Mysql/Mariadb)</text:p>
        </text:list-item>
        <text:list-item>
          <text:p text:style-name="List_20_1_Content_Last"> nom de la base de données à créer (à définir selon le contexte)</text:p>
        </text:list-item>
      </text:list>
      <text:p text:style-name="Text_20_body">Par défaut :
<draw:frame draw:style-name="mediaright" draw:name="2" text:anchor-type="paragraph" draw:z-index="2" svg:width="2.6458333333333cm" style:rel-width="100%" svg:height="3.0002596053998cm" style:rel-height="scale"><draw:image xlink:href="Pictures/01666354edb62c7db4035ba9d48a9fb4.jpeg" xlink:type="simple" xlink:show="embed" xlink:actuate="onLoad"/></draw:frame></text:p>
      <text:list text:style-name="List_20_1" text:continue-numbering="false">
        <text:list-item>
          <text:p text:style-name="List_20_1_Content_First"> Identifiant : <text:span text:style-name="Strong_20_Emphasis"><text:span text:style-name="Emphasis">glpi</text:span></text:span></text:p>
        </text:list-item>
        <text:list-item>
          <text:p text:style-name="List_20_1_Content_Last"> Mot de passe : <text:span text:style-name="Strong_20_Emphasis"><text:span text:style-name="Emphasis">glpi</text:span></text:span></text:p>
        </text:list-item>
      </text:list>
      <text:h text:style-name="Heading_20_2" text:outline-level="2"><text:bookmark-start text:name="__RefHeading___plugins_d_inventaire_16"/><text:bookmark-start text:name="plugins_d_inventaire"/>4 Plugins d'inventaire<text:bookmark-end text:name="__RefHeading___plugins_d_inventaire_16"/><text:bookmark-end text:name="plugins_d_inventaire"/></text:h>
      <text:h text:style-name="Heading_20_3" text:outline-level="3"><text:bookmark-start text:name="__RefHeading___glpi_10_et_ulterieur_17"/><text:bookmark-start text:name="glpi_10_et_ulterieur"/>GLPI 10 et ultérieur<text:bookmark-end text:name="__RefHeading___glpi_10_et_ulterieur_17"/><text:bookmark-end text:name="glpi_10_et_ulterieur"/></text:h>
      <text:p text:style-name="Text_20_body"><text:span text:style-name="Plugin_Wrap_Span_Emphasised">Depuis la version 10</text:span>, GLPI intègre directement un outil d'inventaire ne nécessitant pas de plugin. Il suffit d'installer l'agent sur les machines à inventorier.</text:p>
      <text:h text:style-name="Heading_20_4" text:outline-level="4"><text:bookmark-start text:name="__RefHeading___installation_de_l_agent_sur_linux_18"/><text:bookmark-start text:name="installation_de_l_agent_sur_linux"/>Installation de l'agent sur Linux<text:bookmark-end text:name="__RefHeading___installation_de_l_agent_sur_linux_18"/><text:bookmark-end text:name="installation_de_l_agent_sur_linux"/></text:h>
      <text:p text:style-name="Text_20_body">Sur Linux : on récupère la dernière version de l'application agent sur <text:a xlink:type="simple" xlink:href="https://github.com/glpi-project/glpi-agent/releases" text:style-name="Internet_20_link" text:visited-style-name="Visited_20_Internet_20_Link">https://github.com/glpi-project/glpi-agent/releases</text:a> (ici 1.19) au format d'un <text:span text:style-name="Strong_20_Emphasis">script PERL</text:span> :</text:p>
      <table:table table:style-name="Table">
        <table:table-column table:style-name="odt_auto_style_table_column_21_1"/>
        <table:table-row>
          <table:table-cell office:value-type="string" table:style-name="tablecell">
            <text:p text:style-name="Preformatted_20_Text">cd <text:span text:style-name="highlight_sy0">/</text:span>tmp<text:line-break/>wget https:<text:span text:style-name="highlight_co1">//github.com/glpi-project/glpi-agent/releases/download/1.19/glpi-agent-1.19-linux-installer.pl</text:span></text:p>
          </table:table-cell>
        </table:table-row>
      </table:table>
      <text:p text:style-name="Text_20_body">On exécute ensuite le script PERL récupéré :</text:p>
      <text:list text:style-name="List_20_1" text:continue-numbering="false">
        <text:list-item>
          <text:p text:style-name="List_20_1_Content_First"> <text:span text:style-name="Plugin_Wrap_Span_Emphasised"><text:span text:style-name="Strong_20_Emphasis">tabuler</text:span> après glpi-agent pour avoir la version complète</text:span></text:p>
        </text:list-item>
        <text:list-item>
          <text:p text:style-name="List_20_1_Content_Last"> Mettre l'URL du serveur sous la forme http://&lt;ip_ou_fqdn&gt;</text:p>
        </text:list-item>
      </text:list>
      <table:table table:style-name="Table">
        <table:table-column table:style-name="odt_auto_style_table_column_22_1"/>
        <table:table-row>
          <table:table-cell office:value-type="string" table:style-name="tablecell">
            <text:p text:style-name="Preformatted_20_Text">perl glpi<text:span text:style-name="highlight_sy0">-</text:span>agent... <text:span text:style-name="highlight_sy0">-</text:span>s <text:span text:style-name="highlight_sy0">&lt;</text:span>URL du serveur GLPI<text:span text:style-name="highlight_sy0">&gt;</text:span> <text:span text:style-name="highlight_sy0">--</text:span>runnow <text:span text:style-name="highlight_sy0">--</text:span>install</text:p>
          </table:table-cell>
        </table:table-row>
      </table:table>
      <text:h text:style-name="Heading_20_4" text:outline-level="4"><text:bookmark-start text:name="__RefHeading___installation_de_l_agent_sur_windows_19"/><text:bookmark-start text:name="installation_de_l_agent_sur_windows"/>Installation de l'agent sur Windows<text:bookmark-end text:name="__RefHeading___installation_de_l_agent_sur_windows_19"/><text:bookmark-end text:name="installation_de_l_agent_sur_windows"/></text:h>
      <text:p text:style-name="Text_20_body">On récupère la dernière version de l'agent : <text:a xlink:type="simple" xlink:href="https://github.com/glpi-project/glpi-agent/releases" text:style-name="Internet_20_link" text:visited-style-name="Visited_20_Internet_20_Link">https://github.com/glpi-project/glpi-agent/releases</text:a>. Lors de l'exécution, on renseignera les paramètres demandés :</text:p>
      <text:list text:style-name="List_20_1" text:continue-numbering="false">
        <text:list-item>
          <text:p text:style-name="List_20_1_Content_First"> l'URL du serveur pour l'inventaire : &lt;URLAccesGLPI&gt;/front/inventory.php</text:p>
          <text:list text:style-name="List_20_1">
            <text:list-item>
              <text:p text:style-name="List_20_1_Content_Last"> l'URL aura la forme : http:/ /&lt;ip_ou_fqdn&gt;/glpi ou http:/ /&lt;ip_ou_fqdn&gt; selon la façon dont on accède au serveur (éventuellement en HTTPS)</text:p>
            </text:list-item>
          </text:list>
        </text:list-item>
      </text:list>
      <text:p text:style-name="Text_20_body">Une fois l'installation opérée, on exécute un inventaire forcé en accédant à l'URL <text:a xlink:type="simple" xlink:href="http://localhost:62354" text:style-name="Internet_20_link" text:visited-style-name="Visited_20_Internet_20_Link">http://localhost:62354</text:a>
<draw:frame draw:style-name="mediacenter" draw:name="3" text:anchor-type="paragraph" draw:z-index="3" svg:width="7.9375cm" style:rel-width="100%" svg:height="3.8291004540295cm" style:rel-height="scale"><draw:image xlink:href="Pictures/94e3042c69c64cf9bf29f3980f336ed0.jpg" xlink:type="simple" xlink:show="embed" xlink:actuate="onLoad"/></draw:frame>.</text:p>
      <text:p text:style-name="Text_20_body">L'accès à la page <text:a xlink:type="simple" xlink:href="http://localhost:62354/status" text:style-name="Internet_20_link" text:visited-style-name="Visited_20_Internet_20_Link">http://localhost:62354/status</text:a> permet de visualiser l'état de l'agent.</text:p>
      <text:p text:style-name="Text_20_body"><draw:frame draw:style-name="PluginODTAutoStyle_Frame_53_text_frame" draw:name="Frame5" text:anchor-type="paragraph" svg:width="433.701pt" draw:z-index="0" svg:min-height="1cm"><draw:text-box><table:table table:style-name="Table"><table:table-column table:style-name="odt_auto_style_table_column_23_1"/><table:table-row><table:table-cell office:value-type="string" table:style-name="tablecell"><text:h text:style-name="Heading_20_3" text:outline-level="3"><text:bookmark-start text:name="__RefHeading___version_avant_glpi_10_20"/><text:bookmark-start text:name="version_avant_glpi_10"/>Version avant GLPI 10<text:bookmark-end text:name="__RefHeading___version_avant_glpi_10_20"/><text:bookmark-end text:name="version_avant_glpi_10"/></text:h><text:p text:style-name="Text_20_body">GLPI ne sait pas seul procéder à un inventaire automatique des machines. Il a besoin pour cela de plugins qui fonctionnent de façon différente :</text:p><text:list text:style-name="List_20_1" text:continue-numbering="false"><text:list-item><text:p text:style-name="List_20_1_Content_First"> <text:a xlink:type="simple" xlink:href="https://wiki.sio.bts/doku.php?id=fusion" text:style-name="Internet_20_link" text:visited-style-name="Visited_20_Internet_20_Link">FusionInventory</text:a> : c'est un plugin complètement intégré qui vient ajouter des tables directement à la base de GLPI. Il est capable d'interroger des agents FusionInventory installés sur des cibles ou de procéder à une interrogation grâce au protocole <text:a xlink:type="simple" xlink:href="https://wiki.sio.bts/doku.php?id=snmp" text:style-name="Internet_20_link" text:visited-style-name="Visited_20_Internet_20_Link">SNMP</text:a>.</text:p></text:list-item><text:list-item><text:p text:style-name="List_20_1_Content_Last"> <text:a xlink:type="simple" xlink:href="https://wiki.sio.bts/doku.php?id=ocs" text:style-name="Internet_20_link" text:visited-style-name="Visited_20_Internet_20_Link">OCSInventory</text:a> : il s'agit d'une application Web indépendante qui fonctionne à base d'agents spécifiques ou via le protocole <text:a xlink:type="simple" xlink:href="https://wiki.sio.bts/doku.php?id=snmp" text:style-name="Internet_20_link" text:visited-style-name="Visited_20_Internet_20_Link">SNMP</text:a> pour interroger les machines et faire une remontée d'inventaire que GLPI est capable d'interroger via un plugin. </text:p></text:list-item></text:list><text:h text:style-name="Heading_20_4" text:outline-level="4"><text:bookmark-start text:name="__RefHeading___installation_des_plugins_21"/><text:bookmark-start text:name="installation_des_plugins"/>Installation des plugins<text:bookmark-end text:name="__RefHeading___installation_des_plugins_21"/><text:bookmark-end text:name="installation_des_plugins"/></text:h><text:list text:style-name="Numbering_20_1" text:continue-numbering="false"><text:list-item><text:p text:style-name="Numbering_20_1_Content_First"> Par le menu <text:span text:style-name="Strong_20_Emphasis"><text:span text:style-name="Emphasis">Configuration / Plugins / Voir le catalogue</text:span></text:span>, on trouvera le lien vers la dernière version du plugin (attention de vérifier la compatibilité avec la version de GLPI). </text:p></text:list-item><text:list-item><text:p text:style-name="Numbering_20_1_Content"> On télécharge l'archive sur le serveur GLPI et on la décompresse (<text:span text:style-name="Emphasis">tar -xzvf</text:span> ou <text:span text:style-name="Emphasis">tar -xjvf</text:span>) dans le dossier // /var/www/html/glpi/plugins // (ou équivalent). </text:p></text:list-item><text:list-item><text:p text:style-name="Numbering_20_1_Content"> Dans le menu <text:span text:style-name="Emphasis">Configurations / Plugins</text:span> de GLPI, on procède à <text:span text:style-name="Emphasis">l'installation</text:span> du module d'extension</text:p></text:list-item><text:list-item><text:p text:style-name="Numbering_20_1_Content_Last"> On peut alors l'activer et il est possible de le configurer.</text:p></text:list-item></text:list></table:table-cell></table:table-row></table:table></draw:text-box></draw:frame></text:p>
      <text:h text:style-name="Heading_20_2" text:outline-level="2"><text:bookmark-start text:name="__RefHeading___couplage_du_glpi_avec_activedirectory_22"/><text:bookmark-start text:name="couplage_du_glpi_avec_activedirectory"/>5 Couplage du GLPI avec ActiveDirectory<text:bookmark-end text:name="__RefHeading___couplage_du_glpi_avec_activedirectory_22"/><text:bookmark-end text:name="couplage_du_glpi_avec_activedirectory"/></text:h>
      <text:h text:style-name="Heading_20_4" text:outline-level="4"><text:bookmark-start text:name="__RefHeading___prerequis_23"/><text:bookmark-start text:name="prerequis1"/>Prérequis<text:bookmark-end text:name="__RefHeading___prerequis_23"/><text:bookmark-end text:name="prerequis1"/></text:h>
      <text:p text:style-name="Text_20_body">Pour que GLPI fonctionne avec un annuaire distant, le code PHP doit être en mesure de communiquer selon le protocole LDAP. Il est donc nécessaire d'installer le module ldap pour php :</text:p>
      <table:table table:style-name="Table">
        <table:table-column table:style-name="odt_auto_style_table_column_24_1"/>
        <table:table-row>
          <table:table-cell office:value-type="string" table:style-name="tablecell">
            <text:p text:style-name="Preformatted_20_Text">apt install php<text:span text:style-name="highlight_sy0">-</text:span>ldap<text:line-break/>service apache2 restart</text:p>
          </table:table-cell>
        </table:table-row>
      </table:table>
      <text:h text:style-name="Heading_20_3" text:outline-level="3"><text:bookmark-start text:name="__RefHeading___configuration_24"/><text:bookmark-start text:name="configuration"/>Configuration<text:bookmark-end text:name="__RefHeading___configuration_24"/><text:bookmark-end text:name="configuration"/></text:h>
      <text:p text:style-name="Text_20_body">Aller dans l'onglet Configuration, puis authentification.
Aller dans le menu “Annuaire LDAP”.
Configurer un nouveau serveur ActiveDirectory comme suit :
<draw:frame draw:style-name="media" draw:name="4" text:anchor-type="as-char" draw:z-index="4" svg:width="10.583333333333cm" svg:height="5.0352179954838cm"><draw:image xlink:href="Pictures/e475099b0f6a7a54babb755ed904a303.png" xlink:type="simple" xlink:show="embed" xlink:actuate="onLoad"/></draw:frame></text:p>
      <text:list text:style-name="List_20_1" text:continue-numbering="false">
        <text:list-item>
          <text:p text:style-name="List_20_1_Content_First"> Dans le type d'information à retenir, on notera <text:span text:style-name="Strong_20_Emphasis"><text:span text:style-name="Emphasis">(&amp;(objectClass=user)(objectCategory=person)(!(userAccountControl:1.2.840.113556.1.4.803:=2)))</text:span></text:span></text:p>
        </text:list-item>
        <text:list-item>
          <text:p text:style-name="List_20_1_Content"> Sur l'information permettant d'identifier la personne, on indiquera <text:span text:style-name="Strong_20_Emphasis"><text:span text:style-name="Emphasis">samAccountname</text:span></text:span></text:p>
        </text:list-item>
        <text:list-item>
          <text:p text:style-name="List_20_1_Content_Last"> Le DN de l'utilisateur peut être exprimé sous la forme <text:span text:style-name="Strong_20_Emphasis"><text:span text:style-name="Emphasis">compte@domain.tld</text:span></text:span> (exemple : admin@sio.bts, à adapter)</text:p>
        </text:list-item>
      </text:list>
      <text:p text:style-name="Text_20_body">Une fois votre configuration terminée vous pouvez tester la connexion au serveur :</text:p>
      <text:p text:style-name="Text_20_body"><draw:frame draw:style-name="media" draw:name=" IMAGE Legend" text:anchor-type="as-char" draw:z-index="0" svg:width="10.583333333333cm"><draw:text-box><text:p text:style-name="legendcenter"><draw:frame draw:style-name="media" draw:name=" IMAGE" text:anchor-type="as-char" draw:z-index="5" svg:width="10.583333333333cm" svg:height="5.029702970297cm"><draw:image xlink:href="Pictures/9ad82e82546ce24d54b38d77e05d2409.png" xlink:type="simple" xlink:show="embed" xlink:actuate="onLoad"/></draw:frame>
IMAGE</text:p></draw:text-box></draw:frame></text:p>
      <text:p text:style-name="Text_20_body">Votre serveur GLPI est maintenant bien couplé avec le serveur ActiveDirectory.</text:p>
      <text:h text:style-name="Heading_20_3" text:outline-level="3"><text:bookmark-start text:name="__RefHeading___importation_de_nouveaux_utilisateurs_25"/><text:bookmark-start text:name="importation_de_nouveaux_utilisateurs"/>Importation de nouveaux utilisateurs<text:bookmark-end text:name="__RefHeading___importation_de_nouveaux_utilisateurs_25"/><text:bookmark-end text:name="importation_de_nouveaux_utilisateurs"/></text:h>
      <text:p text:style-name="Text_20_body">Pour importer de nouveaux utilisateurs de votre serveur ActiveDirectory vers votre serveur GLPI, vous devez aller dans l'onglet Administration puis Utilisateur.</text:p>
      <text:p text:style-name="Text_20_body">Il suffit enssuite de cliquer sur “liaison LDAP” puis “importer de nouveaux utilisateurs”.
Cliquer ensuite sur “rechercher”, vos utilisateurs s'affichent. Séléctionner ceux qui vous intéressent puis cliquer sur action puis “importer”.</text:p>
      <text:p text:style-name="Text_20_body">Vos utilisateurs de domaine sont maintenant importés dans votre serveur GLPI. Ils pourront donc se connecter dessus avec leurs identifiants.</text:p>
      <text:p text:style-name="Text_20_body">Lorsque des modifications sont effectuées sur les utilisateurs au niveau de l'AD, il faut faire une synchronisation sur le GLPI en faisant “synchronisation d'utilisateurs déja importé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name="Table1_Indentation_Level1" style:family="table">
      <style:table-properties fo:margin-top="0.25cm" fo:margin-bottom="0.25cm" table:border-model="collapsing" style:width="0pt" style:rel-width="0%" fo:margin-left="1.25cm" table:align="left"/>
    </style:style>
    <style:style style:family="table-cell">
</style:style>
    <style:style style:family="paragraph">
</style:style>
    <style:style style:family="table-column">
</style:style>
    <style:style style:name="Table2_Indentation_Level1" style:family="table">
      <style:table-properties fo:margin-top="0.25cm" fo:margin-bottom="0.25cm" table:border-model="collapsing" style:width="0pt" style:rel-width="0%" fo:margin-left="1.25cm" table:align="lef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style:width="0pt" style:rel-width="0%" fo:margin-left="1.25cm" table:align="left"/>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4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08::00:44</meta:creation-date>
    <dc:creator>Generated</dc:creator>
    <dc:date>2026-08-31T08::00:44</dc:date>
    <dc:language>en-US</dc:language>
    <meta:editing-cycles>1</meta:editing-cycles>
    <meta:editing-duration>PT0S</meta:editing-duration>
    <dc:title>glpi</dc:title>
  </office:meta>
</office:document-meta>
</file>