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4a29c2280ae1fa40feae139f076fe9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23-industrie"/><text:bookmark-start text:name="__RefHeading___l_ia_dans_l_industrie_1"/><text:bookmark-start text:name="l_ia_dans_l_industrie"/>L’IA dans l’industrie<text:bookmark-end text:name="__RefHeading___l_ia_dans_l_industrie_1"/><text:bookmark-end text:name="l_ia_dans_l_industrie"/></text:h>
      <text:h text:style-name="Heading_20_2" text:outline-level="2"><text:bookmark-start text:name="__RefHeading___qu_apporte_l_ia_dans_l_industrie_2"/><text:bookmark-start text:name="qu_apporte_l_ia_dans_l_industrie"/>Qu'apporte l'IA dans l'industrie<text:bookmark-end text:name="__RefHeading___qu_apporte_l_ia_dans_l_industrie_2"/><text:bookmark-end text:name="qu_apporte_l_ia_dans_l_industrie"/></text:h>
      <text:h text:style-name="Heading_20_2" text:outline-level="2"><text:bookmark-start text:name="__RefHeading___voici_quelques_exemple_de_l_ia_dans_les_entreprises_3"/><text:bookmark-start text:name="voici_quelques_exemple_de_l_ia_dans_les_entreprises"/>Voici quelques exemple de l’IA dans les entreprises:<text:bookmark-end text:name="__RefHeading___voici_quelques_exemple_de_l_ia_dans_les_entreprises_3"/><text:bookmark-end text:name="voici_quelques_exemple_de_l_ia_dans_les_entreprises"/></text:h>
      <text:p text:style-name="Text_20_body"><draw:frame draw:style-name="mediaright" draw:name="0" text:anchor-type="paragraph" draw:z-index="0" svg:width="5.2916666666667cm" style:rel-width="100%" svg:height="2.9865175585284cm" style:rel-height="scale"><draw:image xlink:href="Pictures/c4a29c2280ae1fa40feae139f076fe96.jpg" xlink:type="simple" xlink:show="embed" xlink:actuate="onLoad"/></draw:frame></text:p>
      <text:list text:style-name="List_20_1" text:continue-numbering="false">
        <text:list-item>
          <text:p text:style-name="List_20_1_Content_First"> <text:a xlink:type="simple" xlink:href="https://www.bostondynamics.com/" text:style-name="Internet_20_link" text:visited-style-name="Visited_20_Internet_20_Link">Boston Dynamics</text:a>: IA robotisée, utilisée dans les travaux manuels tels que le transport d'objet d'un point A à B. Cela permet d’éviter les taches fastidieuses au personnel humain. Il possède L’intelligence artificielle étroite, c'est à dire qu'il possède une gamme étroite de capacités un peu moins inférieur à l'homme.  </text:p>
        </text:list-item>
        <text:list-item>
          <text:p text:style-name="List_20_1_Content"> <text:a xlink:type="simple" xlink:href="https://www.lesechos.fr/2018/03/okaidi-optimise-la-gestion-de-ses-stocks-985949" text:style-name="Internet_20_link" text:visited-style-name="Visited_20_Internet_20_Link">Okaidi</text:a>: La société a choisi le logiciel Provisia de Vekia permettant de mieux gérer leur stock.</text:p>
        </text:list-item>
        <text:list-item>
          <text:p text:style-name="List_20_1_Content"> <text:a xlink:type="simple" xlink:href="https://www.google.com/url?q=https://www.gqmagazine.fr/lifestyle/article/la-femme-robot-tang-yu-devient-la-nouvelle-pdg-d-une-grande-entreprise-chinoise-et-elle-touche-un-salaire-de-0-euro&amp;sa=D&amp;source=docs&amp;ust=1672744743378349&amp;usg=AOvVaw1R4eeit7o3XH0Bct6LD2RZ" text:style-name="Internet_20_link" text:visited-style-name="Visited_20_Internet_20_Link">Tang yu </text:a> :Le PDG-robot possède des capacités humaines supérieure, il s'agit de la société NetDragon Websoft, IA ayant pour but de gérer son entreprise, proposer des idées et bien d’autres.</text:p>
        </text:list-item>
        <text:list-item>
          <text:p text:style-name="List_20_1_Content_Last"> <text:a xlink:type="simple" xlink:href="https://hubinstitute.com/2019/SmartIndustryForum/Industrie/Replay-ia-iot-renault-ier-data-supply-chain" text:style-name="Internet_20_link" text:visited-style-name="Visited_20_Internet_20_Link">Renault</text:a> utilise l'IA pour automatiser la production de certaines de ses pièces. Pour ce faire, elle a mis en place une chaîne de montage entièrement automatisée, qui utilise des robots et des systèmes de vision industrielle pour assembler les pièces. L'IA est utilisée pour contrôler les robots et s'assurer que chaque pièce est assemblée de manière précise et conforme aux spécification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4T07::16:49</meta:creation-date>
    <dc:creator>Generated</dc:creator>
    <dc:date>2026-09-04T07::16:49</dc:date>
    <dc:language>en-US</dc:language>
    <meta:editing-cycles>1</meta:editing-cycles>
    <meta:editing-duration>PT0S</meta:editing-duration>
    <dc:title>ia23-industrie</dc:title>
  </office:meta>
</office:document-meta>
</file>