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6ca292dbbdfc224d0e8fa0952f828ef.png"/>
  <manifest:file-entry manifest:media-type="image/png" manifest:full-path="Pictures/fef864dc38147e6cf178b76d3452e6a1.png"/>
  <manifest:file-entry manifest:media-type="image/png" manifest:full-path="Pictures/69e6542c73ad4a2803ab5a06cd741e41.png"/>
  <manifest:file-entry manifest:media-type="image/jpeg" manifest:full-path="Pictures/f3ed2ea0d40487de50a5a86095f3cce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a23-medecine"/>— <text:span text:style-name="Emphasis">[Bacon Léo, Cador Etienne et Villain Eliot] 2023/01/03 12:17</text:span></text:p>
      <text:h text:style-name="Heading_20_1" text:outline-level="1"><text:bookmark-start text:name="__RefHeading___les_ia_dans_la_medecine_1"/><text:bookmark-start text:name="les_ia_dans_la_medecine"/>Les IA dans la medecine :<text:bookmark-end text:name="__RefHeading___les_ia_dans_la_medecine_1"/><text:bookmark-end text:name="les_ia_dans_la_medecine"/></text:h>
      <text:h text:style-name="Heading_20_2" text:outline-level="2"><text:bookmark-start text:name="__RefHeading___pathai_2"/><text:bookmark-start text:name="pathai"/>PathAI<text:bookmark-end text:name="__RefHeading___pathai_2"/><text:bookmark-end text:name="pathai"/></text:h>
      <text:p text:style-name="Text_20_body"><draw:frame draw:style-name="media" draw:name="0" text:anchor-type="as-char" draw:z-index="0" svg:width="10.583333333333cm" svg:height="4.9690040650407cm"><draw:image xlink:href="Pictures/26ca292dbbdfc224d0e8fa0952f828ef.png" xlink:type="simple" xlink:show="embed" xlink:actuate="onLoad"/></draw:frame></text:p>
      <text:p text:style-name="Text_20_body"><text:a xlink:type="simple" xlink:href="https://www.pathai.com/" text:style-name="Internet_20_link" text:visited-style-name="Visited_20_Internet_20_Link">PathAI</text:a> est une entreprise qui utilise l’intelligence artificielle pour <text:span text:style-name="Strong_20_Emphasis">permettre des améliorations</text:span> de la précision du diagnostic (évaluation, constat, …) et de la mesure de l'efficacité thérapeutique pour les maladies complexes, en tirant parti des approches modernes de l'apprentissage automatique (machine learning en anglais). Cela permet une <text:span text:style-name="Strong_20_Emphasis">approche plus rapide et plus précise</text:span> qui permet un <text:span text:style-name="Strong_20_Emphasis">traitement plus personnelle</text:span> de chaque patient.</text:p>
      <text:p text:style-name="Text_20_body">En 2021 PathAI est entré dans le diagnostic clinique grâce à l'acquisition de Poplar, l'organisation de services de gestion de <text:a xlink:type="simple" xlink:href="https://www.pathai.com/diagnostics/" text:style-name="Internet_20_link" text:visited-style-name="Visited_20_Internet_20_Link">Poplar Healthcare PLLC</text:a>. C’est un fournisseur indépendant de services de laboratoire de pathologie anatomique.</text:p>
      <text:h text:style-name="Heading_20_2" text:outline-level="2"><text:bookmark-start text:name="__RefHeading___zephyr_3"/><text:bookmark-start text:name="zephyr"/>Zephyr<text:bookmark-end text:name="__RefHeading___zephyr_3"/><text:bookmark-end text:name="zephyr"/></text:h>
      <text:p text:style-name="Text_20_body"><draw:frame draw:style-name="media" draw:name="1" text:anchor-type="as-char" draw:z-index="1" svg:width="10.583333333333cm" svg:height="5.55625cm"><draw:image xlink:href="Pictures/fef864dc38147e6cf178b76d3452e6a1.png" xlink:type="simple" xlink:show="embed" xlink:actuate="onLoad"/></draw:frame></text:p>
      <text:p text:style-name="Text_20_body">Le but de <text:a xlink:type="simple" xlink:href="https://www.zephyrai.bio/" text:style-name="Internet_20_link" text:visited-style-name="Visited_20_Internet_20_Link">zéphyr</text:a>, entreprise  est de combiner une intelligence artificielle de pointe avec l'ensemble des connaissances sur le fonctionnement des cellules normales et cancéreuses, afin de guérir des maladies dévastatrices comme le cancer et le diabète.</text:p>
      <text:h text:style-name="Heading_20_2" text:outline-level="2"><text:bookmark-start text:name="__RefHeading___therapanacea_4"/><text:bookmark-start text:name="therapanacea"/>Therapanacea<text:bookmark-end text:name="__RefHeading___therapanacea_4"/><text:bookmark-end text:name="therapanacea"/></text:h>
      <text:p text:style-name="Text_20_body"><draw:frame draw:style-name="media" draw:name="2" text:anchor-type="as-char" draw:z-index="2" svg:width="10.583333333333cm" svg:height="4.228329393223cm"><draw:image xlink:href="Pictures/69e6542c73ad4a2803ab5a06cd741e41.png" xlink:type="simple" xlink:show="embed" xlink:actuate="onLoad"/></draw:frame></text:p>
      <text:p text:style-name="Text_20_body"><text:a xlink:type="simple" xlink:href="https://www.therapanacea.eu/" text:style-name="Internet_20_link" text:visited-style-name="Visited_20_Internet_20_Link">TheraPanacea</text:a> est une entreprise française de technologie médicale, basée sur l’intelligence artificielle. L'intelligence artificielle va tracer le contour automatique d’une tumeur et des organes environnants grâce à un apprentissage multi-atlas profond et préservé de l’anatomie.</text:p>
      <text:p text:style-name="Text_20_body">Un apprentissage multi-atlas profond est une méthode utilisée en imagerie médicale pour la segmentation d'images. Elle combine l'utilisation de plusieurs atlas (ensembles de données annotées qui servent de référence) avec des techniques d'apprentissage automatique profondes (comme les réseaux de neurones convolutionnels) pour segmenter les structures d'intérêt dans les images.</text:p>
      <text:h text:style-name="Heading_20_2" text:outline-level="2"><text:bookmark-start text:name="__RefHeading___imageens_5"/><text:bookmark-start text:name="imageens"/>Imageens<text:bookmark-end text:name="__RefHeading___imageens_5"/><text:bookmark-end text:name="imageens"/></text:h>
      <text:p text:style-name="Text_20_body"><draw:frame draw:style-name="media" draw:name="3" text:anchor-type="as-char" draw:z-index="3" svg:width="10.583333333333cm" svg:height="3.3125833333333cm"><draw:image xlink:href="Pictures/f3ed2ea0d40487de50a5a86095f3cce8.jpg" xlink:type="simple" xlink:show="embed" xlink:actuate="onLoad"/></draw:frame></text:p>
      <text:p text:style-name="Text_20_body">Lancée en 2017, la start-up <text:a xlink:type="simple" xlink:href="https://www.aphp.fr/contenu/lap-hp-et-imageens-creent-un-modele-de-collaboration-pour-la-structuration-et-la#:~:text=Fond%C3%A9e%20en%202017%2C%20IMAGEENS%20est,AP%2DHP%20et%20Sorbonne%20Universit%C3%A9." text:style-name="Internet_20_link" text:visited-style-name="Visited_20_Internet_20_Link">Imageens</text:a> développe une solution spécialisée dans l'IA appliquée à l'imagerie médicale.  </text:p>
      <text:p text:style-name="Text_20_body">Imageens développe des solutions logicielles permettant de valoriser le plein potentiel des données avancées d’imagerie médicale, en commercialisant ArtFun+,
un logiciel qui permet d'anticiper la survenance d'une pathologie cardiovasculaire </text:p>
      <text:p text:style-name="Text_20_body">En 2021, Imageens réalise une levée de fonds de 1,2 million d’euro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9T20::40:49</meta:creation-date>
    <dc:creator>Generated</dc:creator>
    <dc:date>2026-08-29T20::40:49</dc:date>
    <dc:language>en-US</dc:language>
    <meta:editing-cycles>1</meta:editing-cycles>
    <meta:editing-duration>PT0S</meta:editing-duration>
    <dc:title>ia23-medecine</dc:title>
  </office:meta>
</office:document-meta>
</file>