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38d866ab7b024ad29bd0548a8f5f11.png"/>
  <manifest:file-entry manifest:media-type="image/png" manifest:full-path="Pictures/1c004e87eb01a53e09d42e047cf8af5d.png"/>
  <manifest:file-entry manifest:media-type="image/png" manifest:full-path="Pictures/2fb401abb3b19dbecf35fc979a5c45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llsymfo"/><text:bookmark-start text:name="__RefHeading___installation_de_symfony_6_1"/><text:bookmark-start text:name="installation_de_symfony_6"/>Installation de Symfony 6<text:bookmark-end text:name="__RefHeading___installation_de_symfony_6_1"/><text:bookmark-end text:name="installation_de_symfony_6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a version 6 de Symfony nécessite la version 8 minimum de php.
Vérifiez au préalable que vous disposez bien de cette version.</text:p>
      <text:p text:style-name="Preformatted_20_Text">&gt; php -version</text:p>
      <text:h text:style-name="Heading_20_2" text:outline-level="2"><text:bookmark-start text:name="__RefHeading___installation_de_composer_3"/><text:bookmark-start text:name="installation_de_composer"/>Installation de Composer<text:bookmark-end text:name="__RefHeading___installation_de_composer_3"/><text:bookmark-end text:name="installation_de_composer"/></text:h>
      <text:p text:style-name="Text_20_body">L'installation des dernières versions de Symfony est simplifiée grâce au logiciel Composer.
Composer est un outil permettant de gérer les dépendances des bibliothèques écrites en php.
Télécharger et installer Composer.</text:p>
      <text:h text:style-name="Heading_20_2" text:outline-level="2"><text:bookmark-start text:name="__RefHeading___creation_du_projet_symfony_webstudent_4"/><text:bookmark-start text:name="creation_du_projet_symfony_webstudent"/>Création du projet Symfony webstudent<text:bookmark-end text:name="__RefHeading___creation_du_projet_symfony_webstudent_4"/><text:bookmark-end text:name="creation_du_projet_symfony_webstudent"/></text:h>
      <text:p text:style-name="Text_20_body">Avec la console, se positionner dans le dossier de publication html (exemple : c:/wamp64/www/ est le dossier créé par défaut avec wamp3).
Exécuter la commande ci-dessous :</text:p>
      <text:p text:style-name="Preformatted_20_Text">&gt; composer create-project symfony/skeleton:"6.3.*" webstudent</text:p>
      <text:p text:style-name="Text_20_body"><draw:frame draw:style-name="media" draw:name="0" text:anchor-type="as-char" draw:z-index="0" svg:width="10.583333333333cm" svg:height="1.7927191679049cm"><draw:image xlink:href="Pictures/a938d866ab7b024ad29bd0548a8f5f11.png" xlink:type="simple" xlink:show="embed" xlink:actuate="onLoad"/></draw:frame></text:p>
      <text:h text:style-name="Heading_20_2" text:outline-level="2"><text:bookmark-start text:name="__RefHeading___structure_d_un_projet_symfony_5"/><text:bookmark-start text:name="structure_d_un_projet_symfony"/>Structure d'un projet symfony<text:bookmark-end text:name="__RefHeading___structure_d_un_projet_symfony_5"/><text:bookmark-end text:name="structure_d_un_projet_symfony"/></text:h>
      <text:p text:style-name="Text_20_body">Le projet symfony a été créé dans le dossier de publication html avec tous les sous-dossiers.
<draw:frame draw:style-name="mediaright" draw:name="1" text:anchor-type="paragraph" draw:z-index="1" svg:width="3.96875cm" style:rel-width="100%" svg:height="4.5056985294118cm" style:rel-height="scale"><draw:image xlink:href="Pictures/1c004e87eb01a53e09d42e047cf8af5d.png" xlink:type="simple" xlink:show="embed" xlink:actuate="onLoad"/></draw:frame></text:p>
      <text:list text:style-name="List_20_1" text:continue-numbering="false">
        <text:list-item>
          <text:p text:style-name="List_20_1_Content_First"> Le dossier bin contient la console qui permettra d'exécuter des commandes symfony</text:p>
        </text:list-item>
        <text:list-item>
          <text:p text:style-name="List_20_1_Content"> Le dossier config contient des fichiers de configuration : paramètres de base de l'application, fichier des routes, …</text:p>
        </text:list-item>
        <text:list-item>
          <text:p text:style-name="List_20_1_Content"> Le dossier public contiendra les éléments tels que css, images, etc..</text:p>
        </text:list-item>
        <text:list-item>
          <text:p text:style-name="List_20_1_Content"> Le dossier src contient tous les fichiers php : contrôleurs, entités,..</text:p>
        </text:list-item>
        <text:list-item>
          <text:p text:style-name="List_20_1_Content"> templates contiendra les vues</text:p>
        </text:list-item>
        <text:list-item>
          <text:p text:style-name="List_20_1_Content_Last"> le dossier vendor contient les composants symfony et autres composants installés pour le projet.</text:p>
        </text:list-item>
      </text:list>
      <text:h text:style-name="Heading_20_2" text:outline-level="2"><text:bookmark-start text:name="__RefHeading___installation_des_dependances_pour_une_application_web_6"/><text:bookmark-start text:name="installation_des_dependances_pour_une_application_web"/>Installation des dépendances pour une application web<text:bookmark-end text:name="__RefHeading___installation_des_dependances_pour_une_application_web_6"/><text:bookmark-end text:name="installation_des_dependances_pour_une_application_web"/></text:h>
      <text:p text:style-name="Text_20_body">La commande ci-dessous va installer tous les packages nécessaires à la création d'une application web.
Il faut au préalable se positionner dans le dossier de l'application.</text:p>
      <text:p text:style-name="Preformatted_20_Text">&gt; cd webstudent<text:line-break/>&gt; composer require webapp</text:p>
      <text:h text:style-name="Heading_20_2" text:outline-level="2"><text:bookmark-start text:name="__RefHeading___tester_7"/><text:bookmark-start text:name="tester"/>Tester<text:bookmark-end text:name="__RefHeading___tester_7"/><text:bookmark-end text:name="tester"/></text:h>
      <text:p text:style-name="Text_20_body">Assurez-vous que vote serveur Apache soit bien lancé puis saisissez l'url ci-dessous dans votre navigateur.
<text:a xlink:type="simple" xlink:href="http://localhost/webstudent/public/" text:style-name="Internet_20_link" text:visited-style-name="Visited_20_Internet_20_Link">http://localhost/webstudent/public/</text:a>  </text:p>
      <text:p text:style-name="Text_20_body">Un message de bienvenue de Symfony doit s'afficher.
Toutes les pages du projet auront ce même début d'url.</text:p>
      <text:p text:style-name="Text_20_body"><draw:frame draw:style-name="media" draw:name="2" text:anchor-type="as-char" draw:z-index="2" svg:width="10.583333333333cm" svg:height="6.9745901639344cm"><draw:image xlink:href="Pictures/2fb401abb3b19dbecf35fc979a5c458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2::12:53</meta:creation-date>
    <dc:creator>Generated</dc:creator>
    <dc:date>2026-08-30T22::12:53</dc:date>
    <dc:language>en-US</dc:language>
    <meta:editing-cycles>1</meta:editing-cycles>
    <meta:editing-duration>PT0S</meta:editing-duration>
    <dc:title>installsymfo</dc:title>
  </office:meta>
</office:document-meta>
</file>