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d877af608e678cc242549f70504988.png"/>
  <manifest:file-entry manifest:media-type="image/png" manifest:full-path="Pictures/2c3e829bd3e31f52cfab0d9fe68f4c24.png"/>
  <manifest:file-entry manifest:media-type="image/jpeg" manifest:full-path="Pictures/9831f7cb8d3d9e5664677c2ecc41b4de.jpg"/>
  <manifest:file-entry manifest:media-type="image/jpeg" manifest:full-path="Pictures/7226ce017ac2a502a315474abc9abe60.jpg"/>
  <manifest:file-entry manifest:media-type="image/jpeg" manifest:full-path="Pictures/9bf18180bf938176a2b96bcc634b25c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thodes_agiles"/><text:bookmark-start text:name="__RefHeading___gestion_de_projet_1"/><text:bookmark-start text:name="gestion_de_projet"/>GESTION DE PROJET<text:bookmark-end text:name="__RefHeading___gestion_de_projet_1"/><text:bookmark-end text:name="gestion_de_projet"/></text:h>
      <text:h text:style-name="Heading_20_4" text:outline-level="4"><text:bookmark-start text:name="__RefHeading___methode_agiles_2"/><text:bookmark-start text:name="methode_agiles"/>Méthode Agiles<text:bookmark-end text:name="__RefHeading___methode_agiles_2"/><text:bookmark-end text:name="methode_agiles"/></text:h>
      <text:p text:style-name="Text_20_body">Les méthodes Agiles se sont développées avec pour objectif de sortir du carcan méthodologique des méthodes traditionnelles en allégeant ces processus et en privilégiant les aspects collaboratifs entre des équipes pluridisciplinaires et leurs clients.<text:line-break/>
Ces méthodes mettent en avant la communication et les critères liés à l'humain.<text:line-break/>
Elles recherchent une planification adaptative, un développement évolutif, une livraison précoce et une amélioration continue.<text:line-break/>
La flexibilité au changement est un maitre mot de ces méthodes.<text:line-break/></text:p>
      <text:h text:style-name="Heading_20_4" text:outline-level="4"><text:bookmark-start text:name="__RefHeading___manifeste_3"/><text:bookmark-start text:name="manifeste"/>Manifeste<text:bookmark-end text:name="__RefHeading___manifeste_3"/><text:bookmark-end text:name="manifeste"/></text:h>
      <text:p text:style-name="Text_20_body">C'est en 2001 qu'un premier manifeste de quatre valeurs pose les principes des méthodes Agiles :</text:p>
      <text:list text:style-name="List_20_1" text:continue-numbering="false">
        <text:list-item>
          <text:p text:style-name="List_20_1_Content_First"> Individus et leurs interactions avant les processus et les outils</text:p>
        </text:list-item>
        <text:list-item>
          <text:p text:style-name="List_20_1_Content"> Fonctionnalités opérationnelles avant la documentation</text:p>
        </text:list-item>
        <text:list-item>
          <text:p text:style-name="List_20_1_Content"> Collaboration avec le client plutôt que contractualisation des relations</text:p>
        </text:list-item>
        <text:list-item>
          <text:p text:style-name="List_20_1_Content_Last"> Acceptation du changement plutôt que conformité aux plans</text:p>
        </text:list-item>
      </text:list>
      <text:h text:style-name="Heading_20_4" text:outline-level="4"><text:bookmark-start text:name="__RefHeading___principes_generaux_4"/><text:bookmark-start text:name="principes_generaux"/>Principes généraux<text:bookmark-end text:name="__RefHeading___principes_generaux_4"/><text:bookmark-end text:name="principes_generaux"/></text:h>
      <text:p text:style-name="Text_20_body">De ce manifeste est sortie une liste de 12 principes généraux :<text:line-break/></text:p>
      <text:p text:style-name="Text_20_body">1.  Satisfaire le client en priorité,<text:line-break/>
2.  Accueillir favorablement les demandes de changement,<text:line-break/>
3.  Livrer le plus souvent possible des versions opérationnelles de l’application,<text:line-break/>
4.  Assurer une coopération permanente entre le client et l’équipe projet,<text:line-break/>
5.  Construire des projets autour d’individus motivés,<text:line-break/>
6.  Privilégier la conversation en face à face,<text:line-break/>
7.  Mesurer l’avancement du projet en termes de fonctionnalités de l’application,<text:line-break/>
8.  Faire avancer le projet à un rythme soutenable et constant,<text:line-break/>
9.  Porter une attention continue à l’excellence technique et à la conception,<text:line-break/>
10. Faire simple,<text:line-break/>
11. Responsabiliser les équipes,<text:line-break/>
12. Ajuster à intervalles réguliers son comportement et ses processus pour être plus efficace.<text:line-break/>
<text:line-break/>
En résumé :</text:p>
      <text:list text:style-name="List_20_1" text:continue-numbering="false">
        <text:list-item>
          <text:p text:style-name="List_20_1_Content_First"> Satisfaction du client</text:p>
        </text:list-item>
        <text:list-item>
          <text:p text:style-name="List_20_1_Content"> Livraison rapide et régulière</text:p>
        </text:list-item>
        <text:list-item>
          <text:p text:style-name="List_20_1_Content"> Collaboration avec le client</text:p>
        </text:list-item>
        <text:list-item>
          <text:p text:style-name="List_20_1_Content_Last"> Travail en équipe</text:p>
        </text:list-item>
      </text:list>
      <text:h text:style-name="Heading_20_4" text:outline-level="4"><text:bookmark-start text:name="__RefHeading___avantages_5"/><text:bookmark-start text:name="avantages"/>Avantages<text:bookmark-end text:name="__RefHeading___avantages_5"/><text:bookmark-end text:name="avantages"/></text:h>
      <text:list text:style-name="List_20_1" text:continue-numbering="false">
        <text:list-item>
          <text:p text:style-name="List_20_1_Content_First"> Qualité de communication</text:p>
        </text:list-item>
        <text:list-item>
          <text:p text:style-name="List_20_1_Content"> Meilleure visibilité</text:p>
        </text:list-item>
        <text:list-item>
          <text:p text:style-name="List_20_1_Content"> Meilleur contrôle de la qualité</text:p>
        </text:list-item>
        <text:list-item>
          <text:p text:style-name="List_20_1_Content"> Meilleure détection des risques</text:p>
        </text:list-item>
        <text:list-item>
          <text:p text:style-name="List_20_1_Content"> Motivation de l’équipe</text:p>
        </text:list-item>
        <text:list-item>
          <text:p text:style-name="List_20_1_Content_Last"> Contrôle des coûts</text:p>
        </text:list-item>
      </text:list>
      <text:h text:style-name="Heading_20_4" text:outline-level="4"><text:bookmark-start text:name="__RefHeading___principe_6"/><text:bookmark-start text:name="principe"/>Principe<text:bookmark-end text:name="__RefHeading___principe_6"/><text:bookmark-end text:name="principe"/></text:h>
      <text:p text:style-name="Text_20_body">Les méthodes Agiles se fondent sur un développement itératif
<draw:frame draw:style-name="mediacenter" draw:name="0" text:anchor-type="paragraph" draw:z-index="0" svg:width="7.9375cm" style:rel-width="100%" svg:height="7.318039021164cm" style:rel-height="scale"><draw:image xlink:href="Pictures/39d877af608e678cc242549f70504988.png" xlink:type="simple" xlink:show="embed" xlink:actuate="onLoad"/></draw:frame></text:p>
      <text:list text:style-name="List_20_1" text:continue-numbering="false">
        <text:list-item>
          <text:p text:style-name="List_20_1_Content_First"> Découpage du projet en plusieurs étapes</text:p>
        </text:list-item>
        <text:list-item>
          <text:p text:style-name="List_20_1_Content"> Chaque itération = mini-projet</text:p>
        </text:list-item>
        <text:list-item>
          <text:p text:style-name="List_20_1_Content"> Étape = fonctionnalités prioritaires</text:p>
        </text:list-item>
        <text:list-item>
          <text:p text:style-name="List_20_1_Content_Last"> Définition d’un macro-planning</text:p>
        </text:list-item>
      </text:list>
      <text:h text:style-name="Heading_20_4" text:outline-level="4"><text:bookmark-start text:name="__RefHeading___methodes_7"/><text:bookmark-start text:name="methodes"/>Méthodes<text:bookmark-end text:name="__RefHeading___methodes_7"/><text:bookmark-end text:name="methodes"/></text:h>
      <text:list text:style-name="List_20_1" text:continue-numbering="false">
        <text:list-item>
          <text:p text:style-name="List_20_1_Content_First"> ASD (Adaptive Software Development)</text:p>
        </text:list-item>
        <text:list-item>
          <text:p text:style-name="List_20_1_Content"> Crystal</text:p>
        </text:list-item>
        <text:list-item>
          <text:p text:style-name="List_20_1_Content"> DSDM</text:p>
        </text:list-item>
        <text:list-item>
          <text:p text:style-name="List_20_1_Content"> Scrum</text:p>
        </text:list-item>
        <text:list-item>
          <text:p text:style-name="List_20_1_Content"> RAD (Rapid Application Dvpt)</text:p>
        </text:list-item>
        <text:list-item>
          <text:p text:style-name="List_20_1_Content_Last"> XP (eXtreme Programming)</text:p>
        </text:list-item>
      </text:list>
      <text:h text:style-name="Heading_20_2" text:outline-level="2"><text:bookmark-start text:name="__RefHeading___scrum_8"/><text:bookmark-start text:name="scrum"/>SCRUM<text:bookmark-end text:name="__RefHeading___scrum_8"/><text:bookmark-end text:name="scrum"/></text:h>
      <text:p text:style-name="Text_20_body">Une des méthodes les plus utilisées est la méthode Scrum :
<draw:frame draw:style-name="mediacenter" draw:name="1" text:anchor-type="paragraph" draw:z-index="1" svg:width="18.309166666667cm" style:rel-width="100%" svg:height="12.22375cm" style:rel-height="scale"><draw:image xlink:href="Pictures/2c3e829bd3e31f52cfab0d9fe68f4c24.png" xlink:type="simple" xlink:show="embed" xlink:actuate="onLoad"/></draw:frame>
Le principe est donc basé sur une succession de mini-projets dont les constituants sont :</text:p>
      <text:list text:style-name="List_20_1" text:continue-numbering="false">
        <text:list-item>
          <text:p text:style-name="List_20_1_Content_First"> Les évènements</text:p>
        </text:list-item>
        <text:list-item>
          <text:p text:style-name="List_20_1_Content"> Les intervenants</text:p>
        </text:list-item>
        <text:list-item>
          <text:p text:style-name="List_20_1_Content_Last"> Les documents</text:p>
        </text:list-item>
      </text:list>
      <text:h text:style-name="Heading_20_4" text:outline-level="4"><text:bookmark-start text:name="__RefHeading___les_evenements_9"/><text:bookmark-start text:name="les_evenements"/>Les évènements<text:bookmark-end text:name="__RefHeading___les_evenements_9"/><text:bookmark-end text:name="les_evenements"/></text:h>
      <text:p text:style-name="Text_20_body"><text:span text:style-name="Strong_20_Emphasis">Le Sprint</text:span></text:p>
      <text:list text:style-name="List_20_1" text:continue-numbering="false">
        <text:list-item>
          <text:p text:style-name="List_20_1_Content_First"> Itération du projet</text:p>
        </text:list-item>
        <text:list-item>
          <text:p text:style-name="List_20_1_Content"> Durée : 1 à 4 semaines</text:p>
        </text:list-item>
        <text:list-item>
          <text:p text:style-name="List_20_1_Content"> Durée constante</text:p>
        </text:list-item>
        <text:list-item>
          <text:p text:style-name="List_20_1_Content"> Réalisation d’un incrément du produit</text:p>
        </text:list-item>
        <text:list-item>
          <text:p text:style-name="List_20_1_Content_Last"> Débouche sur un livrable</text:p>
        </text:list-item>
      </text:list>
      <text:p text:style-name="Text_20_body"><text:line-break/>
<text:span text:style-name="Strong_20_Emphasis">Le Sprint planning</text:span></text:p>
      <text:list text:style-name="List_20_1" text:continue-numbering="false">
        <text:list-item>
          <text:p text:style-name="List_20_1_Content_First"> Réunion avec tous les équipiers</text:p>
        </text:list-item>
        <text:list-item>
          <text:p text:style-name="List_20_1_Content"> Réalisée en début de sprint</text:p>
        </text:list-item>
        <text:list-item>
          <text:p text:style-name="List_20_1_Content"> Durée : 1 journée (sprint 1 mois)</text:p>
        </text:list-item>
        <text:list-item>
          <text:p text:style-name="List_20_1_Content"> Choix des développements à réaliser</text:p>
        </text:list-item>
        <text:list-item>
          <text:p text:style-name="List_20_1_Content_Last"> Choix des méthodes</text:p>
        </text:list-item>
      </text:list>
      <text:p text:style-name="Text_20_body"><text:line-break/>
<text:span text:style-name="Strong_20_Emphasis">Le Daily scrum / mélée</text:span></text:p>
      <text:list text:style-name="List_20_1" text:continue-numbering="false">
        <text:list-item>
          <text:p text:style-name="List_20_1_Content_First"> Planification de la journée</text:p>
        </text:list-item>
        <text:list-item>
          <text:p text:style-name="List_20_1_Content"> Bilan opérationnel</text:p>
        </text:list-item>
        <text:list-item>
          <text:p text:style-name="List_20_1_Content"> Coordination opérationnelle</text:p>
        </text:list-item>
        <text:list-item>
          <text:p text:style-name="List_20_1_Content"> Recensement des difficultés</text:p>
        </text:list-item>
        <text:list-item>
          <text:p text:style-name="List_20_1_Content"> Durée ~ 15 mns</text:p>
        </text:list-item>
        <text:list-item>
          <text:p text:style-name="List_20_1_Content_Last"> Se pratique de préférence debout</text:p>
        </text:list-item>
      </text:list>
      <text:p text:style-name="Text_20_body"><text:line-break/>
<text:span text:style-name="Strong_20_Emphasis">Le Sprint review</text:span></text:p>
      <text:list text:style-name="List_20_1" text:continue-numbering="false">
        <text:list-item>
          <text:p text:style-name="List_20_1_Content_First"> Fin de sprint</text:p>
        </text:list-item>
        <text:list-item>
          <text:p text:style-name="List_20_1_Content"> Regroupe tous les acteurs</text:p>
        </text:list-item>
        <text:list-item>
          <text:p text:style-name="List_20_1_Content"> Durée ~ 4 heures (/mois)</text:p>
        </text:list-item>
        <text:list-item>
          <text:p text:style-name="List_20_1_Content"> Démonstration du produit</text:p>
        </text:list-item>
        <text:list-item>
          <text:p text:style-name="List_20_1_Content_Last"> Validation</text:p>
        </text:list-item>
      </text:list>
      <text:p text:style-name="Text_20_body"><text:line-break/>
<text:span text:style-name="Strong_20_Emphasis">Le Sprint retrospective</text:span></text:p>
      <text:list text:style-name="List_20_1" text:continue-numbering="false">
        <text:list-item>
          <text:p text:style-name="List_20_1_Content_First"> Réunion de bilan</text:p>
        </text:list-item>
        <text:list-item>
          <text:p text:style-name="List_20_1_Content"> Interne à l’équipe (Product Owner / Scrum Master / développeurs)</text:p>
        </text:list-item>
        <text:list-item>
          <text:p text:style-name="List_20_1_Content"> Durée ~ 2/3 heures (/mois)</text:p>
        </text:list-item>
        <text:list-item>
          <text:p text:style-name="List_20_1_Content"> Prise en compte des changements</text:p>
        </text:list-item>
        <text:list-item>
          <text:p text:style-name="List_20_1_Content_Last"> Étude de pistes d’amélioration</text:p>
        </text:list-item>
      </text:list>
      <text:h text:style-name="Heading_20_4" text:outline-level="4"><text:bookmark-start text:name="__RefHeading___les_intervenants_10"/><text:bookmark-start text:name="les_intervenants"/>Les intervenants<text:bookmark-end text:name="__RefHeading___les_intervenants_10"/><text:bookmark-end text:name="les_intervenants"/></text:h>
      <text:p text:style-name="Text_20_body"><text:span text:style-name="Strong_20_Emphasis">Product owner</text:span></text:p>
      <text:list text:style-name="List_20_1" text:continue-numbering="false">
        <text:list-item>
          <text:p text:style-name="List_20_1_Content_First"> C'est le propriétaire du produit</text:p>
        </text:list-item>
        <text:list-item>
          <text:p text:style-name="List_20_1_Content_Last"> Il représente le client</text:p>
        </text:list-item>
      </text:list>
      <text:p text:style-name="Text_20_body"><text:line-break/>
<text:span text:style-name="Strong_20_Emphasis">Scrum master</text:span></text:p>
      <text:list text:style-name="List_20_1" text:continue-numbering="false">
        <text:list-item>
          <text:p text:style-name="List_20_1_Content_First"> Assure le rôle de Chef de projet</text:p>
        </text:list-item>
        <text:list-item>
          <text:p text:style-name="List_20_1_Content"> Assure l'encadrement du projet</text:p>
        </text:list-item>
        <text:list-item>
          <text:p text:style-name="List_20_1_Content_Last"> <text:line-break/></text:p>
        </text:list-item>
      </text:list>
      <text:p text:style-name="Text_20_body"><text:span text:style-name="Strong_20_Emphasis">Développeurs</text:span></text:p>
      <text:list text:style-name="List_20_1" text:continue-numbering="false">
        <text:list-item>
          <text:p text:style-name="List_20_1_Content_First"> Assurent la réalisation du produit</text:p>
        </text:list-item>
        <text:list-item>
          <text:p text:style-name="List_20_1_Content"> Maxi 10 personnes</text:p>
        </text:list-item>
        <text:list-item>
          <text:p text:style-name="List_20_1_Content"> Équipe pluri disciplinaire</text:p>
        </text:list-item>
        <text:list-item>
          <text:p text:style-name="List_20_1_Content_Last"> Non hiérarchique</text:p>
        </text:list-item>
      </text:list>
      <text:h text:style-name="Heading_20_4" text:outline-level="4"><text:bookmark-start text:name="__RefHeading___les_documents_11"/><text:bookmark-start text:name="les_documents"/>Les documents<text:bookmark-end text:name="__RefHeading___les_documents_11"/><text:bookmark-end text:name="les_documents"/></text:h>
      <text:p text:style-name="Text_20_body">Les différents documents utilisés dans la méthode.
<text:span text:style-name="Strong_20_Emphasis">Product backlog</text:span></text:p>
      <text:list text:style-name="List_20_1" text:continue-numbering="false">
        <text:list-item>
          <text:p text:style-name="List_20_1_Content_First"> Constitue le cahier des charges</text:p>
        </text:list-item>
        <text:list-item>
          <text:p text:style-name="List_20_1_Content"> Délivré par le product owner</text:p>
        </text:list-item>
        <text:list-item>
          <text:p text:style-name="List_20_1_Content"> Liste des fonctionnalités souhaitées</text:p>
        </text:list-item>
        <text:list-item>
          <text:p text:style-name="List_20_1_Content"> Par ordre de priorité de réalisation</text:p>
        </text:list-item>
        <text:list-item>
          <text:p text:style-name="List_20_1_Content_Last"> C'est le document de référence</text:p>
        </text:list-item>
      </text:list>
      <text:p text:style-name="Text_20_body"><text:line-break/>
<text:span text:style-name="Strong_20_Emphasis">Sprint backlog</text:span></text:p>
      <text:list text:style-name="List_20_1" text:continue-numbering="false">
        <text:list-item>
          <text:p text:style-name="List_20_1_Content_First"> C'est le cahier des charges du sprint</text:p>
        </text:list-item>
        <text:list-item>
          <text:p text:style-name="List_20_1_Content"> Liste des actions à réaliser</text:p>
        </text:list-item>
        <text:list-item>
          <text:p text:style-name="List_20_1_Content_Last"> Choix effectué par l’équipe de développement</text:p>
        </text:list-item>
      </text:list>
      <text:p text:style-name="Text_20_body"><text:line-break/>
<text:span text:style-name="Strong_20_Emphasis">Product increment</text:span></text:p>
      <text:list text:style-name="List_20_1" text:continue-numbering="false">
        <text:list-item>
          <text:p text:style-name="List_20_1_Content_First"> Liste d’avancement du travail</text:p>
        </text:list-item>
        <text:list-item>
          <text:p text:style-name="List_20_1_Content_Last"> Liste des travaux finis et validés lors du dernier sprint et lors des sprints précédents</text:p>
        </text:list-item>
      </text:list>
      <text:p text:style-name="Text_20_body"><text:line-break/>
<text:span text:style-name="Strong_20_Emphasis">Burndown chart / Tableau d'avancement</text:span></text:p>
      <text:list text:style-name="List_20_1" text:continue-numbering="false">
        <text:list-item>
          <text:p text:style-name="List_20_1_Content_First"> Graphe du travail restant</text:p>
        </text:list-item>
        <text:list-item>
          <text:p text:style-name="List_20_1_Content"> Courbe travail restant / idéal</text:p>
        </text:list-item>
        <text:list-item>
          <text:p text:style-name="List_20_1_Content_Last"> Mis à jour à chaque réunion quotidienne</text:p>
        </text:list-item>
      </text:list>
      <text:p text:style-name="Text_20_body"><draw:frame draw:style-name="mediacenter" draw:name="2" text:anchor-type="paragraph" draw:z-index="2" svg:width="7.9375cm" style:rel-width="100%" svg:height="4.7519693200663cm" style:rel-height="scale"><draw:image xlink:href="Pictures/9831f7cb8d3d9e5664677c2ecc41b4de.jpg" xlink:type="simple" xlink:show="embed" xlink:actuate="onLoad"/></draw:frame>
<text:line-break/>
Le déroulé de l'avancement du travail dans le cadre d'un sprint est suivi au moyen d'un tableau de bord
<draw:frame draw:style-name="mediacenter" draw:name="3" text:anchor-type="paragraph" draw:z-index="3" svg:width="12.170833333333cm" svg:height="7.9904166666667cm"><draw:image xlink:href="Pictures/7226ce017ac2a502a315474abc9abe60.jpg" xlink:type="simple" xlink:show="embed" xlink:actuate="onLoad"/></draw:frame></text:p>
      <text:p text:style-name="Text_20_body"><text:span text:style-name="Strong_20_Emphasis">Impediment list / Liste des empêchements</text:span></text:p>
      <text:list text:style-name="List_20_1" text:continue-numbering="false">
        <text:list-item>
          <text:p text:style-name="List_20_1_Content_First"> Interférences externes</text:p>
        </text:list-item>
        <text:list-item>
          <text:p text:style-name="List_20_1_Content_Last"> Mise à jour à chaque réunion quotidienne</text:p>
        </text:list-item>
      </text:list>
      <text:h text:style-name="Heading_20_4" text:outline-level="4"><text:bookmark-start text:name="__RefHeading___valeurs_du_scrum_12"/><text:bookmark-start text:name="valeurs_du_scrum"/>Valeurs du Scrum<text:bookmark-end text:name="__RefHeading___valeurs_du_scrum_12"/><text:bookmark-end text:name="valeurs_du_scrum"/></text:h>
      <text:p text:style-name="Text_20_body"><text:span text:style-name="Strong_20_Emphasis">Visibilité</text:span>
Pour évaluer les résultat du processus, ceux-ci doivent être réels et non soumis à interprétation. <text:line-break/>
Une fonctionnalité est implémentée lorsque tous les acteurs s’entendent sur les modalités d’évaluation du résultat et sur le résultat lui-même.<text:line-break/>
<text:line-break/>
<text:span text:style-name="Strong_20_Emphasis">Inspection</text:span>
Cela consiste à vérifier les écarts par rapport à l’objectif initial.<text:line-break/>
Les points de contrôle doivent être nombreux et fréquents.<text:line-break/>
<text:line-break/>
<text:span text:style-name="Strong_20_Emphasis">Adaptation</text:span>
L’adaptation est nécessaire lorsque des écarts inacceptables sont constatés ; des ajustements doivent être mis en œuvre immédiatement afin d’éviter des dérapages trop importants.<text:line-break/>
<text:line-break/></text:p>
      <text:h text:style-name="Heading_20_4" text:outline-level="4"><text:bookmark-start text:name="__RefHeading___comparaison_methodes_classiques_agiles_13"/><text:bookmark-start text:name="comparaison_methodes_classiques_agiles"/>Comparaison méthodes classiques / agiles<text:bookmark-end text:name="__RefHeading___comparaison_methodes_classiques_agiles_13"/><text:bookmark-end text:name="comparaison_methodes_classiques_agiles"/></text:h>
      <text:p text:style-name="Text_20_body"><draw:frame draw:style-name="mediacenter" draw:name="4" text:anchor-type="paragraph" draw:z-index="4" svg:width="16.8275cm" svg:height="12.620625cm"><draw:image xlink:href="Pictures/9bf18180bf938176a2b96bcc634b25ca.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18::55:57</meta:creation-date>
    <dc:creator>Generated</dc:creator>
    <dc:date>2026-08-23T18::55:57</dc:date>
    <dc:language>en-US</dc:language>
    <meta:editing-cycles>1</meta:editing-cycles>
    <meta:editing-duration>PT0S</meta:editing-duration>
    <dc:title>methodes_agiles</dc:title>
  </office:meta>
</office:document-meta>
</file>