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659d02c783a0c3481b3c4e321346335.jpg"/>
  <manifest:file-entry manifest:media-type="image/jpeg" manifest:full-path="Pictures/6d64a4c14dfcf37b31caff37c34f0d3c.jpg"/>
  <manifest:file-entry manifest:media-type="image/jpeg" manifest:full-path="Pictures/47d53c6c35c46fa150116a487e371417.jpg"/>
  <manifest:file-entry manifest:media-type="image/jpeg" manifest:full-path="Pictures/7beca335910fb7fac5fb82c479c03128.jpg"/>
  <manifest:file-entry manifest:media-type="image/png" manifest:full-path="Pictures/612b1744f63a7ea6a93ac4c6691d51bf.png"/>
  <manifest:file-entry manifest:media-type="image/png" manifest:full-path="Pictures/03017df54cb79aa91240478b95d13516.png"/>
  <manifest:file-entry manifest:media-type="image/png" manifest:full-path="Pictures/a8058769f0e5bedb93e9ba82538f8703.png"/>
  <manifest:file-entry manifest:media-type="image/png" manifest:full-path="Pictures/4cff6d686a3ffbf1a2f6c4657e6ee7b6.png"/>
  <manifest:file-entry manifest:media-type="image/png" manifest:full-path="Pictures/7c364b2e24defb2a3c104b7196d991f5.png"/>
  <manifest:file-entry manifest:media-type="image/png" manifest:full-path="Pictures/5a55adc0f87f6e740e3fbb633a8137a7.png"/>
  <manifest:file-entry manifest:media-type="image/png" manifest:full-path="Pictures/29bb297b8d759b34a769733d9a977a88.png"/>
  <manifest:file-entry manifest:media-type="image/png" manifest:full-path="Pictures/c43e74e9a8b95268de89c549c3ec8f14.png"/>
  <manifest:file-entry manifest:media-type="image/png" manifest:full-path="Pictures/0018d6b6a8bc6a5de720a59895cb41c0.png"/>
  <manifest:file-entry manifest:media-type="image/png" manifest:full-path="Pictures/bb197a4d895586aa51abb726c42abb42.png"/>
  <manifest:file-entry manifest:media-type="image/png" manifest:full-path="Pictures/8afd10ab90436a337f9c83db543f11b2.png"/>
  <manifest:file-entry manifest:media-type="image/png" manifest:full-path="Pictures/75b2abf0cf82afe49649b9875cc6222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penssl"/><text:bookmark-start text:name="__RefHeading___autorite_de_certification_openssl_1"/><text:bookmark-start text:name="autorite_de_certification_openssl"/>Autorité de certification OpenSSL<text:bookmark-end text:name="__RefHeading___autorite_de_certification_openssl_1"/><text:bookmark-end text:name="autorite_de_certification_openssl"/></text:h>
      <text:h text:style-name="Heading_20_4" text:outline-level="4"><text:bookmark-start text:name="__RefHeading___contributeurs_2"/><text:bookmark-start text:name="contributeurs"/>Contributeurs<text:bookmark-end text:name="__RefHeading___contributeurs_2"/><text:bookmark-end text:name="contributeurs"/></text:h>
      <text:p text:style-name="Text_20_body">(SISR2-2016) Benjamin Landais </text:p>
      <text:p text:style-name="Text_20_body"><draw:frame draw:style-name="PluginODTAutoStyle_Frame_1_text_frame" draw:name="Frame1" text:anchor-type="paragraph" svg:width="192.756pt" draw:z-index="0" svg:min-height="1cm"><draw:text-box><table:table table:style-name="Table"><table:table-column table:style-name="odt_auto_style_table_column_1_1"/><table:table-row><table:table-cell office:value-type="string" table:style-name="tablecell"><text:p text:style-name="tablealignleft">**
Testé et validé sur DEBIAN 8
**</text:p><text:p text:style-name="Text_20_body"><text:span text:style-name="Strong_20_Emphasis">Problème entre les services sur DEBIAN 7</text:span></text:p></table:table-cell></table:table-row></table:table></draw:text-box></draw:frame></text:p>
      <text:h text:style-name="Heading_20_2" text:outline-level="2"><text:bookmark-start text:name="__RefHeading___pourquoi_installer_une_autorite_de_certification_3"/><text:bookmark-start text:name="pourquoi_installer_une_autorite_de_certification"/>Pourquoi installer une autorité de certification ?<text:bookmark-end text:name="__RefHeading___pourquoi_installer_une_autorite_de_certification_3"/><text:bookmark-end text:name="pourquoi_installer_une_autorite_de_certification"/></text:h>
      <text:p text:style-name="Text_20_body">L’autorité de certification va permettre de signer des demandes de certificats, mais aussi d’en révoquer.  </text:p>
      <text:p text:style-name="Text_20_body">Son rôle est aussi de sécuriser plusieurs serveurs /  services en proposant une connexion chiffrée. </text:p>
      <text:p text:style-name="Text_20_body">Il permet de délivrer des certificats et ainsi d’authentifier les correspondants. </text:p>
      <text:p text:style-name="Text_20_body">Dans la section SIO nous avons plusieurs serveurs qui demandent une vérification lors de l’accès via le navigateur. Le VPN, le Portefeuille de connaissance, et les serveurs Proxmox par exemple.
Dans l’avenir toutes les applications de la section devraient passer en mode sécurisées.</text:p>
      <text:p text:style-name="Text_20_body">L’installation de l’autorité de certification permettra donc d’éviter ce genre de message.</text:p>
      <text:p text:style-name="Text_20_body"><draw:frame draw:style-name="media" draw:name="0" text:anchor-type="as-char" draw:z-index="0" svg:width="5.2916666666667cm" style:rel-width="100%" svg:height="3.6426603206413cm" style:rel-height="scale"><draw:image xlink:href="Pictures/1659d02c783a0c3481b3c4e321346335.jpg" xlink:type="simple" xlink:show="embed" xlink:actuate="onLoad"/></draw:frame></text:p>
      <text:h text:style-name="Heading_20_3" text:outline-level="3"><text:bookmark-start text:name="__RefHeading___prerequis_4"/><text:bookmark-start text:name="prerequis"/>Prérequis<text:bookmark-end text:name="__RefHeading___prerequis_4"/><text:bookmark-end text:name="prerequis"/></text:h>
      <text:p text:style-name="Text_20_body">Besoins pour installer &amp; tester le serveur d’autorité de certification :</text:p>
      <text:p text:style-name="Text_20_body">L’autorité de certification sera installée sur un serveur Linux, sous Debian 8 (ou plus récent).</text:p>
      <text:list text:style-name="List_20_1" text:continue-numbering="false">
        <text:list-item>
          <text:p text:style-name="List_20_1_Content_First"> J’utiliserai les scripts du paquet d’OpenSSL, qui est une « boîte à outils » de chiffrement.</text:p>
        </text:list-item>
        <text:list-item>
          <text:p text:style-name="List_20_1_Content"> Vous allez avoir besoin de serveurs sur lesquels installer vos certificats.</text:p>
        </text:list-item>
        <text:list-item>
          <text:p text:style-name="List_20_1_Content"> Vous aurez besoin d’un client avec un navigateur pour tester vos certificats.</text:p>
        </text:list-item>
        <text:list-item>
          <text:p text:style-name="List_20_1_Content_Last"> <text:span text:style-name="Plugin_Wrap_Span_Emphasised">IL FAUDRA PENSER A ADAPTER LES VALEURS.</text:span></text:p>
        </text:list-item>
      </text:list>
      <text:h text:style-name="Heading_20_2" text:outline-level="2"><text:bookmark-start text:name="__RefHeading___installation_d_openssl_5"/><text:bookmark-start text:name="installation_d_openssl"/>1- Installation d'openssl :<text:bookmark-end text:name="__RefHeading___installation_d_openssl_5"/><text:bookmark-end text:name="installation_d_openssl"/></text:h>
      <table:table table:style-name="Table">
        <table:table-column table:style-name="odt_auto_style_table_column_2_1"/>
        <table:table-row>
          <table:table-cell office:value-type="string" table:style-name="tablecell">
            <text:p text:style-name="Preformatted_20_Text">apt<text:span text:style-name="highlight_sy0">-</text:span>get update<text:line-break/>apt<text:span text:style-name="highlight_sy0">-</text:span>get install openssl</text:p>
          </table:table-cell>
        </table:table-row>
      </table:table>
      <text:h text:style-name="Heading_20_2" text:outline-level="2"><text:bookmark-start text:name="__RefHeading___creation_de_l_autorite_de_certification_via_openssl_6"/><text:bookmark-start text:name="creation_de_l_autorite_de_certification_via_openssl"/>2- Création de l’autorité de certification via openssl :<text:bookmark-end text:name="__RefHeading___creation_de_l_autorite_de_certification_via_openssl_6"/><text:bookmark-end text:name="creation_de_l_autorite_de_certification_via_openssl"/></text:h>
      <text:p text:style-name="Text_20_body">Modification du fichier « openssl.cnf » qui contient des informations sur notre CA :
Chemin : </text:p>
      <table:table table:style-name="Table">
        <table:table-column table:style-name="odt_auto_style_table_column_3_1"/>
        <table:table-row>
          <table:table-cell office:value-type="string" table:style-name="tablecell">
            <text:p text:style-name="Preformatted_20_Text">nano /etc/ssl/openssl.cnf</text:p>
          </table:table-cell>
        </table:table-row>
      </table:table>
      <text:p text:style-name="Text_20_body">On peut changer la valeur du  default_days = 3652 ici notre durée correspond à 10ans</text:p>
      <text:p text:style-name="Text_20_body">Ensuite les différentes informations concernant l'autorité de certification :</text:p>
      <text:list text:style-name="List_20_1" text:continue-numbering="false">
        <text:list-item>
          <text:p text:style-name="List_20_1_Content_First"> Country Name : FR</text:p>
        </text:list-item>
        <text:list-item>
          <text:p text:style-name="List_20_1_Content"> StateOrProvinceName : Normandie</text:p>
        </text:list-item>
        <text:list-item>
          <text:p text:style-name="List_20_1_Content"> LocalityName :  Caen</text:p>
        </text:list-item>
        <text:list-item>
          <text:p text:style-name="List_20_1_Content_Last"> OrganizationName : BTS SIO</text:p>
        </text:list-item>
      </text:list>
      <text:p text:style-name="Text_20_body">Exécution du scipt CA.sh  dans</text:p>
      <table:table table:style-name="Table">
        <table:table-column table:style-name="odt_auto_style_table_column_4_1"/>
        <table:table-row>
          <table:table-cell office:value-type="string" table:style-name="tablecell">
            <text:p text:style-name="Preformatted_20_Text">cd /usr/lib/ssl/misc/<text:line-break/>sudo ./CA.sh -newca</text:p>
          </table:table-cell>
        </table:table-row>
      </table:table>
      <text:p text:style-name="Text_20_body">Ou modifier le fichier CA.pl si CA.sh n'existe pas :</text:p>
      <table:table table:style-name="Table">
        <table:table-column table:style-name="odt_auto_style_table_column_5_1"/>
        <table:table-row>
          <table:table-cell office:value-type="string" table:style-name="tablecell">
            <text:p text:style-name="Preformatted_20_Text">sudo ./CA.pl -newca</text:p>
          </table:table-cell>
        </table:table-row>
      </table:table>
      <text:p text:style-name="Text_20_body">C’est ce fichier qui va générer notre PKI (Private Key Infrastructure).
Une infrastructure à clés publiques fournit des garanties permettant de faire a priori confiance à un certificat signé par une autorité de certification grâce à un ensemble de services.</text:p>
      <text:p text:style-name="Text_20_body">Les services de la PKI sont les suivants :</text:p>
      <text:list text:style-name="List_20_1" text:continue-numbering="false">
        <text:list-item>
          <text:p text:style-name="List_20_1_Content_First"> Génération de certificats (nouveaux certificats)</text:p>
        </text:list-item>
        <text:list-item>
          <text:p text:style-name="List_20_1_Content"> Renouvellement de certificats (quand ils arrivent à terme)</text:p>
        </text:list-item>
        <text:list-item>
          <text:p text:style-name="List_20_1_Content"> Révocation de certificats (suppression)</text:p>
        </text:list-item>
        <text:list-item>
          <text:p text:style-name="List_20_1_Content_Last"> Publication de certificats</text:p>
        </text:list-item>
      </text:list>
      <text:p text:style-name="Text_20_body">Il faut faire entrer pour créer le fichier.</text:p>
      <text:p text:style-name="Text_20_body">Il va commencer par nous demander d’entrer une PEM pass phrase qui est une phrase de sécurité.
Ici la pass phrase suivante est : <text:line-break/><text:span text:style-name="Strong_20_Emphasis">PEM pass phrase : EXEMPLE_EXEMPLE</text:span></text:p>
      <text:p text:style-name="Text_20_body">Le fichier va ensuite demander des informations concernant la localité (pays, région…)	</text:p>
      <table:table table:style-name="Table">
        <table:table-column table:style-name="odt_auto_style_table_column_6_1"/>
        <table:table-row>
          <table:table-cell office:value-type="string" table:style-name="tablecell">
            <text:p text:style-name="Preformatted_20_Text">- Country Name : FR<text:line-break/>- StateOrProvinceName : Normandie<text:line-break/>- LocalityName :<text:s text:c="2"/>Caen<text:line-break/>- OrganizationName : BTS SIO<text:line-break/>- CommonName : inforostand14<text:s text:c="3"/>(NE PAS METTRE LE .net sous peine d’erreurs par la suite)</text:p>
          </table:table-cell>
        </table:table-row>
      </table:table>
      <text:p text:style-name="Text_20_body">Une fois tous les renseignements complétés il va falloir indiquer le challenge password.   \\  <text:span text:style-name="Strong_20_Emphasis">Challenge password : EXEMPLE_EXEMPLE</text:span></text:p>
      <text:p text:style-name="Text_20_body">Le certificat de notre autorité est maintenant créé. Nous pouvons retrouve le fichier dans : </text:p>
      <table:table table:style-name="Table">
        <table:table-column table:style-name="odt_auto_style_table_column_7_1"/>
        <table:table-row>
          <table:table-cell office:value-type="string" table:style-name="tablecell">
            <text:p text:style-name="Preformatted_20_Text">ls -l /usr/lib/ssl/misc/demoCA/</text:p>
          </table:table-cell>
        </table:table-row>
      </table:table>
      <text:p text:style-name="Text_20_body">Il s’agira du fichier cacert.pem</text:p>
      <text:h text:style-name="Heading_20_2" text:outline-level="2"><text:bookmark-start text:name="__RefHeading___creation_d_une_demande_de_signature_7"/><text:bookmark-start text:name="creation_d_une_demande_de_signature"/>3- Création d’une demande de signature :<text:bookmark-end text:name="__RefHeading___creation_d_une_demande_de_signature_7"/><text:bookmark-end text:name="creation_d_une_demande_de_signature"/></text:h>
      <table:table table:style-name="Table">
        <table:table-column table:style-name="odt_auto_style_table_column_8_1"/>
        <table:table-row>
          <table:table-cell office:value-type="string" table:style-name="tablecell">
            <text:p text:style-name="Preformatted_20_Text">openssl req -new -nodes -keyout /etc/ssl/private/www-key.pem -out /tmp/www-req.pem -days <text:span text:style-name="highlight_nu0">3650</text:span></text:p>
          </table:table-cell>
        </table:table-row>
      </table:table>
      <text:p text:style-name="Text_20_body">- <text:span text:style-name="Strong_20_Emphasis">REQ</text:span> permet de créer et traiter les demandes de certificats (format PKCS#10)
- <text:span text:style-name="Strong_20_Emphasis">NEW</text:span> permet de générer la demande de certificat
- <text:span text:style-name="Strong_20_Emphasis">NODES</text:span> désactive le chiffrement de la clé privé
- <text:span text:style-name="Strong_20_Emphasis">KEYOUT</text:span> donne le nom ou le fichier ou la clé privée sera crée
- <text:span text:style-name="Strong_20_Emphasis">OUT</text:span> nom du fichier de sortie (cela correspond au certificat)
- <text:span text:style-name="Strong_20_Emphasis">DAYS</text:span> nombre de jour ou le certificat est valide</text:p>
      <text:p text:style-name="Text_20_body">Le fichier est en donc en train de ce générer.</text:p>
      <text:p text:style-name="Text_20_body">Il redemandera des informations que nous avons pu saisir avant dans le fichier CA.sh il faut réinscrire les même.</text:p>
      <text:p text:style-name="Text_20_body"><text:span text:style-name="Strong_20_Emphasis">Mais à la ligne « Common  Name (e.g server FQDN or YOUR NAME) [] : » penser à répondre : inforostand14.net le certificat sera valable pour le domaine.</text:span></text:p>
      <text:p text:style-name="Text_20_body">On pense aussi à ré-indiquer le Challenge password : <text:span text:style-name="Strong_20_Emphasis">EXEMPLE_EXEMPLE</text:span></text:p>
      <text:p text:style-name="Text_20_body">En effectuant la commande « ls » dans le dossier « temp » vous devriez normalement voir le fichier www-req.pem</text:p>
      <text:p text:style-name="Text_20_body"><text:span text:style-name="Strong_20_Emphasis">- Création du certificat depuis la demande de signature :</text:span> </text:p>
      <table:table table:style-name="Table">
        <table:table-column table:style-name="odt_auto_style_table_column_9_1"/>
        <table:table-row>
          <table:table-cell office:value-type="string" table:style-name="tablecell">
            <text:p text:style-name="Preformatted_20_Text">cd /usr/lib/ssl/misc/<text:line-break/>openssl ca -out /etc/ssl/certs/www-cert.pem -infiles /tmp/www-req.pem</text:p>
          </table:table-cell>
        </table:table-row>
      </table:table>
      <text:p text:style-name="Text_20_body">A la suite de cette commande il demandera d’entrer le  PEM PassPhrase que nous avons précédemment défini par <text:span text:style-name="Strong_20_Emphasis">EXEMPLE_EXEMPLE</text:span>.</text:p>
      <text:p text:style-name="Text_20_body"><draw:frame draw:style-name="mediacenter" draw:name="1" text:anchor-type="paragraph" draw:z-index="1" svg:width="5.2916666666667cm" style:rel-width="100%" svg:height="2.9422544951591cm" style:rel-height="scale"><draw:image xlink:href="Pictures/6d64a4c14dfcf37b31caff37c34f0d3c.jpg" xlink:type="simple" xlink:show="embed" xlink:actuate="onLoad"/></draw:frame></text:p>
      <text:p text:style-name="Text_20_body"><draw:frame draw:style-name="mediacenter" draw:name="2" text:anchor-type="paragraph" draw:z-index="2" svg:width="5.2916666666667cm" style:rel-width="100%" svg:height="1.9935364727608cm" style:rel-height="scale"><draw:image xlink:href="Pictures/47d53c6c35c46fa150116a487e371417.jpg" xlink:type="simple" xlink:show="embed" xlink:actuate="onLoad"/></draw:frame></text:p>
      <text:p text:style-name="Text_20_body"><draw:frame draw:style-name="mediacenter" draw:name="3" text:anchor-type="paragraph" draw:z-index="3" svg:width="5.2916666666667cm" style:rel-width="100%" svg:height="1.0690235690236cm" style:rel-height="scale"><draw:image xlink:href="Pictures/7beca335910fb7fac5fb82c479c03128.jpg" xlink:type="simple" xlink:show="embed" xlink:actuate="onLoad"/></draw:frame></text:p>
      <text:p text:style-name="Text_20_body">Le certificat est donc crée et signé !
Il se peut que l’erreur suivante apparaisse (elle m’est apparue)  : </text:p>
      <text:p text:style-name="Text_20_body"><draw:frame draw:style-name="PluginODTAutoStyle_Frame_21_text_frame" draw:name="Frame2" text:anchor-type="paragraph" svg:width="289.134pt" draw:z-index="0" svg:min-height="1cm"><draw:text-box><table:table table:style-name="Table"><table:table-column table:style-name="odt_auto_style_table_column_10_1"/><table:table-row><table:table-cell office:value-type="string" table:style-name="tablecell"><table:table table:style-name="Table"><table:table-column table:style-name="odt_auto_style_table_column_11_1"/><table:table-row><table:table-cell office:value-type="string" table:style-name="tablecell"><text:p text:style-name="Preformatted_20_Text">Certificate is to be certified until Nov 07 <text:span text:style-name="highlight_nu0">17</text:span>:<text:span text:style-name="highlight_nu0">36</text:span>:<text:span text:style-name="highlight_nu0">37</text:span> <text:span text:style-name="highlight_nu0">2015</text:span> GMT (<text:span text:style-name="highlight_nu0">3650</text:span> days)<text:line-break/>Sign the certificate? [y/n]:y<text:line-break/> <text:line-break/>failed to update database<text:line-break/>TXT_DB error number <text:span text:style-name="highlight_nu0">2</text:span></text:p></table:table-cell></table:table-row></table:table><text:p text:style-name="Text_20_body">Par défaut, la signature de plusieurs certificats créés avec les même paramètres de sujet (countryName, stateOrProvinceName, organizationName, organizationalUnitName, commonName, emailAddress) n’est pas autorisée.</text:p><text:p text:style-name="Text_20_body">Pour des certificats machine, le “commonName” désigne le nom de la machine (souvent dans son entier nom.domaine) tandis que pour les utilisateurs il désigne leurs “Prénom NOM”.</text:p><text:p text:style-name="Text_20_body">Dans mon cas l’erreur s’était produite car le CommonName était le même dans le fichier CA.sh et dans le fichier de demande de signature. En l’occurrence j’avais deux fois inforostand14.net, alors qu’il le fallait seulement une seule fois lors de la demande de signature.</text:p><text:p text:style-name="Text_20_body">Si les paramètres décrits précédemment ne sont pas respectés l’erreur décrite apparaîtra.</text:p></table:table-cell></table:table-row></table:table></draw:text-box></draw:frame></text:p>
      <text:h text:style-name="Heading_20_2" text:outline-level="2"><text:bookmark-start text:name="__RefHeading___installation_du_certificat_sur_le_serveur_8"/><text:bookmark-start text:name="installation_du_certificat_sur_le_serveur"/>4- Installation du certificat sur le serveur :<text:bookmark-end text:name="__RefHeading___installation_du_certificat_sur_le_serveur_8"/><text:bookmark-end text:name="installation_du_certificat_sur_le_serveur"/></text:h>
      <text:p text:style-name="Text_20_body">Serveur de test 172.20.89.101   root/….</text:p>
      <text:p text:style-name="Text_20_body">Installation apache</text:p>
      <table:table table:style-name="Table">
        <table:table-column table:style-name="odt_auto_style_table_column_12_1"/>
        <table:table-row>
          <table:table-cell office:value-type="string" table:style-name="tablecell">
            <text:p text:style-name="Preformatted_20_Text">Apt-get update<text:line-break/>Apt-get install apache2</text:p>
          </table:table-cell>
        </table:table-row>
      </table:table>
      <text:p text:style-name="Text_20_body">Ensuite rdv sur <text:a xlink:type="simple" xlink:href="http://172.20.89.101" text:style-name="Internet_20_link" text:visited-style-name="Visited_20_Internet_20_Link">http://172.20.89.101</text:a> la page web devrait s’afficher.</text:p>
      <text:p text:style-name="Text_20_body">Maintenant configuration de la partie ssl du serveur.</text:p>
      <table:table table:style-name="Table">
        <table:table-column table:style-name="odt_auto_style_table_column_13_1"/>
        <table:table-row>
          <table:table-cell office:value-type="string" table:style-name="tablecell">
            <text:p text:style-name="Preformatted_20_Text">a2enmod ssl<text:line-break/>a2ensite default-ssl<text:line-break/>service apache2 reload<text:line-break/>service apache2 restart</text:p>
          </table:table-cell>
        </table:table-row>
      </table:table>
      <text:p text:style-name="Text_20_body">Maintenant notre site est accessible via l’adresse suivante <text:a xlink:type="simple" xlink:href="https://172.20.89.101" text:style-name="Internet_20_link" text:visited-style-name="Visited_20_Internet_20_Link">https://172.20.89.101</text:a> </text:p>
      <text:p text:style-name="Text_20_body">Avant de transférer des fichiers vers le serveur cible, nous allons convertir le certificat cacert.pem en cacert.cer pour qu’il puisse être validé sur des navigateurs utilisé sous un os windows.</text:p>
      <text:p text:style-name="Text_20_body">Commande à exécuter :</text:p>
      <table:table table:style-name="Table">
        <table:table-column table:style-name="odt_auto_style_table_column_14_1"/>
        <table:table-row>
          <table:table-cell office:value-type="string" table:style-name="tablecell">
            <text:p text:style-name="Preformatted_20_Text">cd /usr/lib/ssl/misc/demoCA<text:line-break/>openssl x509 -inform PEM -in cacert.pem -outform DER -out cacert.cer</text:p>
          </table:table-cell>
        </table:table-row>
      </table:table>
      <text:p text:style-name="Text_20_body">Nous allons maintenant transférer sur le serveur 4 fichiers :
cacert.pem, cacert.cer, www-cert.pem et www-key.pem
Nous allons les transférer dans le dossier /home afin de les retrouver plus facilement. </text:p>
      <text:p text:style-name="Text_20_body">J’utilise la commande :</text:p>
      <table:table table:style-name="Table">
        <table:table-column table:style-name="odt_auto_style_table_column_15_1"/>
        <table:table-row>
          <table:table-cell office:value-type="string" table:style-name="tablecell">
            <text:p text:style-name="Preformatted_20_Text">scp –r –p /usr/lib/ssl/misc/demoCA/cacert.pem root@172.20.89.101:/tmp</text:p>
          </table:table-cell>
        </table:table-row>
      </table:table>
      <text:p text:style-name="Text_20_body">(il faudra penser à adapter le chemin pour les autres fichiers.)
Le serveur nous demande alors le mot de passe, entrez le et le transfert du fichier va s’effectuer en quelques secondes.</text:p>
      <text:p text:style-name="Text_20_body">Ensuite une fois les fichiers sur le serveur ont doit transférer les fichiers dans les dossiers respectifs :</text:p>
      <table:table table:style-name="Table">
        <table:table-column table:style-name="odt_auto_style_table_column_16_1"/>
        <table:table-row>
          <table:table-cell office:value-type="string" table:style-name="tablecell">
            <text:p text:style-name="Preformatted_20_Text">cp /tmp/cacert.pem /var/www/<text:line-break/>cp /tmp/cacert.cer /var/www/<text:line-break/>cp /tmp/www-cert.pem /etc/ssl/certs/<text:line-break/>cp /tmp/www-key.pem /etc/ssl/private/</text:p>
          </table:table-cell>
        </table:table-row>
      </table:table>
      <text:p text:style-name="Text_20_body">Maintenant que le certificat et la clé sont sur le serveur nous devons vérifier que les navigateurs prennent bien en compte notre certificat : </text:p>
      <text:p text:style-name="Text_20_body">Sous LINUX : </text:p>
      <text:p text:style-name="Text_20_body">Ouvre le navigateur par exemple Mozilla Firefox :
Connectez vous au serveur à l’adresse suivante :
<text:a xlink:type="simple" xlink:href="https://172.20.89.10/cacert.pem" text:style-name="Internet_20_link" text:visited-style-name="Visited_20_Internet_20_Link">https://172.20.89.10/cacert.pem</text:a></text:p>
      <text:p text:style-name="Text_20_body"><draw:frame draw:style-name="mediacenter" draw:name="4" text:anchor-type="paragraph" draw:z-index="4" svg:width="5.2916666666667cm" style:rel-width="100%" svg:height="2.6833502138195cm" style:rel-height="scale"><draw:image xlink:href="Pictures/612b1744f63a7ea6a93ac4c6691d51bf.png" xlink:type="simple" xlink:show="embed" xlink:actuate="onLoad"/></draw:frame></text:p>
      <text:p text:style-name="Text_20_body">Un message indiquant que la connexion n’est pas sécurisée apparaît, cliquez sur “avancé”</text:p>
      <text:p text:style-name="Text_20_body"><draw:frame draw:style-name="mediacenter" draw:name="5" text:anchor-type="paragraph" draw:z-index="5" svg:width="5.2916666666667cm" style:rel-width="100%" svg:height="2.9369269810085cm" style:rel-height="scale"><draw:image xlink:href="Pictures/03017df54cb79aa91240478b95d13516.png" xlink:type="simple" xlink:show="embed" xlink:actuate="onLoad"/></draw:frame></text:p>
      <text:p text:style-name="Text_20_body">Le message indique qu’il y a un certificat mais qu’il n’est pas en règle, ce qui est un message d’erreur normal car le certificat est auto-signé actuellement par le serveur et non pas par le CA. Nous allons donc faire « Ajouter une exception » </text:p>
      <text:p text:style-name="Text_20_body"><draw:frame draw:style-name="mediacenter" draw:name="6" text:anchor-type="paragraph" draw:z-index="6" svg:width="5.2916666666667cm" style:rel-width="100%" svg:height="4.6557245301682cm" style:rel-height="scale"><draw:image xlink:href="Pictures/a8058769f0e5bedb93e9ba82538f8703.png" xlink:type="simple" xlink:show="embed" xlink:actuate="onLoad"/></draw:frame></text:p>
      <text:p text:style-name="Text_20_body">Confirmer alors l’exception de sécurité, le message suivant apparaît : </text:p>
      <text:p text:style-name="Text_20_body"><draw:frame draw:style-name="mediacenter" draw:name="7" text:anchor-type="paragraph" draw:z-index="7" svg:width="5.2916666666667cm" style:rel-width="100%" svg:height="2.6894677661169cm" style:rel-height="scale"><draw:image xlink:href="Pictures/4cff6d686a3ffbf1a2f6c4657e6ee7b6.png" xlink:type="simple" xlink:show="embed" xlink:actuate="onLoad"/></draw:frame></text:p>
      <text:p text:style-name="Text_20_body">En cliquant sur « voir » les détails du certificat s’afficheront : </text:p>
      <text:p text:style-name="Text_20_body"><draw:frame draw:style-name="mediacenter" draw:name="8" text:anchor-type="paragraph" draw:z-index="8" svg:width="5.2916666666667cm" style:rel-width="100%" svg:height="5.1327785030461cm" style:rel-height="scale"><draw:image xlink:href="Pictures/7c364b2e24defb2a3c104b7196d991f5.png" xlink:type="simple" xlink:show="embed" xlink:actuate="onLoad"/></draw:frame></text:p>
      <text:p text:style-name="Text_20_body">La connexion est maintenant sécurisée.</text:p>
      <text:p text:style-name="Text_20_body"><draw:frame draw:style-name="mediacenter" draw:name="9" text:anchor-type="paragraph" draw:z-index="9" svg:width="5.2916666666667cm" style:rel-width="100%" svg:height="2.3325517780383cm" style:rel-height="scale"><draw:image xlink:href="Pictures/5a55adc0f87f6e740e3fbb633a8137a7.png" xlink:type="simple" xlink:show="embed" xlink:actuate="onLoad"/></draw:frame></text:p>
      <text:p text:style-name="Text_20_body">Sur Windows : </text:p>
      <text:p text:style-name="Text_20_body">Il faut se connecter à <text:a xlink:type="simple" xlink:href="https://172.20.89.101/cacert.cer" text:style-name="Internet_20_link" text:visited-style-name="Visited_20_Internet_20_Link">https://172.20.89.101/cacert.cer</text:a>.
Le message de sécurité s’affiche alors il faut cliquer sur « avancé » puis « ajouter une exception ». La demande téléchargement du certificat va alors s’afficher.</text:p>
      <text:p text:style-name="Text_20_body"><draw:frame draw:style-name="mediacenter" draw:name="10" text:anchor-type="paragraph" draw:z-index="10" svg:width="5.2916666666667cm" style:rel-width="100%" svg:height="3.5142743221691cm" style:rel-height="scale"><draw:image xlink:href="Pictures/29bb297b8d759b34a769733d9a977a88.png" xlink:type="simple" xlink:show="embed" xlink:actuate="onLoad"/></draw:frame></text:p>
      <text:p text:style-name="Text_20_body">Rendez-vous maintenant dans le dossier de téléchargement, et double cliquez sur le fichier cacert.cer pour l’installer.</text:p>
      <text:p text:style-name="Text_20_body"><draw:frame draw:style-name="mediacenter" draw:name="11" text:anchor-type="paragraph" draw:z-index="11" svg:width="5.2916666666667cm" style:rel-width="100%" svg:height="6.7277913610432cm" style:rel-height="scale"><draw:image xlink:href="Pictures/c43e74e9a8b95268de89c549c3ec8f14.png" xlink:type="simple" xlink:show="embed" xlink:actuate="onLoad"/></draw:frame></text:p>
      <text:p text:style-name="Text_20_body">Cliquez sur « installer un certificat »</text:p>
      <text:p text:style-name="Text_20_body"><draw:frame draw:style-name="mediacenter" draw:name="12" text:anchor-type="paragraph" draw:z-index="12" svg:width="5.2916666666667cm" style:rel-width="100%" svg:height="4.3102138073158cm" style:rel-height="scale"><draw:image xlink:href="Pictures/0018d6b6a8bc6a5de720a59895cb41c0.png" xlink:type="simple" xlink:show="embed" xlink:actuate="onLoad"/></draw:frame></text:p>
      <text:p text:style-name="Text_20_body">Sélectionner ensuite « placer tout les certificats dans le magasin suivant » et dans la fenêtre qui s’affiche choisir « autorités de certification racines de confiances »</text:p>
      <text:p text:style-name="Text_20_body"><draw:frame draw:style-name="mediacenter" draw:name="13" text:anchor-type="paragraph" draw:z-index="13" svg:width="5.2916666666667cm" style:rel-width="100%" svg:height="5.173417132216cm" style:rel-height="scale"><draw:image xlink:href="Pictures/bb197a4d895586aa51abb726c42abb42.png" xlink:type="simple" xlink:show="embed" xlink:actuate="onLoad"/></draw:frame></text:p>
      <text:p text:style-name="Text_20_body">Faire suivant, et enfin terminer, le message indiquant que l’importation est réussis devrait apparaitre.</text:p>
      <text:p text:style-name="Text_20_body"><draw:frame draw:style-name="mediacenter" draw:name="14" text:anchor-type="paragraph" draw:z-index="14" svg:width="5.2916666666667cm" style:rel-width="100%" svg:height="5.7859432234432cm" style:rel-height="scale"><draw:image xlink:href="Pictures/8afd10ab90436a337f9c83db543f11b2.png" xlink:type="simple" xlink:show="embed" xlink:actuate="onLoad"/></draw:frame></text:p>
      <text:p text:style-name="Text_20_body">Actualiser la page : </text:p>
      <text:p text:style-name="Text_20_body"><draw:frame draw:style-name="mediacenter" draw:name="15" text:anchor-type="paragraph" draw:z-index="15" svg:width="5.2916666666667cm" style:rel-width="100%" svg:height="3.1104436229205cm" style:rel-height="scale"><draw:image xlink:href="Pictures/75b2abf0cf82afe49649b9875cc62225.png" xlink:type="simple" xlink:show="embed" xlink:actuate="onLoad"/></draw:frame></text:p>
      <text:p text:style-name="Text_20_body">La connexion est donc sécurisée, l’importation du certificat s’est bien passée.
Nos paramètres de configuration sont correc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05::55:43</meta:creation-date>
    <dc:creator>Generated</dc:creator>
    <dc:date>2026-08-30T05::55:43</dc:date>
    <dc:language>en-US</dc:language>
    <meta:editing-cycles>1</meta:editing-cycles>
    <meta:editing-duration>PT0S</meta:editing-duration>
    <dc:title>openssl</dc:title>
  </office:meta>
</office:document-meta>
</file>