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08d2d65d6f81d5e2f5ff732620bfab.png"/>
  <manifest:file-entry manifest:media-type="image/png" manifest:full-path="Pictures/61d68c19bbc2ee8acabdfc94ae5287fb.png"/>
  <manifest:file-entry manifest:media-type="image/png" manifest:full-path="Pictures/a015a668b9b1f06c2f2f75ba8771fc15.png"/>
  <manifest:file-entry manifest:media-type="image/jpeg" manifest:full-path="Pictures/5d5fa2b0c5bd28bf1da786a2d28a8ae0.jpg"/>
  <manifest:file-entry manifest:media-type="image/png" manifest:full-path="Pictures/aa176e1873be9a0cc73071e7b68c147c.png"/>
  <manifest:file-entry manifest:media-type="image/png" manifest:full-path="Pictures/91acf6e9ef47410a8a0af779cfcb54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t_gantt"/><text:bookmark-start text:name="__RefHeading___gestion_de_projet_1"/><text:bookmark-start text:name="gestion_de_projet"/>GESTION DE PROJET<text:bookmark-end text:name="__RefHeading___gestion_de_projet_1"/><text:bookmark-end text:name="gestion_de_projet"/></text:h>
      <text:h text:style-name="Heading_20_3" text:outline-level="3"><text:bookmark-start text:name="__RefHeading___les_methodes_de_planification_2"/><text:bookmark-start text:name="les_methodes_de_planification"/>LES MÉTHODES DE PLANIFICATION<text:bookmark-end text:name="__RefHeading___les_methodes_de_planification_2"/><text:bookmark-end text:name="les_methodes_de_planification"/></text:h>
      <text:p text:style-name="Text_20_body">Dans le cadre de l'élaboration et du suivi du projet, différentes méthodes permettent d'évaluer les différents paramètres du projet en termes de</text:p>
      <text:list text:style-name="List_20_1" text:continue-numbering="false">
        <text:list-item>
          <text:p text:style-name="List_20_1_Content_First"> Délai</text:p>
        </text:list-item>
        <text:list-item>
          <text:p text:style-name="List_20_1_Content"> Coût</text:p>
        </text:list-item>
        <text:list-item>
          <text:p text:style-name="List_20_1_Content_Last"> Qualité</text:p>
        </text:list-item>
      </text:list>
      <text:p text:style-name="Text_20_body">Ces méthodes et outils s'inscrivent dans une démarche visant à être au plus proche de la réalité.<text:line-break/>
En effet, les outils intervenant dans le domaine temporel servent d'une part à estimer au préalable le temps de réalisation des travaux de manière à établir la proposition au client et, d'autre part, à assurer le suivi de l'avancement de ces travaux en cours de réalisation de manière à être le plus réactif possible au accidents de parcours.<text:line-break/></text:p>
      <text:h text:style-name="Heading_20_4" text:outline-level="4"><text:bookmark-start text:name="__RefHeading___demarche_3"/><text:bookmark-start text:name="demarche"/>Démarche<text:bookmark-end text:name="__RefHeading___demarche_3"/><text:bookmark-end text:name="demarche"/></text:h>
      <text:list text:style-name="List_20_1" text:continue-numbering="false">
        <text:list-item>
          <text:p text:style-name="List_20_1_Content_First"> Décomposition en tâches élémentaires</text:p>
        </text:list-item>
        <text:list-item>
          <text:p text:style-name="List_20_1_Content"> Enchainement des tâches</text:p>
        </text:list-item>
        <text:list-item>
          <text:p text:style-name="List_20_1_Content"> Affectation des ressources matérielles, logicielles et humaines</text:p>
        </text:list-item>
        <text:list-item>
          <text:p text:style-name="List_20_1_Content_Last"> Prise en compte des disponibilités des ressources</text:p>
        </text:list-item>
      </text:list>
      <text:p text:style-name="Text_20_body">Des méthodes graphiques facilitent la représentation de cette élaboration et ce suivi de projet.<text:line-break/></text:p>
      <text:h text:style-name="Heading_20_4" text:outline-level="4"><text:bookmark-start text:name="__RefHeading___pert_4"/><text:bookmark-start text:name="pert"/>PERT<text:bookmark-end text:name="__RefHeading___pert_4"/><text:bookmark-end text:name="pert"/></text:h>
      <text:p text:style-name="Text_20_body">Le principe de la méthode est de représenter l'ensemble des tâches initialement identifiées dans un graphe global.<text:line-break/>
Chaque tâche est représentée à l'aide d'une lettre accompagnée de la durée estimée de réalisation :
<draw:frame draw:style-name="mediacenter" draw:name="0" text:anchor-type="paragraph" draw:z-index="0" svg:width="4.0216666666667cm" style:rel-width="100%" svg:height="1.42875cm" style:rel-height="scale"><draw:image xlink:href="Pictures/5c08d2d65d6f81d5e2f5ff732620bfab.png" xlink:type="simple" xlink:show="embed" xlink:actuate="onLoad"/></draw:frame></text:p>
      <text:p text:style-name="Text_20_body">Chaque tâche est encadrée par deux étapes, une étape marquant le début de la tâche et une autre marquant la fin de tâche.
<draw:frame draw:style-name="mediacenter" draw:name="1" text:anchor-type="paragraph" draw:z-index="1" svg:width="5.159375cm" style:rel-width="100%" svg:height="4.7625cm" style:rel-height="scale"><draw:image xlink:href="Pictures/61d68c19bbc2ee8acabdfc94ae5287fb.png" xlink:type="simple" xlink:show="embed" xlink:actuate="onLoad"/></draw:frame></text:p>
      <text:p text:style-name="Text_20_body">L'étape est constituée de trois informations :</text:p>
      <text:list text:style-name="List_20_1" text:continue-numbering="false">
        <text:list-item>
          <text:p text:style-name="List_20_1_Content_First"> N° d'étape : numéro attribué par le créateur du planning ; ce numéro est représentatif de l'ordre de la tâche dans la progression du projet</text:p>
        </text:list-item>
        <text:list-item>
          <text:p text:style-name="List_20_1_Content"> Date au plus tôt : date au plus tôt à laquelle la tâche précédente peut se terminer en tenant compte du déroulement global du projet</text:p>
        </text:list-item>
        <text:list-item>
          <text:p text:style-name="List_20_1_Content_Last"> Date au plus tard : date maximale à laquelle la tâche précédente doit t=se terminer (ou la suivante doit démarrer) sans influencer (retarder) le déroulement du projet.</text:p>
        </text:list-item>
      </text:list>
      <text:p text:style-name="Text_20_body">Le calcul des dates se fait de la manière suivante :
<draw:frame draw:style-name="mediacenter" draw:name="2" text:anchor-type="paragraph" draw:z-index="2" svg:width="11.509375cm" svg:height="4.048125cm"><draw:image xlink:href="Pictures/a015a668b9b1f06c2f2f75ba8771fc15.png" xlink:type="simple" xlink:show="embed" xlink:actuate="onLoad"/></draw:frame></text:p>
      <text:p text:style-name="Text_20_body">j : étape successeur de i<text:line-break/>
Dij : durée de la tâche entre i et j<text:line-break/>
Ti : date au plus tôt de i<text:line-break/>
T*i : date au plus tard de i<text:line-break/>
Tj : date au plus tôt de j<text:line-break/>
T*j : date au plus tard de j<text:line-break/>
<text:line-break/>
<text:span text:style-name="underline">Date au plus tôt</text:span>	<text:line-break/></text:p>
      <text:p text:style-name="Preformatted_20_Text">Tj = max(Ti + Dij)</text:p>
      <text:p text:style-name="Text_20_body">Lorsque plusieurs tâches convergent vers la même étape, il faut prendre en compte l'ensemble des additions (Ti + Dij) et garder la plus grande.<text:line-break/></text:p>
      <text:p text:style-name="Text_20_body"><text:span text:style-name="underline">Date au plus tard</text:span><text:line-break/></text:p>
      <text:p text:style-name="Preformatted_20_Text">T*i = min(T*j - Dij)</text:p>
      <text:p text:style-name="Text_20_body">Lorsque plusieurs tâches partent d'une même étape, il faut prendre en compte l'ensemble des soustractions (T*j - Dij) et garder la plus petite.<text:line-break/></text:p>
      <text:p text:style-name="Text_20_body">Le calcul des dates au plus tôt s'effectue à partir de l'étape initiale (valeur 0) jusqu'à la fin du projet.
Ensuite, le calcul des dates au plus tard s'effectue à rebours en démarrant de l'étape finale (dont la date au plus tard est initialisée avec la valeur de la date au plus tôt précédemment calculée).<text:line-break/></text:p>
      <text:p text:style-name="Text_20_body">Voici un exemple de réseau complet
<draw:frame draw:style-name="mediacenter" draw:name="3" text:anchor-type="paragraph" draw:z-index="3" svg:width="16.589375cm" svg:height="8.9429166666667cm"><draw:image xlink:href="Pictures/5d5fa2b0c5bd28bf1da786a2d28a8ae0.jpg" xlink:type="simple" xlink:show="embed" xlink:actuate="onLoad"/></draw:frame></text:p>
      <text:p text:style-name="Text_20_body">A la vue de ce réseau, on constate qu'il existe plusieurs chemins possibles entre le début et la fin du projet. L'un d'eux constitue le chemin critique.<text:line-break/>
Le chemin critique (représenté en gras ou par des flèches doubles selon les cas) est constitué des tâches qui dites critiques, c'est-à-dire les tâches pour lesquelles le moindre retard ou dérapage occasionnerait obligatoirement un retard sur la livraison globale du projet.<text:line-break/>
D'une manière générale, une tâche encadrée par des étapes dont les dates au plus et au plus tard sont égales est une tâche critique.<text:line-break/>
<text:line-break/>
Hormis l'aspect prévisionnel, la méthode Pert permet de suivre le projet au fur et à mesure de son avancement et de juger de l'impact des différents évènements intervenant lors de son déroulement.<text:line-break/>
Cela procure au chef de projet des outils lui permettant de réagir au plus vite et de la manière la plus efficace pour minimiser l'impact de ces évènements.<text:line-break/>
Les marges sont des indicateurs permettant d'estimer cet impact :<text:line-break/>
<text:line-break/>
<text:span text:style-name="Strong_20_Emphasis">Marge libre</text:span><text:line-break/>
Correspond au retard maximum possible que peut prendre une tâche sans perturber les tâches adjacentes.<text:line-break/></text:p>
      <text:p text:style-name="Preformatted_20_Text">Marge libre : <text:tab/>Mij = Tj – Ti – Dij</text:p>
      <text:p text:style-name="Text_20_body"> Marge libre d'une tâche = date au plus tôt de l'étape de fin
- date au plus tôt de l'étape de début
- durée de la tâche<text:line-break/>
<text:line-break/>
<text:span text:style-name="Strong_20_Emphasis">Marge totale</text:span><text:line-break/>
C'est la marge qui, si elle est consommée, ne laisse plus de marge aux tâches suivantes et influe donc sur la durée globale du projet.<text:line-break/></text:p>
      <text:p text:style-name="Preformatted_20_Text">Marge totale : <text:tab/>Mtij = T*j – Ti – Dij</text:p>
      <text:p text:style-name="Text_20_body">Marge totale d'une tâche = date au plus tard de l'étape de fin
- date au plus tôt de l'étape de début
- durée de la tâche<text:line-break/></text:p>
      <text:h text:style-name="Heading_20_4" text:outline-level="4"><text:bookmark-start text:name="__RefHeading___gantt_5"/><text:bookmark-start text:name="gantt"/>GANTT<text:bookmark-end text:name="__RefHeading___gantt_5"/><text:bookmark-end text:name="gantt"/></text:h>
      <text:p text:style-name="Text_20_body">La méthode GANTT repose sur les mêmes principes que la méthode PERT, à savoir un découpage en tâches élémentaires et une évaluation de la durée de chacune de ces tâches.<text:line-break/>
La représentation s'effectue selon un repère dont l'axe des abscisses est temporel et l'axe des ordonnées correspond à la liste des tâches.<text:line-break/>
En voici un exemple :<text:line-break/>
<draw:frame draw:style-name="mediacenter" draw:name="4" text:anchor-type="paragraph" draw:z-index="4" svg:width="19.870208333333cm" style:rel-width="100%" svg:height="10.609791666667cm" style:rel-height="scale"><draw:image xlink:href="Pictures/aa176e1873be9a0cc73071e7b68c147c.png" xlink:type="simple" xlink:show="embed" xlink:actuate="onLoad"/></draw:frame>
Nous pouvons constater que la succession des tâches est bien visible sur le réseau mais l'interdépendance entre elles n'est pas explicitement représentée.<text:line-break/>
C'est pourquoi une évolution de la méthode a permis d'indiquer les dépendances entre les tâches :<text:line-break/>
<draw:frame draw:style-name="mediacenter" draw:name="5" text:anchor-type="paragraph" draw:z-index="5" svg:width="20.822708333333cm" style:rel-width="100%" svg:height="10.16cm" style:rel-height="scale"><draw:image xlink:href="Pictures/91acf6e9ef47410a8a0af779cfcb544e.png" xlink:type="simple" xlink:show="embed" xlink:actuate="onLoad"/></draw:frame></text:p>
      <text:h text:style-name="Heading_20_2" text:outline-level="2"><text:bookmark-start text:name="__RefHeading___comparaison_6"/><text:bookmark-start text:name="comparaison"/>COMPARAISON<text:bookmark-end text:name="__RefHeading___comparaison_6"/><text:bookmark-end text:name="comparaison"/></text:h>
      <text:h text:style-name="Heading_20_4" text:outline-level="4"><text:bookmark-start text:name="__RefHeading___gantt_7"/><text:bookmark-start text:name="gantt1"/>GANTT<text:bookmark-end text:name="__RefHeading___gantt_7"/><text:bookmark-end text:name="gantt1"/></text:h>
      <text:list text:style-name="List_20_1" text:continue-numbering="false">
        <text:list-item>
          <text:p text:style-name="List_20_1_Content_First"> Plus lisible en lecture directe</text:p>
        </text:list-item>
        <text:list-item>
          <text:p text:style-name="List_20_1_Content_Last"> Plus intuitif</text:p>
        </text:list-item>
      </text:list>
      <text:h text:style-name="Heading_20_4" text:outline-level="4"><text:bookmark-start text:name="__RefHeading___pert_8"/><text:bookmark-start text:name="pert1"/>PERT<text:bookmark-end text:name="__RefHeading___pert_8"/><text:bookmark-end text:name="pert1"/></text:h>
      <text:list text:style-name="List_20_1" text:continue-numbering="false">
        <text:list-item>
          <text:p text:style-name="List_20_1_Content_First"> Meilleure prise en compte des écarts</text:p>
        </text:list-item>
        <text:list-item>
          <text:p text:style-name="List_20_1_Content_Last"> Indicateurs de marg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22:49</meta:creation-date>
    <dc:creator>Generated</dc:creator>
    <dc:date>2026-09-04T14::22:49</dc:date>
    <dc:language>en-US</dc:language>
    <meta:editing-cycles>1</meta:editing-cycles>
    <meta:editing-duration>PT0S</meta:editing-duration>
    <dc:title>pert_gantt</dc:title>
  </office:meta>
</office:document-meta>
</file>