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fbb3bb64d4873e9a25cbfbfe29daea.png"/>
  <manifest:file-entry manifest:media-type="image/png" manifest:full-path="Pictures/fa8e3e1d8d26dcdef1514368c9af019d.png"/>
  <manifest:file-entry manifest:media-type="image/png" manifest:full-path="Pictures/40a1c215d10f1d9317600104cd1e2126.png"/>
  <manifest:file-entry manifest:media-type="image/png" manifest:full-path="Pictures/6767d2853e52b9212e794a6bffc2aa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nortold"/><text:bookmark-start text:name="__RefHeading___installation_de_snort_en_manuel_1"/><text:bookmark-start text:name="installation_de_snort_en_manuel"/>Installation de Snort en manuel<text:bookmark-end text:name="__RefHeading___installation_de_snort_en_manuel_1"/><text:bookmark-end text:name="installation_de_snort_en_manuel"/></text:h>
      <text:h text:style-name="Heading_20_3" text:outline-level="3"><text:bookmark-start text:name="__RefHeading___installation_des_paquets_necessaire_au_fonctionnement_de_snort_2"/><text:bookmark-start text:name="installation_des_paquets_necessaire_au_fonctionnement_de_snort"/>Installation des paquets nécessaire au fonctionnement de snort<text:bookmark-end text:name="__RefHeading___installation_des_paquets_necessaire_au_fonctionnement_de_snort_2"/><text:bookmark-end text:name="installation_des_paquets_necessaire_au_fonctionnement_de_snort"/></text:h>
      <text:p text:style-name="Text_20_body">Une fois que le système est à jour il faut installer les paquets suivants dont snort a besoin pour fonctionner. Via la commande apt-get install.</text:p>
      <text:list text:style-name="List_20_1" text:continue-numbering="false">
        <text:list-item>
          <text:p text:style-name="List_20_1_Content_First"> flex </text:p>
        </text:list-item>
        <text:list-item>
          <text:p text:style-name="List_20_1_Content"> bison </text:p>
        </text:list-item>
        <text:list-item>
          <text:p text:style-name="List_20_1_Content"> build-essential </text:p>
        </text:list-item>
        <text:list-item>
          <text:p text:style-name="List_20_1_Content"> checkinstall</text:p>
        </text:list-item>
        <text:list-item>
          <text:p text:style-name="List_20_1_Content"> libpcap-dev </text:p>
        </text:list-item>
        <text:list-item>
          <text:p text:style-name="List_20_1_Content"> libnet1-dev </text:p>
        </text:list-item>
        <text:list-item>
          <text:p text:style-name="List_20_1_Content"> libpcre3-dev </text:p>
        </text:list-item>
        <text:list-item>
          <text:p text:style-name="List_20_1_Content"> libnetfilter-queue-dev </text:p>
        </text:list-item>
        <text:list-item>
          <text:p text:style-name="List_20_1_Content"> iptables-dev</text:p>
        </text:list-item>
        <text:list-item>
          <text:p text:style-name="List_20_1_Content"> libdumbnet-dev </text:p>
        </text:list-item>
        <text:list-item>
          <text:p text:style-name="List_20_1_Content"> zlib1g-dev</text:p>
        </text:list-item>
        <text:list-item>
          <text:p text:style-name="List_20_1_Content_Last"> tcpdump</text:p>
        </text:list-item>
      </text:list>
      <text:p text:style-name="Text_20_body">Il est possible d’installer tous les paquets via une seule commande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<text:span text:style-name="highlight_sy0">-</text:span>get install tcpdump flex bison build<text:span text:style-name="highlight_sy0">-</text:span>essential checkinstall libpcap<text:span text:style-name="highlight_sy0">-</text:span>dev libnet1<text:span text:style-name="highlight_sy0">-</text:span>dev libpcre3<text:span text:style-name="highlight_sy0">-</text:span>dev libnetfilter<text:span text:style-name="highlight_sy0">-</text:span>queue<text:span text:style-name="highlight_sy0">-</text:span>dev iptables<text:span text:style-name="highlight_sy0">-</text:span>dev libdumbnet<text:span text:style-name="highlight_sy0">-</text:span>dev zlib1g<text:span text:style-name="highlight_sy0">-</text:span>dev <text:span text:style-name="highlight_sy0">-</text:span>y</text:p>
          </table:table-cell>
        </table:table-row>
      </table:table>
      <text:h text:style-name="Heading_20_3" text:outline-level="3"><text:bookmark-start text:name="__RefHeading___installation_de_la_bibliotheque_d_acquisition_des_donnees_3"/><text:bookmark-start text:name="installation_de_la_bibliotheque_d_acquisition_des_donnees"/>Installation de la bibliothèque d’acquisition des données<text:bookmark-end text:name="__RefHeading___installation_de_la_bibliotheque_d_acquisition_des_donnees_3"/><text:bookmark-end text:name="installation_de_la_bibliotheque_d_acquisition_des_donnees"/></text:h>
      <text:p text:style-name="Text_20_body">Pour installer  snort, il va falloir récupérer les fichiers d’installation présents sur le site officiel, les décompresser, enfin les installer.</text:p>
      <text:h text:style-name="Heading_20_4" text:outline-level="4"><text:bookmark-start text:name="__RefHeading___creation_du_dossier_de_stockage_4"/><text:bookmark-start text:name="creation_du_dossier_de_stockage"/>1 Création du dossier de stockage<text:bookmark-end text:name="__RefHeading___creation_du_dossier_de_stockage_4"/><text:bookmark-end text:name="creation_du_dossier_de_stockage"/></text:h>
      <text:p text:style-name="Text_20_body">Dans un premier temps créez un dossier où seront stockés les fichiers d’installation snort après le téléchargement.
La création du dossier se fait par la commande 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mkdir</text:span> <text:span text:style-name="highlight_sy0">/</text:span>usr<text:span text:style-name="highlight_sy0">/</text:span>src<text:span text:style-name="highlight_sy0">/</text:span>snort_src</text:p>
          </table:table-cell>
        </table:table-row>
      </table:table>
      <text:p text:style-name="Text_20_body">Ensuite placez-vous dans le dossier créé avec la commande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cd <text:span text:style-name="highlight_sy0">/</text:span>usr<text:span text:style-name="highlight_sy0">/</text:span>src<text:span text:style-name="highlight_sy0">/</text:span>snort_src</text:p>
          </table:table-cell>
        </table:table-row>
      </table:table>
      <text:h text:style-name="Heading_20_4" text:outline-level="4"><text:bookmark-start text:name="__RefHeading___telechargement_la_bibliotheque_d_acquisition_des_donnees_5"/><text:bookmark-start text:name="telechargement_la_bibliotheque_d_acquisition_des_donnees"/>2 Téléchargement  la bibliothèque d’acquisition des données<text:bookmark-end text:name="__RefHeading___telechargement_la_bibliotheque_d_acquisition_des_donnees_5"/><text:bookmark-end text:name="telechargement_la_bibliotheque_d_acquisition_des_donnees"/></text:h>
      <text:p text:style-name="Text_20_body">Pour  télécharger le fichier de la bibliothèque d’acquisitions des données il suffit d’utiliser la commande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wget https:<text:span text:style-name="highlight_co1">//www.snort.org/downloads/snort/daq-2.0.7.tar.gz</text:span></text:p>
          </table:table-cell>
        </table:table-row>
      </table:table>
      <text:h text:style-name="Heading_20_4" text:outline-level="4"><text:bookmark-start text:name="__RefHeading___decompression_du_fichier_6"/><text:bookmark-start text:name="decompression_du_fichier"/>3 Décompression du fichier<text:bookmark-end text:name="__RefHeading___decompression_du_fichier_6"/><text:bookmark-end text:name="decompression_du_fichier"/></text:h>
      <text:p text:style-name="Text_20_body">Une fois le fichier téléchargé il faut décompresser l’archive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 tar xvfz daq<text:span text:style-name="highlight_sy0">-</text:span>2.0.7.tar.gz</text:p>
          </table:table-cell>
        </table:table-row>
      </table:table>
      <text:h text:style-name="Heading_20_4" text:outline-level="4"><text:bookmark-start text:name="__RefHeading___installation_et_configuration_de_la_bibliotheque_d_acquisition_des_donnees_7"/><text:bookmark-start text:name="installation_et_configuration_de_la_bibliotheque_d_acquisition_des_donnees"/>4 Installation et configuration de la bibliothèque d’acquisition des données<text:bookmark-end text:name="__RefHeading___installation_et_configuration_de_la_bibliotheque_d_acquisition_des_donnees_7"/><text:bookmark-end text:name="installation_et_configuration_de_la_bibliotheque_d_acquisition_des_donnees"/></text:h>
      <text:p text:style-name="Text_20_body">Apres la décompression, il faut se rendre dans le répertoire crée suite à la décompression.
Ensuite il faut lancer l’installation et la configuration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cd daq<text:span text:style-name="highlight_sy0">-</text:span>2.0.7<text:span text:style-name="highlight_sy0">/</text:span><text:line-break/>.<text:span text:style-name="highlight_sy0">/</text:span>configure<text:line-break/>make<text:line-break/>sudo make install.</text:p>
          </table:table-cell>
        </table:table-row>
      </table:table>
      <text:h text:style-name="Heading_20_4" text:outline-level="4"><text:bookmark-start text:name="__RefHeading___installation_de_snort_8"/><text:bookmark-start text:name="installation_de_snort"/>Installation de snort<text:bookmark-end text:name="__RefHeading___installation_de_snort_8"/><text:bookmark-end text:name="installation_de_snort"/></text:h>
      <text:list text:style-name="Numbering_20_1" text:continue-numbering="false">
        <text:list-item>
          <text:p text:style-name="Numbering_20_1_Content_First"> Téléchargement de snort </text:p>
        </text:list-item>
      </text:list>
      <table:table table:style-name="Table1_Indentation_Level1">
        <table:table-column table:style-name="odt_auto_style_table_column_7_1"/>
        <table:table-row>
          <table:table-cell office:value-type="string" table:style-name="tablecell">
            <text:p text:style-name="Preformatted_20_Text">wget https:<text:span text:style-name="highlight_co1">//www.snort.org/downloads/snort/snort-2.9.20.tar.gz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écompression du fichier snort </text:p>
        </text:list-item>
      </text:list>
      <table:table table:style-name="Table2_Indentation_Level1">
        <table:table-column table:style-name="odt_auto_style_table_column_8_1"/>
        <table:table-row>
          <table:table-cell office:value-type="string" table:style-name="tablecell">
            <text:p text:style-name="Preformatted_20_Text">tar xvfz snort<text:span text:style-name="highlight_sy0">-</text:span>2.9.20.tar.gz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ation et configuration de snort </text:p>
        </text:list-item>
      </text:list>
      <table:table table:style-name="Table3_Indentation_Level1">
        <table:table-column table:style-name="odt_auto_style_table_column_9_1"/>
        <table:table-row>
          <table:table-cell office:value-type="string" table:style-name="tablecell">
            <text:p text:style-name="Preformatted_20_Text"> cd snort<text:span text:style-name="highlight_sy0">-</text:span>2.9.20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 Ensuite il faut lancer l’installation et la configuration </text:p>
        </text:list-item>
      </text:list>
      <table:table table:style-name="Table4_Indentation_Level1">
        <table:table-column table:style-name="odt_auto_style_table_column_10_1"/>
        <table:table-row>
          <table:table-cell office:value-type="string" table:style-name="tablecell">
            <text:p text:style-name="Preformatted_20_Text"> .<text:span text:style-name="highlight_sy0">/</text:span>configure <text:span text:style-name="highlight_sy0">--</text:span>enable<text:span text:style-name="highlight_sy0">-</text:span>sourcefire; make; make install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verification_de_l_installation_snort_9"/><text:bookmark-start text:name="verification_de_l_installation_snort"/>5 Vérification de l’installation snort<text:bookmark-end text:name="__RefHeading___verification_de_l_installation_snort_9"/><text:bookmark-end text:name="verification_de_l_installation_snort"/></text:h>
      <text:p text:style-name="Text_20_body">Pour vérifier que la bibliothèque partagée soit bien à jour on peut utiliser la commande 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sudo ldconfig</text:p>
          </table:table-cell>
        </table:table-row>
      </table:table>
      <text:p text:style-name="Text_20_body">Enfin il est possible de test l’installation snort avec la commande 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snort –<text:span text:style-name="highlight_sy0">-</text:span>version</text:p>
          </table:table-cell>
        </table:table-row>
      </table:table>
      <text:p text:style-name="Text_20_body">le résultat attendu est le suivant.
<draw:frame draw:style-name="mediacenter" draw:name="0" text:anchor-type="paragraph" draw:z-index="0" svg:width="13.229166666667cm" svg:height="3.6479569027182cm"><draw:image xlink:href="Pictures/16fbb3bb64d4873e9a25cbfbfe29daea.png" xlink:type="simple" xlink:show="embed" xlink:actuate="onLoad"/></draw:frame></text:p>
      <text:h text:style-name="Heading_20_3" text:outline-level="3"><text:bookmark-start text:name="__RefHeading___creation_d_un_utilisateur_snort_10"/><text:bookmark-start text:name="creation_d_un_utilisateur_snort"/>6 Création d’un utilisateur snort<text:bookmark-end text:name="__RefHeading___creation_d_un_utilisateur_snort_10"/><text:bookmark-end text:name="creation_d_un_utilisateur_snort"/></text:h>
      <text:p text:style-name="Text_20_body">Afin d’éviter que snort se lance en utilisateur root ce qui donne accès à de nombreux privilèges. Il faut donc créer un utilisateur snort.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 groupadd snort <text:line-break/> useradd snort <text:span text:style-name="highlight_sy0">-</text:span>r <text:span text:style-name="highlight_sy0">-</text:span>s <text:span text:style-name="highlight_sy0">/</text:span>sbin<text:span text:style-name="highlight_sy0">/</text:span>nologin <text:span text:style-name="highlight_sy0">-</text:span>c SNORT_IDS <text:span text:style-name="highlight_sy0">-</text:span>g snort </text:p>
          </table:table-cell>
        </table:table-row>
      </table:table>
      <text:h text:style-name="Heading_20_3" text:outline-level="3"><text:bookmark-start text:name="__RefHeading___creation_des_dossiers_de_configuration_11"/><text:bookmark-start text:name="creation_des_dossiers_de_configuration"/>7 Création des dossiers de configuration<text:bookmark-end text:name="__RefHeading___creation_des_dossiers_de_configuration_11"/><text:bookmark-end text:name="creation_des_dossiers_de_configuration"/></text:h>
      <text:p text:style-name="Text_20_body">Les commandes suivantes vont créer des fichiers dans des répertoires différents.</text:p>
      <text:list text:style-name="List_20_1" text:continue-numbering="false">
        <text:list-item>
          <text:p text:style-name="List_20_1_Content_First"> dossier qui contient les fichiers de configuration snort :</text:p>
        </text:list-item>
      </text:list>
      <table:table table:style-name="Table5_Indentation_Level1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kw2">mkdir</text:span> <text:span text:style-name="highlight_sy0">/</text:span>etc<text:span text:style-name="highlight_sy0">/</text:span>snort </text:p>
          </table:table-cell>
        </table:table-row>
      </table:table>
      <text:list text:style-name="List_20_1" text:continue-numbering="true">
        <text:list-item/>
      </text:list>
      <text:p text:style-name="Text_20_body">Les commandes suivantes vont créer des dossiers pour différents types de règles.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kw2">mkdir</text:span> <text:span text:style-name="highlight_sy0">/</text:span>etc<text:span text:style-name="highlight_sy0">/</text:span>snort<text:span text:style-name="highlight_sy0">/</text:span>rules<text:line-break/><text:span text:style-name="highlight_kw2">mkdir</text:span> <text:span text:style-name="highlight_sy0">/</text:span>etc<text:span text:style-name="highlight_sy0">/</text:span>snort<text:span text:style-name="highlight_sy0">/</text:span>preproc_rules<text:line-break/>touch <text:span text:style-name="highlight_sy0">/</text:span>etc<text:span text:style-name="highlight_sy0">/</text:span>snort<text:span text:style-name="highlight_sy0">/</text:span>rules<text:span text:style-name="highlight_sy0">/</text:span>white_list.rules <text:span text:style-name="highlight_sy0">/</text:span>etc<text:span text:style-name="highlight_sy0">/</text:span>snort<text:span text:style-name="highlight_sy0">/</text:span>rules<text:span text:style-name="highlight_sy0">/</text:span>black_list.rules <text:span text:style-name="highlight_sy0">/</text:span>etc<text:span text:style-name="highlight_sy0">/</text:span>snort<text:span text:style-name="highlight_sy0">/</text:span>rules<text:span text:style-name="highlight_sy0">/</text:span>local.rules<text:line-break/><text:span text:style-name="highlight_kw2">mkdir</text:span> <text:span text:style-name="highlight_sy0">/</text:span>usr<text:span text:style-name="highlight_sy0">/</text:span>local<text:span text:style-name="highlight_sy0">/</text:span>lib<text:span text:style-name="highlight_sy0">/</text:span>snort_dynamicrules</text:p>
          </table:table-cell>
        </table:table-row>
      </table:table>
      <text:p text:style-name="Text_20_body">Enfin il faut créer le dossier qui va contenir les logs.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<text:span text:style-name="highlight_kw2">mkdir</text:span> <text:span text:style-name="highlight_sy0">/</text:span><text:span text:style-name="highlight_kw2">var</text:span><text:span text:style-name="highlight_sy0">/</text:span><text:span text:style-name="highlight_kw2">log</text:span><text:span text:style-name="highlight_sy0">/</text:span>snort</text:p>
          </table:table-cell>
        </table:table-row>
      </table:table>
      <text:h text:style-name="Heading_20_4" text:outline-level="4"><text:bookmark-start text:name="__RefHeading___attribution_des_droits_12"/><text:bookmark-start text:name="attribution_des_droits"/>Attribution des droits<text:bookmark-end text:name="__RefHeading___attribution_des_droits_12"/><text:bookmark-end text:name="attribution_des_droits"/></text:h>
      <text:p text:style-name="Text_20_body">Suite à la création des différents fichiers il faut leur donner des droits sur les dossiers.
Utilisateur : lecture/écriture/exécution
Groupe : lecture/écriture/exécution
Autre : lecture/exécution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chmod <text:span text:style-name="highlight_sy0">-</text:span>R <text:span text:style-name="highlight_nu0">5775</text:span> <text:span text:style-name="highlight_sy0">/</text:span>etc<text:span text:style-name="highlight_sy0">/</text:span>snort<text:line-break/>chmod <text:span text:style-name="highlight_sy0">-</text:span>R <text:span text:style-name="highlight_nu0">5775</text:span> <text:span text:style-name="highlight_sy0">/</text:span><text:span text:style-name="highlight_kw2">var</text:span><text:span text:style-name="highlight_sy0">/</text:span><text:span text:style-name="highlight_kw2">log</text:span><text:span text:style-name="highlight_sy0">/</text:span>snort<text:line-break/>chmod <text:span text:style-name="highlight_sy0">-</text:span>R <text:span text:style-name="highlight_nu0">5775</text:span> <text:span text:style-name="highlight_sy0">/</text:span>usr<text:span text:style-name="highlight_sy0">/</text:span>local<text:span text:style-name="highlight_sy0">/</text:span>lib<text:span text:style-name="highlight_sy0">/</text:span>snort_dynamicrules</text:p>
          </table:table-cell>
        </table:table-row>
      </table:table>
      <text:p text:style-name="Text_20_body">On ajoute l’utilisateur snort et groupe aux différents dossiers.</text:p>
      <table:table table:style-name="Table">
        <table:table-column table:style-name="odt_auto_style_table_column_18_1"/>
        <table:table-row>
          <table:table-cell office:value-type="string" table:style-name="tablecell">
            <text:p text:style-name="Preformatted_20_Text">chown <text:span text:style-name="highlight_sy0">-</text:span>R snort:snort <text:span text:style-name="highlight_sy0">/</text:span>etc<text:span text:style-name="highlight_sy0">/</text:span>snort<text:line-break/>chown <text:span text:style-name="highlight_sy0">-</text:span>R snort:snort <text:span text:style-name="highlight_sy0">/</text:span><text:span text:style-name="highlight_kw2">var</text:span><text:span text:style-name="highlight_sy0">/</text:span><text:span text:style-name="highlight_kw2">log</text:span><text:span text:style-name="highlight_sy0">/</text:span>snort<text:line-break/>chown <text:span text:style-name="highlight_sy0">-</text:span>R snort:snort <text:span text:style-name="highlight_sy0">/</text:span>usr<text:span text:style-name="highlight_sy0">/</text:span>local<text:span text:style-name="highlight_sy0">/</text:span>lib<text:span text:style-name="highlight_sy0">/</text:span>snort_dynamicrules</text:p>
          </table:table-cell>
        </table:table-row>
      </table:table>
      <text:h text:style-name="Heading_20_3" text:outline-level="3"><text:bookmark-start text:name="__RefHeading___copie_des_fichiers_de_configuration_13"/><text:bookmark-start text:name="copie_des_fichiers_de_configuration"/>8 Copie des fichiers de configuration<text:bookmark-end text:name="__RefHeading___copie_des_fichiers_de_configuration_13"/><text:bookmark-end text:name="copie_des_fichiers_de_configuration"/></text:h>
      <text:p text:style-name="Text_20_body">Lors de l’installation les fichiers ont été crééqsdans le répertoire // /usr/src/snort_src/ // on va donc  copier vers le dossier /etc/snort.</text:p>
      <table:table table:style-name="Table">
        <table:table-column table:style-name="odt_auto_style_table_column_19_1"/>
        <table:table-row>
          <table:table-cell office:value-type="string" table:style-name="tablecell">
            <text:p text:style-name="Preformatted_20_Text">cp <text:span text:style-name="highlight_sy0">/</text:span>usr<text:span text:style-name="highlight_sy0">/</text:span>src<text:span text:style-name="highlight_sy0">/</text:span>snort_src<text:span text:style-name="highlight_sy0">/</text:span>snort<text:span text:style-name="highlight_sy0">*/</text:span>etc<text:span text:style-name="highlight_coMULTI">/*.conf* /etc/snort<text:line-break/>sudo cp /usr/src/snort_src/snort*/</text:span>etc<text:span text:style-name="highlight_coMULTI">/*.map /etc/snort</text:span></text:p>
          </table:table-cell>
        </table:table-row>
      </table:table>
      <text:h text:style-name="Heading_20_2" text:outline-level="2"><text:bookmark-start text:name="__RefHeading___configuration_snort_14"/><text:bookmark-start text:name="configuration_snort"/>Configuration snort<text:bookmark-end text:name="__RefHeading___configuration_snort_14"/><text:bookmark-end text:name="configuration_snort"/></text:h>
      <text:h text:style-name="Heading_20_3" text:outline-level="3"><text:bookmark-start text:name="__RefHeading___configuration_du_reseau_a_securiser_15"/><text:bookmark-start text:name="configuration_du_reseau_a_securiser"/>1 Configuration du réseau à sécuriser<text:bookmark-end text:name="__RefHeading___configuration_du_reseau_a_securiser_15"/><text:bookmark-end text:name="configuration_du_reseau_a_securiser"/></text:h>
      <text:p text:style-name="Text_20_body">Dans le fichier snort.conf il va falloir configurer la variable <text:span text:style-name="Emphasis">ipvar HOME_NET</text:span> avec l’adresse IP réseau.</text:p>
      <text:p text:style-name="Text_20_body">Le fichier se trouve dans le répertoire <text:span text:style-name="Emphasis">** /etc/snort/ **</text:span> pour ouvrir le fichier <text:span text:style-name="Emphasis">snort.conf</text:span>.</text:p>
      <text:p text:style-name="Text_20_body">De plus il faut laisser la variable <text:span text:style-name="Emphasis">ipvar EXTERNAL_NET</text:span> avec l’option <text:span text:style-name="Emphasis">any</text:span>. Cette variable concerne le réseau externe.
<draw:frame draw:style-name="mediacenter" draw:name="1" text:anchor-type="paragraph" draw:z-index="1" svg:width="15.875cm" svg:height="4.2786096256684cm"><draw:image xlink:href="Pictures/fa8e3e1d8d26dcdef1514368c9af019d.png" xlink:type="simple" xlink:show="embed" xlink:actuate="onLoad"/></draw:frame></text:p>
      <text:p text:style-name="Text_20_body">Il est possible de lister les adresses IP des serveurs dns présents sur le réseau avec la variable <text:span text:style-name="Emphasis">ipvar DNS_SERVERS</text:span>.</text:p>
      <text:h text:style-name="Heading_20_3" text:outline-level="3"><text:bookmark-start text:name="__RefHeading___configuration_des_chemins_snort_16"/><text:bookmark-start text:name="configuration_des_chemins_snort"/>2 Configuration des chemins snort<text:bookmark-end text:name="__RefHeading___configuration_des_chemins_snort_16"/><text:bookmark-end text:name="configuration_des_chemins_snort"/></text:h>
      <text:p text:style-name="Text_20_body">Les fichiers sont dans un répertoire il faut donc indiquer le chemin pour aller récupérer. </text:p>
      <text:p text:style-name="Text_20_body">Les chemins a configurer sont les suivants dans les encadrés jaune.
<draw:frame draw:style-name="mediacenter" draw:name="2" text:anchor-type="paragraph" draw:z-index="2" svg:width="13.229166666667cm" svg:height="3.8133253642987cm"><draw:image xlink:href="Pictures/40a1c215d10f1d9317600104cd1e2126.png" xlink:type="simple" xlink:show="embed" xlink:actuate="onLoad"/></draw:frame></text:p>
      <text:p text:style-name="Text_20_body">Les cinq chemins qu’il faut modifier avec les répertoires suivants.</text:p>
      <table:table table:style-name="Table">
        <table:table-column table:style-name="odt_auto_style_table_column_20_1"/>
        <table:table-row>
          <table:table-cell office:value-type="string" table:style-name="tablecell">
            <text:p text:style-name="Preformatted_20_Text">var RULE_PATH /etc/snort/rules<text:line-break/>var SO_RULE_PATH /etc/snort/so_rules<text:line-break/>var PREPROC_RULE_PATH /etc/snort/preproc_rules<text:line-break/>var WHITE_LIST_PATH /etc/snort/rules<text:line-break/>var BLACK_LIST_PATH /etc/snort/rules</text:p>
          </table:table-cell>
        </table:table-row>
      </table:table>
      <text:p text:style-name="Text_20_body">De plus Il va falloir commenter les règles <text:span text:style-name="Strong_20_Emphasis">à partir de la ligne 548 jusqu’à la ligne 652</text:span> du fichier <text:span text:style-name="Emphasis">snort.conf</text:span>.
<draw:frame draw:style-name="mediacenter" draw:name="3" text:anchor-type="paragraph" draw:z-index="3" svg:width="10.583333333333cm" svg:height="10.376627604167cm"><draw:image xlink:href="Pictures/6767d2853e52b9212e794a6bffc2aaa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5::18:17</meta:creation-date>
    <dc:creator>Generated</dc:creator>
    <dc:date>2026-09-03T15::18:17</dc:date>
    <dc:language>en-US</dc:language>
    <meta:editing-cycles>1</meta:editing-cycles>
    <meta:editing-duration>PT0S</meta:editing-duration>
    <dc:title>snortold</dc:title>
  </office:meta>
</office:document-meta>
</file>