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eb584b75579b9d3f4bf3f36b8d99ad.png"/>
  <manifest:file-entry manifest:media-type="image/png" manifest:full-path="Pictures/9c3499a1316c1a85e68d7f97aaa43fc9.png"/>
  <manifest:file-entry manifest:media-type="image/png" manifest:full-path="Pictures/39c931395fece94c286c1addce643ee4.png"/>
  <manifest:file-entry manifest:media-type="image/png" manifest:full-path="Pictures/434b77ac4ed05f32a1c6311267507a0f.png"/>
  <manifest:file-entry manifest:media-type="image/png" manifest:full-path="Pictures/bdbb0f658f86ee3d3fc3c4d4d7a2b5ea.png"/>
  <manifest:file-entry manifest:media-type="image/png" manifest:full-path="Pictures/c4394fa79188616f74629ef46722e939.png"/>
  <manifest:file-entry manifest:media-type="image/png" manifest:full-path="Pictures/aa4becb28161b51c313ccf2321f90371.png"/>
  <manifest:file-entry manifest:media-type="image/png" manifest:full-path="Pictures/d0779a8354cf59ec5f3d0ac6886ac2c9.png"/>
  <manifest:file-entry manifest:media-type="image/png" manifest:full-path="Pictures/5cf2f0e73c53382c4709526005f038f0.png"/>
  <manifest:file-entry manifest:media-type="image/jpeg" manifest:full-path="Pictures/adbe03e4a755e938036fffdc67acb2f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is"/><text:bookmark-start text:name="__RefHeading___tis-backup_1"/><text:bookmark-start text:name="tis-backup"/>TIS-Backup :<text:bookmark-end text:name="__RefHeading___tis-backup_1"/><text:bookmark-end text:name="tis-backup"/></text:h>
      <text:h text:style-name="Heading_20_4" text:outline-level="4"><text:bookmark-start text:name="__RefHeading___contributeurs_2"/><text:bookmark-start text:name="contributeurs"/>Contributeurs<text:bookmark-end text:name="__RefHeading___contributeurs_2"/><text:bookmark-end text:name="contributeurs"/></text:h>
      <text:p text:style-name="Text_20_body">(SISR2-2016) Benjamin Landais, Jérémy Leroy, Rémy Coudray</text:p>
      <text:p text:style-name="Text_20_body">TIS-BACKUP est un logiciel fonctionnant sous Linux Debian servant à effectuer des sauvegardes des différents matériels. TIS-Backup peut effectuer des sauvegardes de fichiers, de switch, de BDD … Les sauvegardes réalisées apr TIS-Backup peuvent ensuite être exportées vers un support de sauvegarde externe (clé usb, NAS…).</text:p>
      <text:p text:style-name="Text_20_body">TIS-Backup se configure en ligne de commande, une interface web est disponible (encore faut-il l’installer). Aucune commande ne peut être effectué depuis l’interface web, son seul but est de pouvoir vérifier plus simplement/lisiblement l’état des sauvegardes.
3 états de sauvegardes peuvent être visible :</text:p>
      <text:p text:style-name="Text_20_body">OK : La sauvegarde est effectuée sans problème
RUNNING : La sauvegarde est en cours
ERROR : La sauvegarde n’a pas été effectuée / contient des erreurs</text:p>
      <text:p text:style-name="Text_20_body">Les commandes essentiels de tisbackup sont répertoriés ici :
<text:a xlink:type="simple" xlink:href="https://dev.tranquil.it/wiki/TISbackup_-_les_actions_TISBACKUP" text:style-name="Internet_20_link" text:visited-style-name="Visited_20_Internet_20_Link">https://dev.tranquil.it/wiki/TISbackup_-_les_actions_TISBACKUP</text:a></text:p>
      <text:p text:style-name="Text_20_body">Concernant les actions de sauvegardes des modèles sont présents dans le fichier tisbackup-config.ini, sinon vous pouvez regarder sur le lien suivant.</text:p>
      <text:p text:style-name="Text_20_body"><text:a xlink:type="simple" xlink:href="https://dev.tranquil.it/wiki/Cat%C3%A9gorie:Types_de_sauvegarde" text:style-name="Internet_20_link" text:visited-style-name="Visited_20_Internet_20_Link">https://dev.tranquil.it/wiki/Cat%C3%A9gorie:Types_de_sauvegarde</text:a></text:p>
      <text:h text:style-name="Heading_20_3" text:outline-level="3"><text:bookmark-start text:name="__RefHeading___installation_de_tis-backup_3"/><text:bookmark-start text:name="installation_de_tis-backup"/>1) Installation de TIS-Backup<text:bookmark-end text:name="__RefHeading___installation_de_tis-backup_3"/><text:bookmark-end text:name="installation_de_tis-backup"/></text:h>
      <text:p text:style-name="Text_20_body">TIS-Backup à besoin de dépendances suivantes :</text:p>
      <text:p text:style-name="Preformatted_20_Text">apt-get install unzip ssh rsync python-paramiko python-pyvmomi python-pexpect</text:p>
      <text:p text:style-name="Text_20_body">Une fois les dépendances installées il faut passer au téléchargement de TIS-Backup. On se placera dans le dossier /opt/.</text:p>
      <text:p text:style-name="Preformatted_20_Text">cd /opt/ #on se place dans le dossier OPT<text:line-break/>wget --no-check-certificate https://github.com/tranquilit/TISbackup/archive/master.zip #on ne vérifie pas les certificats<text:line-break/>unzip master.zip #dézippage du dossier téléchargé<text:line-break/>mv TISbackup-master tisbackup #déplacement des fichiers vers le dossier TISB-Backup<text:line-break/>chmod 755 /opt/tisbackup/tisbackup.py #Attributions des droits au dossier<text:line-break/>ln -sb /opt/tisbackup/tisbackup.py /usr/local/bin/tisbackup #création d’un lien entre les répertoires</text:p>
      <text:p text:style-name="Text_20_body">Pour vérifier la bonne installation de TIS-Backup il faut exécuter la commande “tisbackup”,
celle-ci doit retourner le résultat suivant :</text:p>
      <text:p text:style-name="Text_20_body">(ne pas tenir compte du “error”)</text:p>
      <text:p text:style-name="Text_20_body"><draw:frame draw:style-name="mediacenter" draw:name="0" text:anchor-type="paragraph" draw:z-index="0" svg:width="10.583333333333cm" svg:height="4.6251896813354cm"><draw:image xlink:href="Pictures/85eb584b75579b9d3f4bf3f36b8d99ad.png" xlink:type="simple" xlink:show="embed" xlink:actuate="onLoad"/></draw:frame></text:p>
      <text:h text:style-name="Heading_20_3" text:outline-level="3"><text:bookmark-start text:name="__RefHeading___configuration_de_tis-backup_4"/><text:bookmark-start text:name="configuration_de_tis-backup"/>2) Configuration de TIS-Backup :<text:bookmark-end text:name="__RefHeading___configuration_de_tis-backup_4"/><text:bookmark-end text:name="configuration_de_tis-backup"/></text:h>
      <text:p text:style-name="Text_20_body">Il faut commencer par créer le dossier qui contiendra les fichiers de configuration des sauvegardes.</text:p>
      <text:p text:style-name="Preformatted_20_Text">mkdir /etc/tis/</text:p>
      <text:p text:style-name="Text_20_body">Dans le dossier /opt/tisbackup/samples se trouvent 2 fichiers servant d’exemples pour la configuration des sauvegardes.
Je vais utiliser le fichier tisbackup-config.ini pour la configuration des sauvegardes. Le fichier sera mis dans le répertoire TIS. C’est ce fichier qu’il faudra modifier pour pouvoir créer les sauvegardes des différents éléments de la section.</text:p>
      <text:p text:style-name="Preformatted_20_Text">cp /opt/tisbackup/samples/config.ini.sample /etc/tis/tisbackup-config.ini</text:p>
      <text:p text:style-name="Text_20_body">Le fichier suivant permet de lancer automatiquement une sauvegarde.
/etc/cron.d/tisbackup</text:p>
      <text:p text:style-name="Text_20_body"><draw:frame draw:style-name="mediacenter" draw:name="1" text:anchor-type="paragraph" draw:z-index="1" svg:width="10.583333333333cm" svg:height="2.0638325533021cm"><draw:image xlink:href="Pictures/9c3499a1316c1a85e68d7f97aaa43fc9.png" xlink:type="simple" xlink:show="embed" xlink:actuate="onLoad"/></draw:frame></text:p>
      <text:p text:style-name="Text_20_body">La fonction backup (1ere ligne) permet de définir à quel moment la sauvegarde aura lieu, ici nous avons programmé la sauvegarde a 22h30 tous les soirs.</text:p>
      <text:p text:style-name="Text_20_body">La fonction cleanup permet de supprimer des sauvegardes plus anciennes que dans le dossier spécifié. Pour spécifier le délai de rétention il faut l’inscrire dans la ligne :
“backup_retention_time=XX” cette ligne se trouve dans le fichier de configuration des sauvegardes “/etc/tis/tisbackup-config.ini”</text:p>
      <text:p text:style-name="Text_20_body">Pour pouvoir effectuer nos actions de sauvegardes sans problèmes il faut que notre serveur
échange une clé privé cryptée avec les serveurs ou il interagit.</text:p>
      <text:p text:style-name="Preformatted_20_Text">ssh-keygen -t rsa -b 2048 #Génération de la clé privé</text:p>
      <text:h text:style-name="Heading_20_3" text:outline-level="3"><text:bookmark-start text:name="__RefHeading___creation_des_nos_sauvegardes_5"/><text:bookmark-start text:name="creation_des_nos_sauvegardes"/>Création des nos sauvegardes :<text:bookmark-end text:name="__RefHeading___creation_des_nos_sauvegardes_5"/><text:bookmark-end text:name="creation_des_nos_sauvegardes"/></text:h>
      <text:p text:style-name="Text_20_body">Pour créer nos sauvegardes il faut se rendre dans le fichier “/etc/tis/tisbackup-config.ini” celui-ci contient des exemples de sauvegarde.
Je vais commencer par sauvegarder la base de données SQL du portefeuille qui est un élément important au sein de la section.</text:p>
      <text:p text:style-name="Text_20_body"><text:span text:style-name="Strong_20_Emphasis">Sauvegarde BDD</text:span></text:p>
      <text:p text:style-name="Preformatted_20_Text">[BDD_Portefeuille] #Correspond au nom de notre sauvegarde<text:line-break/>type=mysql+ssh #Permet de définir comment se connecter à notre BDD<text:line-break/>server_name=172.20.20.20 #L’adresse ip de notre serveur<text:line-break/>private_key=/root/.ssh/id_rsa #Clé privée à échanger avec le serveur<text:line-break/>db_name=portfolio #Nom de la BDD à sauvegarder<text:line-break/>db_user=root #Utilisateur avec lequel se connecter pour sauvegarder la BDD<text:line-break/>db_passwd=***** #MDP de l’utilisateur</text:p>
      <text:p text:style-name="Text_20_body">Pour que la connexion puisse se faire entre nos serveurs il faut penser à échanger la clé
privé avec cette commande :</text:p>
      <text:p text:style-name="Preformatted_20_Text">ssh-copy-id -i ~/.ssh/id_rsa.pub root@172.20.20.20 #Penser à modifier l’@ IP</text:p>
      <text:p text:style-name="Text_20_body">Cette ligne de commande sera à utiliser à chaque connexion à un nouveau serveur pour échanger une clé d'authentification et donc permettre l’échange sans avoir à rentrer le mot de passe à achque fois. Il faut juste penser à modifier l’adresse IP et le nom d’utilisateur à utiliser.</text:p>
      <text:p text:style-name="Text_20_body"><text:span text:style-name="Strong_20_Emphasis">Sauvegarde de fichiers :</text:span></text:p>
      <text:p text:style-name="Text_20_body"><text:span text:style-name="Plugin_Wrap_Span_Emphasised">Prérequis</text:span> : Pour sauvegarder des fichiers d'une machine cible, cette dernière devra disposer de l'utilitaire <text:span text:style-name="Emphasis"><text:span text:style-name="Strong_20_Emphasis">rsync</text:span></text:span>.</text:p>
      <text:p text:style-name="Preformatted_20_Text">[DOKU_WIKI]<text:line-break/>type=rsync+ssh #Installation du paquet rsync nécessaire sur la machine distante<text:line-break/>server_name=172.20.20.20<text:line-break/>remote_dir=/var/www/dirrw/dokuwiki #Chemin du dossier / fichiers à sauvegarder<text:line-break/>private_key=/root/.ssh/id_rsa</text:p>
      <text:p text:style-name="Text_20_body">Pour sauvegarder l’ensemble d’une machine et pas seulement certains fichiers dans la ligne :
“remote_dir=/” il sauvegarde tous les dossiers de la machine.</text:p>
      <text:p text:style-name="Text_20_body">Il est aussi possible de sauvegarder des fichiers sur un serveur Windows.
Pour ce faire il faut installer un serveur SSH sur windows. Le logiciel Cygwin fonctionne, il faudra juste penser à ouvrir le port 22 pour que notre serveur puisse s’y connecter.</text:p>
      <text:p text:style-name="Text_20_body"><text:span text:style-name="Strong_20_Emphasis">Sauvegarde des switchs :</text:span></text:p>
      <text:p text:style-name="Preformatted_20_Text">[SW1]<text:line-break/>type=switch<text:line-break/>server_name=SwDL1 #Nom du switch<text:line-break/>switch_ip=172.22.0.1 #@ ip du switch<text:line-break/>switch_user=admsio #utilisateur <text:line-break/>switch_password=***** #mot de passe correspondant à l'utilisateur<text:line-break/>switch_type=DLINK-DES-3528 #Il faut indiquer le modèle du switch</text:p>
      <text:p text:style-name="Text_20_body">Précision : il faut que le switch soit assez récent pour pouvoir être pris en charge par TIS-Backup. Si celui-ci n’est pas pris en compte il faut passer par une une sauvegarde via TFTP. Celle-ci pourra ensuite être automatisée par la suite. Je reviendrai plus tard sur la sauvegarde via TFTP.</text:p>
      <text:p text:style-name="Text_20_body">Nous savons maintenant comment sauvegarder, il reste dans le fichier des exemples pour sauvegarder des machines virtuelles dans des esx par exemple.</text:p>
      <text:p text:style-name="Text_20_body">Pour lancer une action de sauvegarde à un instant T (sans tenir compte de la sauvegarde automatique qui à lieu tous les jours) il faut exécuter la commande :</text:p>
      <text:p text:style-name="Preformatted_20_Text">tisbackup backup</text:p>
      <text:p text:style-name="Text_20_body">Cette commande lance une action de sauvegarde instantanément.
Pour vérifier que les sauvegardes se sont bien exécutés on peut taper la commande :</text:p>
      <text:p text:style-name="Preformatted_20_Text">tisbackup checknagios</text:p>
      <text:p text:style-name="Text_20_body"><draw:frame draw:style-name="mediacenter" draw:name="2" text:anchor-type="paragraph" draw:z-index="2" svg:width="10.583333333333cm" svg:height="3.8266515380736cm"><draw:image xlink:href="Pictures/39c931395fece94c286c1addce643ee4.png" xlink:type="simple" xlink:show="embed" xlink:actuate="onLoad"/></draw:frame></text:p>
      <text:p text:style-name="Text_20_body">Toutes les informations concernants les dernières sauvegardes sont remontées dans la commande.
La commande “tisbackup dumpstat” permet aussi de faire remonter des informations concernant les sauvegardes, cependant de manière plus précise.</text:p>
      <text:p text:style-name="Text_20_body"><draw:frame draw:style-name="mediacenter" draw:name="3" text:anchor-type="paragraph" draw:z-index="3" svg:width="10.583333333333cm" svg:height="3.5975484136794cm"><draw:image xlink:href="Pictures/434b77ac4ed05f32a1c6311267507a0f.png" xlink:type="simple" xlink:show="embed" xlink:actuate="onLoad"/></draw:frame></text:p>
      <text:p text:style-name="Text_20_body">Le seul bémol concerne la lisibilité des informations.
Pour contourner le problème de lisibilité il faut installer l’interface web de tisbackup.</text:p>
      <text:h text:style-name="Heading_20_3" text:outline-level="3"><text:bookmark-start text:name="__RefHeading___installation_de_l_interface_web_6"/><text:bookmark-start text:name="installation_de_l_interface_web"/>Installation de l’interface web :<text:bookmark-end text:name="__RefHeading___installation_de_l_interface_web_6"/><text:bookmark-end text:name="installation_de_l_interface_web"/></text:h>
      <text:p text:style-name="Text_20_body">Installation des dépendances nécessaires à la mise en place de l’interface web.</text:p>
      <text:p text:style-name="Preformatted_20_Text">apt-get install python2.7 python-simplejson python-flask python-setuptools<text:line-break/>easy_install-2.7 "huey&lt;=0.4.9”</text:p>
      <text:p text:style-name="Text_20_body">Copie des différents fichiers et attribution des droits sur les fichiers.</text:p>
      <text:p text:style-name="Preformatted_20_Text">cp /opt/tisbackup/samples/tisbackup_gui.ini /etc/tis/<text:line-break/>cp /opt/tisbackup/scripts/tisbackup_gui /etc/init.d/tisbackup_gui<text:line-break/>cp /opt/tisbackup/scripts/tisbackup_huey /etc/init.d/tisbackup_huey<text:line-break/>chmod +x /etc/init.d/tisbackup_gui<text:line-break/>chmod +x /etc/init.d/tisbackup_huey<text:line-break/>update-rc.d tisbackup_huey defaults<text:line-break/>update-rc.d tisbackup_gui defaults</text:p>
      <text:p text:style-name="Text_20_body">Après avoir fait la liste des commandes indiqués ci-dessus il faut ouvrir le port 8080 qui permet d’accéder à l’interface web du serveur de sauvegarde.</text:p>
      <text:p text:style-name="Preformatted_20_Text">iptables -t filter -A INPUT -p udp --dport 8080 -j ACCEPT</text:p>
      <text:p text:style-name="Text_20_body">Si cette commande n’est pas exécutée le message suivant va apparaître lorsque vous allez essayer de vous connecter.</text:p>
      <text:p text:style-name="Text_20_body"><draw:frame draw:style-name="mediacenter" draw:name="4" text:anchor-type="paragraph" draw:z-index="4" svg:width="10.583333333333cm" svg:height="7.8851648351648cm"><draw:image xlink:href="Pictures/bdbb0f658f86ee3d3fc3c4d4d7a2b5ea.png" xlink:type="simple" xlink:show="embed" xlink:actuate="onLoad"/></draw:frame></text:p>
      <text:p text:style-name="Text_20_body">L’interface web est désormai accessible à l’adresse de votre serveur sur le port 8080 (ici 172.20.97.96:8080)</text:p>
      <text:p text:style-name="Text_20_body"><draw:frame draw:style-name="mediacenter" draw:name="5" text:anchor-type="paragraph" draw:z-index="5" svg:width="10.583333333333cm" svg:height="4.1717151848938cm"><draw:image xlink:href="Pictures/c4394fa79188616f74629ef46722e939.png" xlink:type="simple" xlink:show="embed" xlink:actuate="onLoad"/></draw:frame></text:p>
      <text:p text:style-name="Text_20_body">La page d’accueil recense les dernières sauvegardes effectuées sur le serveur selon le type.
Pour rappel le type est défini dans le fichier tisbackup-config.ini dans /etc/tis/</text:p>
      <text:p text:style-name="Text_20_body">On peut remarquer que sur la sauvegarde de fichiers dispose de deux cas de figure :</text:p>
      <text:p text:style-name="Text_20_body">Sur le serveur 172.20.20.20 les dossier contenant les fichiers et pages du DokuWiki sont sauvegardés.
Sur le serveur 172.20.0.76 l’ensemble des fichiers de la machine sont sauvegardés.</text:p>
      <text:p text:style-name="Text_20_body">Ensuite dans la partie MySQL on remarque que la base de donnée du portefeuille est sauvegardé.</text:p>
      <text:p text:style-name="Text_20_body">TIS-Backup permet donc de segmenter les sauvegardes par type.
Sur la page “lastbackup” on remarque que ce sont les même informations qu’avec la commande tisbackup dumpstat qui remontent mais cette fois-ci de manière plus lisible.</text:p>
      <text:p text:style-name="Text_20_body"><draw:frame draw:style-name="mediacenter" draw:name="6" text:anchor-type="paragraph" draw:z-index="6" svg:width="10.583333333333cm" svg:height="4.6670179876335cm"><draw:image xlink:href="Pictures/aa4becb28161b51c313ccf2321f90371.png" xlink:type="simple" xlink:show="embed" xlink:actuate="onLoad"/></draw:frame></text:p>
      <text:p text:style-name="Text_20_body">Les backups réalisés peuvent être exporté en connectant un support amovible au serveur.</text:p>
      <text:p text:style-name="Text_20_body">Les backups peuvent aussi être envoyé via une connexion SSH vers le NAS par exemple.</text:p>
      <text:h text:style-name="Heading_20_3" text:outline-level="3"><text:bookmark-start text:name="__RefHeading___configuration_du_tftpd_sur_un_routeur_et_un_switch_7"/><text:bookmark-start text:name="configuration_du_tftpd_sur_un_routeur_et_un_switch"/>Configuration du TFTPD sur un routeur et un switch :<text:bookmark-end text:name="__RefHeading___configuration_du_tftpd_sur_un_routeur_et_un_switch_7"/><text:bookmark-end text:name="configuration_du_tftpd_sur_un_routeur_et_un_switch"/></text:h>
      <text:p text:style-name="Text_20_body">TIS-Backup ne gère malheureusement pas les sauvegardes de routeur, le moyen de pouvoir les enregistrer sur le serveur est de réaliser une connexion TFTPD entre le routeur et le serveur.</text:p>
      <text:p text:style-name="Text_20_body">Installation de TFTPD sur le serveur de sauvegarde :</text:p>
      <text:p text:style-name="Preformatted_20_Text">apt-get install tftpd</text:p>
      <text:p text:style-name="Text_20_body">Création du répertoire ou les fichiers de configuration seront stockés</text:p>
      <text:p text:style-name="Preformatted_20_Text">mkdir /srv/tftp<text:line-break/>Chmod -R 777 /srv/tftp<text:line-break/>Chown -R nobody /srv/tftp</text:p>
      <text:p text:style-name="Text_20_body">Création du fichier de configuration qui contiendra la configuration du routeur :</text:p>
      <text:p text:style-name="Preformatted_20_Text">touch backup/data/Router/cisco-rtr-01-confg<text:line-break/>chmod -R 777 /srv/tftp<text:line-break/>chown -R nobody /srv/tftp</text:p>
      <text:p text:style-name="Text_20_body">Ensuite sur le routeur il faut lancer la commande copy run tftp, il demandera l’adresse de notre serveur tftp.</text:p>
      <text:p text:style-name="Text_20_body"><draw:frame draw:style-name="mediacenter" draw:name="7" text:anchor-type="paragraph" draw:z-index="7" svg:width="10.583333333333cm" svg:height="3.3226744186047cm"><draw:image xlink:href="Pictures/d0779a8354cf59ec5f3d0ac6886ac2c9.png" xlink:type="simple" xlink:show="embed" xlink:actuate="onLoad"/></draw:frame></text:p>
      <text:p text:style-name="Text_20_body">Notre fichier est bien enregistré dans l’emplacement de notre serveur tftp :</text:p>
      <text:p text:style-name="Text_20_body"><draw:frame draw:style-name="mediacenter" draw:name="8" text:anchor-type="paragraph" draw:z-index="8" svg:width="10.583333333333cm" svg:height="5.9882121807466cm"><draw:image xlink:href="Pictures/5cf2f0e73c53382c4709526005f038f0.png" xlink:type="simple" xlink:show="embed" xlink:actuate="onLoad"/></draw:frame></text:p>
      <text:p text:style-name="Text_20_body">Il contient bien la configuration du routeur :</text:p>
      <text:p text:style-name="Text_20_body"><draw:frame draw:style-name="media" draw:name="9" text:anchor-type="as-char" draw:z-index="9" svg:width="10.583333333333cm" svg:height="7.5013736263736cm"><draw:image xlink:href="Pictures/adbe03e4a755e938036fffdc67acb2f7.jpg" xlink:type="simple" xlink:show="embed" xlink:actuate="onLoad"/></draw:frame></text:p>
      <text:p text:style-name="Text_20_body">Il faut faire de même sur les switchs pour pouvoir sauvegarder leur configuration.</text:p>
      <text:h text:style-name="Heading_20_3" text:outline-level="3"><text:bookmark-start text:name="__RefHeading___automatisation_de_la_sauvegarde_du_routeur_8"/><text:bookmark-start text:name="automatisation_de_la_sauvegarde_du_routeur"/>Automatisation de la sauvegarde du routeur :<text:bookmark-end text:name="__RefHeading___automatisation_de_la_sauvegarde_du_routeur_8"/><text:bookmark-end text:name="automatisation_de_la_sauvegarde_du_routeur"/></text:h>
      <text:p text:style-name="Text_20_body">A partir de la version 12 de l’IOS Cisco la commande Kron est executable sur les routeurs.
La commande Kron est la commande qui permet de réaliser les actions de sauvegarde automatique.</text:p>
      <text:p text:style-name="Preformatted_20_Text">rtrCIASA3(config)#kron policy-list config-backup<text:line-break/>rtrCIASA3(config-kron-policy)#cli archive config | redirect<text:line-break/>tftp://172.20.97.96/config-backup<text:line-break/>rtrCIASA3(config)#kron occurrence occurrence-config-backup at 22:30 recurring<text:line-break/>rtrCIASA3(config-kron-occurrence)#policy-list config-backup</text:p>
      <text:p text:style-name="Text_20_body">La commande indique qu’une sauvegarde automatique sera réalisé chaque jour à 22h30 dans le fichier config-back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22::57:13</meta:creation-date>
    <dc:creator>Generated</dc:creator>
    <dc:date>2026-09-03T22::57:13</dc:date>
    <dc:language>en-US</dc:language>
    <meta:editing-cycles>1</meta:editing-cycles>
    <meta:editing-duration>PT0S</meta:editing-duration>
    <dc:title>tis</dc:title>
  </office:meta>
</office:document-meta>
</file>