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b1f8f4d24b8a0e2e038dafd877f66f3.jpg"/>
  <manifest:file-entry manifest:media-type="image/jpeg" manifest:full-path="Pictures/a7316c041bdc4106bd45ace955269cab.jpg"/>
  <manifest:file-entry manifest:media-type="image/jpeg" manifest:full-path="Pictures/bea66fc2a72959e296b6261167c6c6db.jpg"/>
  <manifest:file-entry manifest:media-type="image/png" manifest:full-path="Pictures/2a1f6eeb59965596435955b407c0d8d8.png"/>
  <manifest:file-entry manifest:media-type="image/jpeg" manifest:full-path="Pictures/a541fab46a671c4024dcd01ac3187db3.jpg"/>
  <manifest:file-entry manifest:media-type="image/jpeg" manifest:full-path="Pictures/ac1b26a2c7b94346cef5d2ba1a4ac11d.jpg"/>
  <manifest:file-entry manifest:media-type="image/jpeg" manifest:full-path="Pictures/5756f533b472e7531bd956ccdab0a985.jpg"/>
  <manifest:file-entry manifest:media-type="image/jpeg" manifest:full-path="Pictures/8321991b8ab4b5f827e8c7fd6b8e617a.jpg"/>
  <manifest:file-entry manifest:media-type="image/png" manifest:full-path="Pictures/1f4f6ea4e212537a943a1d1094fb2dd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t_outils_communication"/><text:bookmark-start text:name="__RefHeading___introduction_1"/><text:bookmark-start text:name="introduction"/>Introduction<text:bookmark-end text:name="__RefHeading___introduction_1"/><text:bookmark-end text:name="introduction"/></text:h>
      <text:p text:style-name="Text_20_body">Le télétravail est accentué avec une communication à distance, grâce à celle ci, il est possible de communiquer entre employée et employeur ou autre.
Ces outils de communications permet l’entente au sein d’une entreprise tout en n’étant pas sur son lieu de travail.</text:p>
      <text:h text:style-name="Heading_20_1" text:outline-level="1"><text:bookmark-start text:name="__RefHeading___i_les_besoins_2"/><text:bookmark-start text:name="i_les_besoins"/>I Les Besoins.<text:bookmark-end text:name="__RefHeading___i_les_besoins_2"/><text:bookmark-end text:name="i_les_besoins"/></text:h>
      <text:p text:style-name="Text_20_body">La vie au bureau permet une communication assez simple. Il suffit de lever la tête de son ordinateur ou bien d’aller toquer à la porte d’à côté pour poser une question à un collègue. Alors comment faire quand on est chez soi et que l’on souhaite obtenir une réponse rapide.C’est l’un des problèmes posés par le télétravail.
C’est pourquoi aujourd’hui de nombreuses entreprises utilisent des logiciels pour communiquer à distance. Dans tous les cas, l’idée est de permettre une communication rapide et efficace où que l’on soit.</text:p>
      <text:p text:style-name="Text_20_body">En cette période de Covid 19, de nombreuses personnes et entreprises recherche un outil de communication leur permettant de continuer de travailler en télétravail.</text:p>
      <text:p text:style-name="Text_20_body">En effet, ces outils possèdent chacun plusieurs qualités parfaite pour le télétravail  : </text:p>
      <text:list text:style-name="List_20_1" text:continue-numbering="false">
        <text:list-item>
          <text:p text:style-name="List_20_1_Content_First"> Visioconférence</text:p>
        </text:list-item>
        <text:list-item>
          <text:p text:style-name="List_20_1_Content"> Audioconférence</text:p>
        </text:list-item>
        <text:list-item>
          <text:p text:style-name="List_20_1_Content"> Messagerie</text:p>
        </text:list-item>
        <text:list-item>
          <text:p text:style-name="List_20_1_Content"> Contrôle de son Poste de Travail à distance</text:p>
        </text:list-item>
        <text:list-item>
          <text:p text:style-name="List_20_1_Content"> Partage D’écran</text:p>
        </text:list-item>
        <text:list-item>
          <text:p text:style-name="List_20_1_Content_Last"> Diffusion de Fichiers / Transfert</text:p>
        </text:list-item>
      </text:list>
      <text:h text:style-name="Heading_20_1" text:outline-level="1"><text:bookmark-start text:name="__RefHeading___ii_type_d_outils_de_communications_3"/><text:bookmark-start text:name="ii_type_d_outils_de_communications"/>II Type d’outils de Communications.<text:bookmark-end text:name="__RefHeading___ii_type_d_outils_de_communications_3"/><text:bookmark-end text:name="ii_type_d_outils_de_communications"/></text:h>
      <text:p text:style-name="Text_20_body">Dans le monde de l’informatique, ils existent de nombreux outils de communications dont nous pouvons nous servir :</text:p>
      <text:p text:style-name="Text_20_body">A) Outils de Visioconférence.</text:p>
      <text:list text:style-name="List_20_1" text:continue-numbering="false">
        <text:list-item>
          <text:p text:style-name="List_20_1_Content_First"> Zoom		</text:p>
        </text:list-item>
        <text:list-item>
          <text:p text:style-name="List_20_1_Content"> Skype</text:p>
        </text:list-item>
        <text:list-item>
          <text:p text:style-name="List_20_1_Content"> Google Meet</text:p>
        </text:list-item>
        <text:list-item>
          <text:p text:style-name="List_20_1_Content_Last"> Cisco Webex</text:p>
        </text:list-item>
      </text:list>
      <text:p text:style-name="Text_20_body">B) Outils d’Audioconférence.</text:p>
      <text:list text:style-name="List_20_1" text:continue-numbering="false">
        <text:list-item>
          <text:p text:style-name="List_20_1_Content_First"> Discord</text:p>
        </text:list-item>
        <text:list-item>
          <text:p text:style-name="List_20_1_Content"> Skype</text:p>
        </text:list-item>
        <text:list-item>
          <text:p text:style-name="List_20_1_Content"> Slack</text:p>
        </text:list-item>
        <text:list-item>
          <text:p text:style-name="List_20_1_Content_Last"> Blizz</text:p>
        </text:list-item>
      </text:list>
      <text:p text:style-name="Text_20_body">C) Outils de Messagerie.</text:p>
      <text:list text:style-name="List_20_1" text:continue-numbering="false">
        <text:list-item>
          <text:p text:style-name="List_20_1_Content_First"> Gmail</text:p>
        </text:list-item>
        <text:list-item>
          <text:p text:style-name="List_20_1_Content"> Outlook</text:p>
        </text:list-item>
        <text:list-item>
          <text:p text:style-name="List_20_1_Content"> iCloud</text:p>
        </text:list-item>
        <text:list-item>
          <text:p text:style-name="List_20_1_Content_Last"> LaPoste</text:p>
        </text:list-item>
      </text:list>
      <text:h text:style-name="Heading_20_1" text:outline-level="1"><text:bookmark-start text:name="__RefHeading___iii._presentation_des_differents_outils_4"/><text:bookmark-start text:name="iii._presentation_des_differents_outils"/>III. Présentation des Différents Outils.<text:bookmark-end text:name="__RefHeading___iii._presentation_des_differents_outils_4"/><text:bookmark-end text:name="iii._presentation_des_differents_outils"/></text:h>
      <text:p text:style-name="Text_20_body"><text:span text:style-name="underline">Slack</text:span></text:p>
      <text:p text:style-name="Text_20_body"><draw:frame draw:style-name="mediacenter" draw:name="0" text:anchor-type="paragraph" draw:z-index="0" svg:width="10.583333333333cm" svg:height="7.0630296610169cm"><draw:image xlink:href="Pictures/ab1f8f4d24b8a0e2e038dafd877f66f3.jpg" xlink:type="simple" xlink:show="embed" xlink:actuate="onLoad"/></draw:frame></text:p>
      <text:p text:style-name="Text_20_body">Cette application permet de regrouper les discussions des différents départements d’une entreprise en une conversation. Slack est une messagerie collaborative disponible aussi bien sur ordinateur que sur téléphone. Par ailleurs cette application nécessite un abonnement d’une valeur de
6,25 €/mois pour avoir un forfait compris pour les petites et moyennes entreprises.</text:p>
      <text:p text:style-name="Text_20_body"><text:span text:style-name="underline">Skype</text:span></text:p>
      <text:p text:style-name="Text_20_body"><draw:frame draw:style-name="mediacenter" draw:name="1" text:anchor-type="paragraph" draw:z-index="1" svg:width="10.583333333333cm" svg:height="5.0976388888889cm"><draw:image xlink:href="Pictures/a7316c041bdc4106bd45ace955269cab.jpg" xlink:type="simple" xlink:show="embed" xlink:actuate="onLoad"/></draw:frame></text:p>
      <text:p text:style-name="Text_20_body">Faut-il encore la présenter ? Skype est devenu indispensable dans tous les domaines de la communication, aussi bien pour le monde professionnel que pour discuter avec ses amis. Pour présenter des nouveaux produits ou simplement parler de projets avec des collègues de travail, Skype fait parfaitement le travail.</text:p>
      <text:p text:style-name="Text_20_body"><text:span text:style-name="underline">TeamViewer</text:span> </text:p>
      <text:p text:style-name="Text_20_body"><draw:frame draw:style-name="mediacenter" draw:name="2" text:anchor-type="paragraph" draw:z-index="2" svg:width="10.583333333333cm" svg:height="7.0837134169517cm"><draw:image xlink:href="Pictures/bea66fc2a72959e296b6261167c6c6db.jpg" xlink:type="simple" xlink:show="embed" xlink:actuate="onLoad"/></draw:frame></text:p>
      <text:p text:style-name="Text_20_body">TeamViewer est très pratique quand on veut accéder à des documents sur l’ordinateur de bureau depuis son ordinateur personnel. En installant le logiciel sur les deux appareils, plus besoin de se déplacer ou de demander à une personne présente au bureau (si c’est le cas), vous pouvez directement le récupérer. Des fonctions comme Remote Printing permettent même d’imprimer des documents laissés au bureau.</text:p>
      <text:p text:style-name="Text_20_body"><text:span text:style-name="underline">Zoom</text:span></text:p>
      <text:p text:style-name="Text_20_body"><draw:frame draw:style-name="mediacenter" draw:name="3" text:anchor-type="paragraph" draw:z-index="3" svg:width="10.583333333333cm" svg:height="5.55625cm"><draw:image xlink:href="Pictures/2a1f6eeb59965596435955b407c0d8d8.png" xlink:type="simple" xlink:show="embed" xlink:actuate="onLoad"/></draw:frame></text:p>
      <text:p text:style-name="Text_20_body">Solution bien connue pour la réunion à distance, Zoom propose de nombreux services pour les entreprises notamment la prise en charge d'un maximum de 1000 participants. Messagerie instantanée, salles de conférence, réunions, téléphone … Difficile de ne pas trouver votre bonheur dans les services proposé par cette solution.</text:p>
      <text:p text:style-name="Text_20_body"><text:span text:style-name="underline">Google Meet</text:span></text:p>
      <text:p text:style-name="Text_20_body"><draw:frame draw:style-name="mediacenter" draw:name="4" text:anchor-type="paragraph" draw:z-index="4" svg:width="10.583333333333cm" svg:height="7.1100386100386cm"><draw:image xlink:href="Pictures/a541fab46a671c4024dcd01ac3187db3.jpg" xlink:type="simple" xlink:show="embed" xlink:actuate="onLoad"/></draw:frame></text:p>
      <text:p text:style-name="Text_20_body">Disponible sur mobile et ordinateur, Google Meet vous accompagne pour toutes vos réunions, que vous soyez au bureau ou en déplacement.
Par messagerie ou appel vidéo, vous pouvez communiquer en groupe via cette application. L’appel vidéo est toutefois limité à 10 participants. Cependant, vous ne pouvez pas bénéficier des appels vocaux sur des numéros de téléphone pour lesquels il vous faudra acheter des crédits.</text:p>
      <text:p text:style-name="Text_20_body"><text:span text:style-name="underline">Blizz</text:span></text:p>
      <text:p text:style-name="Text_20_body"><draw:frame draw:style-name="mediacenter" draw:name="5" text:anchor-type="paragraph" draw:z-index="5" svg:width="10.583333333333cm" svg:height="5.5402684563758cm"><draw:image xlink:href="Pictures/ac1b26a2c7b94346cef5d2ba1a4ac11d.jpg" xlink:type="simple" xlink:show="embed" xlink:actuate="onLoad"/></draw:frame></text:p>
      <text:p text:style-name="Text_20_body">Blizz est un outil développé par TeamViewer, le leader du partage d’écran à distance. Téléchargeable gratuitement, ce logiciel vous permet d’effectuer des appels vidéos et des partages d’écran en 4K, entre autres fonctionnalités.
Les réunions vidéos sont limitées à 5 personnes sur la version gratuite. Le support client, l’enregistrement des réunions et les outils de reporting ne sont accessibles que par abonnement ( à partir de 6 € / mois).</text:p>
      <text:p text:style-name="Text_20_body"><text:span text:style-name="underline">Cisco Webex</text:span></text:p>
      <text:p text:style-name="Text_20_body"><draw:frame draw:style-name="mediacenter" draw:name="6" text:anchor-type="paragraph" draw:z-index="6" svg:width="10.583333333333cm" svg:height="6.6145833333333cm"><draw:image xlink:href="Pictures/5756f533b472e7531bd956ccdab0a985.jpg" xlink:type="simple" xlink:show="embed" xlink:actuate="onLoad"/></draw:frame></text:p>
      <text:p text:style-name="Text_20_body">Développé par Cisco, Webex propose une offre gratuite intéressante : nombre illimité de réunions jusqu’à 24 heures, jusqu’à 100 participants, partages d’écran, tableaux blancs interactifs… Les fonctionnalités sont nombreuses. L’offre gratuite vous donne également accès à une assistance en ligne, si vous rencontrez des difficultés. </text:p>
      <text:p text:style-name="Text_20_body"><text:span text:style-name="underline">Discord</text:span></text:p>
      <text:p text:style-name="Text_20_body"><draw:frame draw:style-name="mediacenter" draw:name="7" text:anchor-type="paragraph" draw:z-index="7" svg:width="10.583333333333cm" svg:height="5.2916666666667cm"><draw:image xlink:href="Pictures/8321991b8ab4b5f827e8c7fd6b8e617a.jpg" xlink:type="simple" xlink:show="embed" xlink:actuate="onLoad"/></draw:frame></text:p>
      <text:p text:style-name="Text_20_body">Discord est basé sur un principe de serveurs. Chaque utilisateur peut fonder un ou plusieurs serveurs gratuitement et en devient dès lors l'administrateur. Selon les permissions du serveur, les utilisateurs peuvent rejoindre ou non les serveurs d'autres utilisateurs, grâce à des invitations. Sur leurs serveurs, les administrateurs peuvent créer des salons vocaux ou textuels et définir des permissions pour chaque utilisateur. Les permissions sont gérées sous forme de rôles.</text:p>
      <text:h text:style-name="Heading_20_1" text:outline-level="1"><text:bookmark-start text:name="__RefHeading___iv_resume_des_tarifs_5"/><text:bookmark-start text:name="iv_resume_des_tarifs"/>IV Résumé des Tarifs.<text:bookmark-end text:name="__RefHeading___iv_resume_des_tarifs_5"/><text:bookmark-end text:name="iv_resume_des_tarifs"/></text:h>
      <text:p text:style-name="Text_20_body"><draw:frame draw:style-name="mediacenter" draw:name="8" text:anchor-type="paragraph" draw:z-index="8" svg:width="15.875cm" svg:height="7.0067754424779cm"><draw:image xlink:href="Pictures/1f4f6ea4e212537a943a1d1094fb2dd3.png" xlink:type="simple" xlink:show="embed" xlink:actuate="onLoad"/></draw:frame></text:p>
      <text:p text:style-name="Text_20_body">*Logiciels possédant plusieurs versions payantes pour les entreprises</text:p>
      <text:p text:style-name="Text_20_body">Les versions Premium / Pro / Starter / Nitro possèdent des avantages comparer au version Gratuite ex : meilleur qualité audio / vidéo.</text:p>
      <text:h text:style-name="Heading_20_1" text:outline-level="1"><text:bookmark-start text:name="__RefHeading___v_bilan_6"/><text:bookmark-start text:name="v_bilan"/>V Bilan.<text:bookmark-end text:name="__RefHeading___v_bilan_6"/><text:bookmark-end text:name="v_bilan"/></text:h>
      <text:p text:style-name="Text_20_body">Comme vous l’aurez compris, la communication en télétravail est impératif et grâce a ces outils de communication, les entreprises qui utilise le télétravail peuvent continuer a fonctionné et les employeurs et employés peuvent communiquer en toute simplicité mettre en œuvre des outils sécurisé et simple.</text:p>
      <text:p text:style-name="Text_20_body"><text:span text:style-name="underline">Source :</text:span></text:p>
      <text:p text:style-name="Text_20_body"><text:a xlink:type="simple" xlink:href="https://www.journaldunet.com/solutions/dsi/1492745-le-dilemme-du-teletravail-bureau-virtuel-ou-ordinateur-portable/" text:style-name="Internet_20_link" text:visited-style-name="Visited_20_Internet_20_Link">https://www.journaldunet.com/solutions/dsi/1492745-le-dilemme-du-teletravail-bureau-virtuel-ou-ordinateur-portable/</text:a> </text:p>
      <text:p text:style-name="Text_20_body"><text:a xlink:type="simple" xlink:href="https://www.nouvelobs.com/high-tech/20201219.OBS37767/s-equiper-pour-le-teletravail-mais-se-faire-plaisir.html" text:style-name="Internet_20_link" text:visited-style-name="Visited_20_Internet_20_Link">https://www.nouvelobs.com/high-tech/20201219.OBS37767/s-equiper-pour-le-teletravail-mais-se-faire-plaisir.html</text:a></text:p>
      <text:p text:style-name="Text_20_body"><text:a xlink:type="simple" xlink:href="https://teletravail.fr/aspects-techniques/" text:style-name="Internet_20_link" text:visited-style-name="Visited_20_Internet_20_Link">https://teletravail.fr/aspects-techniques/</text:a></text:p>
      <text:p text:style-name="Text_20_body"><text:a xlink:type="simple" xlink:href="https://www.chefdentreprise.com/thematique/actualites-1056/Tribunes/quatre-technologies-au-service-du-teletravail-236660.htm#" text:style-name="Internet_20_link" text:visited-style-name="Visited_20_Internet_20_Link">https://www.chefdentreprise.com/thematique/actualites-1056/Tribunes/quatre-technologies-au-service-du-teletravail-236660.htm#</text:a></text:p>
      <text:p text:style-name="Text_20_body"><text:a xlink:type="simple" xlink:href="https://www.delltechnologies.com/fr-fr/remote-work/index.htm#scroll=off" text:style-name="Internet_20_link" text:visited-style-name="Visited_20_Internet_20_Link">https://www.delltechnologies.com/fr-fr/remote-work/index.htm#scroll=off</text:a></text:p>
      <text:p text:style-name="Text_20_body"><text:a xlink:type="simple" xlink:href="https://www.generation-nt.com/technologie-teletravail-actualite-1965944.html" text:style-name="Internet_20_link" text:visited-style-name="Visited_20_Internet_20_Link">https://www.generation-nt.com/technologie-teletravail-actualite-1965944.html</text:a></text:p>
      <text:p text:style-name="Text_20_body"><text:a xlink:type="simple" xlink:href="https://www.gqmagazine.fr/lifestyle/article/teletravail-les-5-applications-qui-vont-vous-faciliter-la-vie" text:style-name="Internet_20_link" text:visited-style-name="Visited_20_Internet_20_Link">https://www.gqmagazine.fr/lifestyle/article/teletravail-les-5-applications-qui-vont-vous-faciliter-la-vie</text:a></text:p>
      <text:p text:style-name="Text_20_body">Par Matisse Chaillou et Valentin Laîn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2::05:57</meta:creation-date>
    <dc:creator>Generated</dc:creator>
    <dc:date>2026-09-15T02::05:57</dc:date>
    <dc:language>en-US</dc:language>
    <meta:editing-cycles>1</meta:editing-cycles>
    <meta:editing-duration>PT0S</meta:editing-duration>
    <dc:title>tt_outils_communication</dc:title>
  </office:meta>
</office:document-meta>
</file>