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a20ecd1f6cac79c43c93a1cfcf8e8f7.jpeg"/>
  <manifest:file-entry manifest:media-type="image/jpeg" manifest:full-path="Pictures/48a546bb420a64f4124a4ccabffabdc1.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rsnaplens"/><text:bookmark-start text:name="__RefHeading___application_ar_vrsnapchat_lenses_1"/><text:bookmark-start text:name="application_ar_vrsnapchat_lenses"/>APPLICATION AR/VR : Snapchat Lenses<text:bookmark-end text:name="__RefHeading___application_ar_vrsnapchat_lenses_1"/><text:bookmark-end text:name="application_ar_vrsnapchat_lenses"/></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Les ‘’<text:span text:style-name="Strong_20_Emphasis">Lenses</text:span>’’ et ‘’<text:span text:style-name="Strong_20_Emphasis">connected Lenses</text:span>’’ de Snapchat sont un outil similaire aux filtres disponible sur l’application <text:a xlink:type="simple" xlink:href="https://www.snapchat.com" text:style-name="Internet_20_link" text:visited-style-name="Visited_20_Internet_20_Link">Snapchat</text:a>.
Cet outil va utiliser la <text:span text:style-name="Strong_20_Emphasis">réalité augmentée</text:span>* (RA) afin de pouvoir afficher un objet 3D <text:span text:style-name="Strong_20_Emphasis">interactif</text:span> sur votre appareil (téléphone, tablette).
La différence entre ‘’lenses’’ et ‘’connected lenses’’, est que les ‘’connected lenses’’ permettent d’interagir sur un objet 3D à <text:span text:style-name="Strong_20_Emphasis">plusieurs simultanément</text:span> via une connexion internet.</text:p>
      <text:p text:style-name="Text_20_body"><draw:frame draw:style-name="media" draw:name="0" text:anchor-type="as-char" draw:z-index="0" svg:width="3.96875cm" style:rel-width="100%" svg:height="8.3398871527778cm" style:rel-height="scale"><draw:image xlink:href="Pictures/fa20ecd1f6cac79c43c93a1cfcf8e8f7.jpeg" xlink:type="simple" xlink:show="embed" xlink:actuate="onLoad"/></draw:frame> <draw:frame draw:style-name="media" draw:name="1" text:anchor-type="as-char" draw:z-index="1" svg:width="3.96875cm" style:rel-width="100%" svg:height="8.3398871527778cm" style:rel-height="scale"><draw:image xlink:href="Pictures/48a546bb420a64f4124a4ccabffabdc1.jpeg" xlink:type="simple" xlink:show="embed" xlink:actuate="onLoad"/></draw:frame></text:p>
      <text:h text:style-name="Heading_20_3" text:outline-level="3"><text:bookmark-start text:name="__RefHeading___fonctionnement_3"/><text:bookmark-start text:name="fonctionnement"/>Fonctionnement<text:bookmark-end text:name="__RefHeading___fonctionnement_3"/><text:bookmark-end text:name="fonctionnement"/></text:h>
      <text:p text:style-name="Text_20_body">Cette fonctionnalité est totalement gratuite et est directement <text:span text:style-name="Strong_20_Emphasis">intégrée à l’application</text:span> Snapchat.
Pour l’utiliser, il suffit simplement d’appuyer une fois sur l’écran lorsque l’on est sur l’appareil photo de l’application (écran d’accueil) et d’appliquer le ‘’lense’’ comme un filtre.</text:p>
      <text:h text:style-name="Heading_20_3" text:outline-level="3"><text:bookmark-start text:name="__RefHeading___problemes_qui_peuvent_etre_rencontres_4"/><text:bookmark-start text:name="problemes_qui_peuvent_etre_rencontres"/>Problèmes qui peuvent être rencontrés<text:bookmark-end text:name="__RefHeading___problemes_qui_peuvent_etre_rencontres_4"/><text:bookmark-end text:name="problemes_qui_peuvent_etre_rencontres"/></text:h>
      <text:p text:style-name="Text_20_body">Il est possible que cette fonctionnalité peut avoir quelques soucis de compatibilité, au niveau des surfaces, il est possible qu’un ‘’lens’’ ne s’applique pas sur une surface qu’il ne reconnaît pas, ces problèmes peuvent aussi venir d’un problème matériel (mauvais fonctionnement de la caméra du téléphone par exemple).</text:p>
      <text:h text:style-name="Heading_20_4" text:outline-level="4"><text:bookmark-start text:name="__RefHeading___comment_en_creer_et_quelles_sont_les_contraintes_de_creation_5"/><text:bookmark-start text:name="comment_en_creer_et_quelles_sont_les_contraintes_de_creation"/>Comment en créer ? Et quelles sont les contraintes de création ?<text:bookmark-end text:name="__RefHeading___comment_en_creer_et_quelles_sont_les_contraintes_de_creation_5"/><text:bookmark-end text:name="comment_en_creer_et_quelles_sont_les_contraintes_de_creation"/></text:h>
      <text:p text:style-name="Text_20_body">Si l’on veut se lancer dans la création de ‘’lenses’’ sur Snapchat, il faut un matériel capable de créer des objets 3D et quelques connaissances. Il faut aussi se servir de l’outil <text:a xlink:type="simple" xlink:href="https://lensstudio.snapchat.com" text:style-name="Internet_20_link" text:visited-style-name="Visited_20_Internet_20_Link">Lens Studio</text:a>, celui-ci est <text:span text:style-name="Strong_20_Emphasis">open-source</text:span>*.
Il y a tout de même quelques contraintes à prendre en compte pour créer un ‘’lens’’ , étant donné que des objets en 3D sont utilisés, il faut optimiser le fichier de l’objet et réduire sa taille.</text:p>
      <text:h text:style-name="Heading_20_3" text:outline-level="3"><text:bookmark-start text:name="__RefHeading___sources_6"/><text:bookmark-start text:name="sources"/>Sources<text:bookmark-end text:name="__RefHeading___sources_6"/><text:bookmark-end text:name="sources"/></text:h>
      <text:p text:style-name="Text_20_body">Articles sur les ‘’lens’’ :  </text:p>
      <text:p text:style-name="Text_20_body">• <text:a xlink:type="simple" xlink:href="https://www.realite-virtuelle.com/snapchat-meilleures-lenses-2021/" text:style-name="Internet_20_link" text:visited-style-name="Visited_20_Internet_20_Link">https://www.realite-virtuelle.com/snapchat-meilleures-lenses-2021/</text:a></text:p>
      <text:p text:style-name="Text_20_body">• <text:a xlink:type="simple" xlink:href="https://siecledigital.fr/2021/05/21/snapchat-connected-lenses/" text:style-name="Internet_20_link" text:visited-style-name="Visited_20_Internet_20_Link">https://siecledigital.fr/2021/05/21/snapchat-connected-lenses/</text:a></text:p>
      <text:p text:style-name="Text_20_body">• <text:a xlink:type="simple" xlink:href="https://www.leparisien.fr/high-tech/snapchat-comment-sont-fabriques-les-lenses-des-pubs-en-realite-augmentee-24-03-2021-SLCBMKTZNFGW5A73CN6U757JWI.php" text:style-name="Internet_20_link" text:visited-style-name="Visited_20_Internet_20_Link">https://www.leparisien.fr/high-tech/snapchat-comment-sont-fabriques-les-lenses-des-pubs-en-realite-augmentee-24-03-2021-SLCBMKTZNFGW5A73CN6U757JWI.php</text:a></text:p>
      <text:p text:style-name="Text_20_body">— <text:span text:style-name="Emphasis"><text:a xlink:type="simple" xlink:href="https://wiki.sio.bts/doku.php?id=ts2123_sio" text:style-name="Internet_20_link" text:visited-style-name="Visited_20_Internet_20_Link">CAHAIGNE Nathan - DJAE Ardelaide </text:a> 2022/01/05 13:38</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5::08:20</meta:creation-date>
    <dc:creator>Generated</dc:creator>
    <dc:date>2026-09-08T15::08:20</dc:date>
    <dc:language>en-US</dc:language>
    <meta:editing-cycles>1</meta:editing-cycles>
    <meta:editing-duration>PT0S</meta:editing-duration>
    <dc:title>vrsnaplens</dc:title>
  </office:meta>
</office:document-meta>
</file>