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b179bd8d94d284a23094ecf6c51585.png"/>
  <manifest:file-entry manifest:media-type="image/png" manifest:full-path="Pictures/4faecf21ea78a3cf2c2b16716a754088.png"/>
  <manifest:file-entry manifest:media-type="image/png" manifest:full-path="Pictures/9924962fe723af4232074f8d172a9e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pt"/><text:bookmark-start text:name="__RefHeading___waptdeploiement_des_logiciels_et_mises_a_jour_pour_os_windows_1"/><text:bookmark-start text:name="waptdeploiement_des_logiciels_et_mises_a_jour_pour_os_windows"/>WAPT : Déploiement des logiciels et mises à jour pour OS Windows<text:bookmark-end text:name="__RefHeading___waptdeploiement_des_logiciels_et_mises_a_jour_pour_os_windows_1"/><text:bookmark-end text:name="waptdeploiement_des_logiciels_et_mises_a_jour_pour_os_windows"/></text:h>
      <text:h text:style-name="Heading_20_4" text:outline-level="4"><text:bookmark-start text:name="__RefHeading___contributeurs_2"/><text:bookmark-start text:name="contributeurs"/>Contributeurs<text:bookmark-end text:name="__RefHeading___contributeurs_2"/><text:bookmark-end text:name="contributeurs"/></text:h>
      <text:p text:style-name="Text_20_body">(SISR2-2016) Abigaëlle Chauvin, Vincent Delahaye</text:p>
      <text:h text:style-name="Heading_20_2" text:outline-level="2"><text:bookmark-start text:name="__RefHeading___prerequis_3"/><text:bookmark-start text:name="prerequis"/>Prérequis<text:bookmark-end text:name="__RefHeading___prerequis_3"/><text:bookmark-end text:name="prerequis"/></text:h>
      <text:p text:style-name="Text_20_body">Outils :</text:p>
      <text:list text:style-name="List_20_1" text:continue-numbering="false">
        <text:list-item>
          <text:p text:style-name="List_20_1_Content_First"> Machine serveur sous Windows ou Linux (exemple sous Linux avec Debian 7)</text:p>
        </text:list-item>
        <text:list-item>
          <text:p text:style-name="List_20_1_Content"> Machine Windows permettant d'installer la console d'administration</text:p>
        </text:list-item>
        <text:list-item>
          <text:p text:style-name="List_20_1_Content_Last"> Machines clientes Windows où seront installés les agents de déploiement</text:p>
        </text:list-item>
      </text:list>
      <text:p text:style-name="Text_20_body">A savoir :</text:p>
      <text:list text:style-name="List_20_1" text:continue-numbering="false">
        <text:list-item>
          <text:p text:style-name="List_20_1_Content_First"> Les ports 80, 443 et 8080 sont utilisés par le serveur WAPT et doivent être disponibles</text:p>
        </text:list-item>
        <text:list-item>
          <text:p text:style-name="List_20_1_Content_Last"> Le port 8088 est utilisé sur les postes clients par l'agent WAPT et doit être disponible</text:p>
        </text:list-item>
      </text:list>
      <text:h text:style-name="Heading_20_2" text:outline-level="2"><text:bookmark-start text:name="__RefHeading___installation_configuration_4"/><text:bookmark-start text:name="installation_configuration"/>Installation &amp; Configuration<text:bookmark-end text:name="__RefHeading___installation_configuration_4"/><text:bookmark-end text:name="installation_configuration"/></text:h>
      <text:h text:style-name="Heading_20_3" text:outline-level="3"><text:bookmark-start text:name="__RefHeading___installation_du_service_wapt_sur_le_serveur_5"/><text:bookmark-start text:name="installation_du_service_wapt_sur_le_serveur"/>Installation du service WAPT sur le serveur<text:bookmark-end text:name="__RefHeading___installation_du_service_wapt_sur_le_serveur_5"/><text:bookmark-end text:name="installation_du_service_wapt_sur_le_serveur"/></text:h>
      <text:p text:style-name="Text_20_body">Il est conseillé d'ajouter un enregistrement DNS (<text:a xlink:type="simple" xlink:href="https://wiki.sio.bts/doku.php?id=bind" text:style-name="Internet_20_link" text:visited-style-name="Visited_20_Internet_20_Link">sous Bind9</text:a> ou pour <text:a xlink:type="simple" xlink:href="https://wiki.sio.bts/doku.php?id=dnswin" text:style-name="Internet_20_link" text:visited-style-name="Visited_20_Internet_20_Link">sous Windows</text:a>) pour le serveur WAPT.</text:p>
      <text:list text:style-name="List_20_1" text:continue-numbering="false">
        <text:list-item>
          <text:p text:style-name="LastListParagraph_List_20_1_Content_First"> Installer et configurer le serveur Debian et le mettre à jour.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echo <text:span text:style-name="highlight_st0">"deb http://wapt.tranquil.it/debian/ ./ "</text:span> <text:span text:style-name="highlight_sy0">&gt;</text:span> <text:span text:style-name="highlight_sy0">/</text:span>etc<text:span text:style-name="highlight_sy0">/</text:span>apt<text:span text:style-name="highlight_sy0">/</text:span>sources.list.d<text:span text:style-name="highlight_sy0">/</text:span>wapt.list<text:line-break/>apt<text:span text:style-name="highlight_sy0">-</text:span>get update<text:line-break/>apt<text:span text:style-name="highlight_sy0">-</text:span>get install tis<text:span text:style-name="highlight_sy0">-</text:span>waptserver tis<text:span text:style-name="highlight_sy0">-</text:span>waptrepo tis<text:span text:style-name="highlight_sy0">-</text:span>waptsetup</text:p>
          </table:table-cell>
        </table:table-row>
      </table:table>
      <text:list text:style-name="List_20_1" text:continue-numbering="false">
        <text:list-item>
          <text:p text:style-name="LastListParagraph_List_20_1_Content_First"> Lancement du script de configuration 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y0">/</text:span>usr<text:span text:style-name="highlight_sy0">/</text:span>bin<text:span text:style-name="highlight_sy0">/</text:span>python <text:span text:style-name="highlight_sy0">/</text:span>opt<text:span text:style-name="highlight_sy0">/</text:span>wapt<text:span text:style-name="highlight_sy0">/</text:span>waptserver<text:span text:style-name="highlight_sy0">/</text:span>scripts<text:span text:style-name="highlight_sy0">/</text:span>postconf.py</text:p>
          </table:table-cell>
        </table:table-row>
      </table:table>
      <text:p text:style-name="Text_20_body"><draw:frame draw:style-name="mediacenter" draw:name="0" text:anchor-type="paragraph" draw:z-index="0" svg:width="5.2916666666667cm" style:rel-width="100%" svg:height="3.4539748953975cm" style:rel-height="scale"><draw:image xlink:href="Pictures/4eb179bd8d94d284a23094ecf6c51585.png" xlink:type="simple" xlink:show="embed" xlink:actuate="onLoad"/></draw:frame></text:p>
      <text:list text:style-name="List_20_1" text:continue-numbering="false">
        <text:list-item>
          <text:p text:style-name="LastListParagraph_List_20_1_Content_First"> Entrer le mot de passe du serveur <draw:frame draw:style-name="mediacenter" draw:name="1" text:anchor-type="paragraph" draw:z-index="1" svg:width="5.2916666666667cm" style:rel-width="100%" svg:height="1.7008928571429cm" style:rel-height="scale"><draw:image xlink:href="Pictures/4faecf21ea78a3cf2c2b16716a754088.png" xlink:type="simple" xlink:show="embed" xlink:actuate="onLoad"/></draw:frame></text:p>
        </text:list-item>
      </text:list>
      <text:list text:style-name="List_20_1" text:continue-numbering="false">
        <text:list-item>
          <text:p text:style-name="List_20_1_Content_First"> Configurer Apache</text:p>
          <text:list text:style-name="List_20_1">
            <text:list-item>
              <text:p text:style-name="List_20_1_Content"> Renseigner le FQDN du serveur </text:p>
            </text:list-item>
            <text:list-item>
              <text:p text:style-name="List_20_1_Content_Last"> Redémarrer le service Apache</text:p>
            </text:list-item>
          </text:list>
        </text:list-item>
      </text:list>
      <text:p text:style-name="Text_20_body"><draw:frame draw:style-name="mediacenter" draw:name="2" text:anchor-type="paragraph" draw:z-index="2" svg:width="5.2916666666667cm" style:rel-width="100%" svg:height="2.1111111111111cm" style:rel-height="scale"><draw:image xlink:href="Pictures/9924962fe723af4232074f8d172a9ebf.png" xlink:type="simple" xlink:show="embed" xlink:actuate="onLoad"/></draw:frame></text:p>
      <text:h text:style-name="Heading_20_3" text:outline-level="3"><text:bookmark-start text:name="__RefHeading___installation_de_l_agent_6"/><text:bookmark-start text:name="installation_de_l_agent"/>Installation de l'agent<text:bookmark-end text:name="__RefHeading___installation_de_l_agent_6"/><text:bookmark-end text:name="installation_de_l_agent"/></text:h>
      <text:list text:style-name="Numbering_20_1" text:continue-numbering="false">
        <text:list-item>
          <text:p text:style-name="Numbering_20_1_Content_First"> Ouvrir l’exécutable waptagent.exe</text:p>
        </text:list-item>
        <text:list-item>
          <text:p text:style-name="Numbering_20_1_Content"> Sélectionner la langue</text:p>
        </text:list-item>
        <text:list-item>
          <text:p text:style-name="Numbering_20_1_Content"> Laisser le dossier d’installation par défaut (c:\wapt)</text:p>
        </text:list-item>
        <text:list-item>
          <text:p text:style-name="Numbering_20_1_Content"> Cocher « lancer l’icône de notification lors de l’ouverture de session »</text:p>
        </text:list-item>
        <text:list-item>
          <text:p text:style-name="Numbering_20_1_Content"> Laisser les URLs par défaut si elles correspondent au contexte</text:p>
        </text:list-item>
        <text:list-item>
          <text:p text:style-name="Numbering_20_1_Content_Last"> Installer l’agent &amp; terminer</text:p>
        </text:list-item>
      </text:list>
      <text:h text:style-name="Heading_20_3" text:outline-level="3"><text:bookmark-start text:name="__RefHeading___configuration_de_la_console_7"/><text:bookmark-start text:name="configuration_de_la_console"/>Configuration de la console<text:bookmark-end text:name="__RefHeading___configuration_de_la_console_7"/><text:bookmark-end text:name="configuration_de_la_console"/></text:h>
      <text:list text:style-name="Numbering_20_1" text:continue-numbering="false">
        <text:list-item>
          <text:p text:style-name="Numbering_20_1_Content_First"> Connexion à l’interface graphique du serveur WAPT depuis un ordinateur client sur le même réseau</text:p>
        </text:list-item>
        <text:list-item>
          <text:p text:style-name="Numbering_20_1_Content"> Installer l’agent WAPTSetup sur un poste d’administration pour paramétrer les postes.</text:p>
        </text:list-item>
        <text:list-item>
          <text:p text:style-name="Numbering_20_1_Content"> Lancer l’exécutable sur le poste d’administration</text:p>
        </text:list-item>
        <text:list-item>
          <text:p text:style-name="Numbering_20_1_Content"> Sur l’icône WAPT, clic droit, lancer la console WAPT</text:p>
        </text:list-item>
        <text:list-item>
          <text:p text:style-name="Numbering_20_1_Content"> Dans la configuration, entrer le FQDN du serveur WAPT</text:p>
        </text:list-item>
        <text:list-item>
          <text:p text:style-name="Numbering_20_1_Content_Last"> S’authentifier avec le compte administrateur</text:p>
        </text:list-item>
      </text:list>
      <text:h text:style-name="Heading_20_3" text:outline-level="3"><text:bookmark-start text:name="__RefHeading___gestion_depuis_la_console_d_administration_8"/><text:bookmark-start text:name="gestion_depuis_la_console_d_administration"/>Gestion depuis la console d'administration<text:bookmark-end text:name="__RefHeading___gestion_depuis_la_console_d_administration_8"/><text:bookmark-end text:name="gestion_depuis_la_console_d_administration"/></text:h>
      <text:list text:style-name="Numbering_20_1" text:continue-numbering="false">
        <text:list-item>
          <text:p text:style-name="Numbering_20_1_Content_First"> Pour lancer la console, clic droit sur l’icône de notification en bas à droite de l’écran</text:p>
        </text:list-item>
        <text:list-item>
          <text:p text:style-name="Numbering_20_1_Content"> Créer l’agent WAPT</text:p>
          <text:list text:style-name="List_20_1">
            <text:list-item>
              <text:p text:style-name="List_20_1_Content"> Depuis la console WAPT Outils &gt; Créer un agent WAPT</text:p>
            </text:list-item>
            <text:list-item>
              <text:p text:style-name="List_20_1_Content"> Renseigner le chemin d’accès de la clé précédemment créée.</text:p>
            </text:list-item>
          </text:list>
        </text:list-item>
        <text:list-item>
          <text:p text:style-name="Numbering_20_1_Content"> Dans la case dépôt externe des paquets, insérer le lien du dépôt suivant : <text:a xlink:type="simple" xlink:href="http://wapt.tranquil.it/wapt/" text:style-name="Internet_20_link" text:visited-style-name="Visited_20_Internet_20_Link">http://wapt.tranquil.it/wapt/</text:a></text:p>
        </text:list-item>
        <text:list-item>
          <text:p text:style-name="Numbering_20_1_Content_Last"> Créer une clé privée de manière à créer un « certificat » pour les utilisateurs du service</text:p>
        </text:list-item>
      </text:list>
      <text:h text:style-name="Heading_20_2" text:outline-level="2"><text:bookmark-start text:name="__RefHeading___deploiement_de_packages_avec_wapt_9"/><text:bookmark-start text:name="deploiement_de_packages_avec_wapt"/>Déploiement de packages avec WAPT<text:bookmark-end text:name="__RefHeading___deploiement_de_packages_avec_wapt_9"/><text:bookmark-end text:name="deploiement_de_packages_avec_wapt"/></text:h>
      <text:h text:style-name="Heading_20_4" text:outline-level="4"><text:bookmark-start text:name="__RefHeading___installation_d_un_paquet_10"/><text:bookmark-start text:name="installation_d_un_paquet"/>Installation d'un paquet<text:bookmark-end text:name="__RefHeading___installation_d_un_paquet_10"/><text:bookmark-end text:name="installation_d_un_paquet"/></text:h>
      <text:list text:style-name="Numbering_20_1" text:continue-numbering="false">
        <text:list-item>
          <text:p text:style-name="Numbering_20_1_Content_First"> Lancer la console WAPT </text:p>
        </text:list-item>
        <text:list-item>
          <text:p text:style-name="Numbering_20_1_Content"> Sélectionner la/les machine(s) où l’on souhaite déployer un package, et clic droit. On met à jour des paquets, sélectionner ajouter un paquet ou un groupe de paquets.</text:p>
        </text:list-item>
        <text:list-item>
          <text:p text:style-name="Numbering_20_1_Content_Last"> Rechercher le logiciel et donc le paquet à installer</text:p>
        </text:list-item>
      </text:list>
      <text:h text:style-name="Heading_20_4" text:outline-level="4"><text:bookmark-start text:name="__RefHeading___installation_d_un_groupe_de_paquet_11"/><text:bookmark-start text:name="installation_d_un_groupe_de_paquet"/>Installation d'un groupe de paquet<text:bookmark-end text:name="__RefHeading___installation_d_un_groupe_de_paquet_11"/><text:bookmark-end text:name="installation_d_un_groupe_de_paquet"/></text:h>
      <text:list text:style-name="Numbering_20_1" text:continue-numbering="false">
        <text:list-item>
          <text:p text:style-name="Numbering_20_1_Content_First"> Depuis une console WAPT &gt; Groupes de paquets &gt; Nouveau groupe de paquets</text:p>
        </text:list-item>
        <text:list-item>
          <text:p text:style-name="Numbering_20_1_Content"> Nommer le nouveau groupe de paquets et indiquer une description pour celui-ci.</text:p>
        </text:list-item>
        <text:list-item>
          <text:p text:style-name="Numbering_20_1_Content"> Nous retrouvons les paquets télécharger à droite, il suffit de faire un glisser déposer pour joindre les paquets que l’on souhaite au groupe.</text:p>
        </text:list-item>
        <text:list-item>
          <text:p text:style-name="Numbering_20_1_Content_Last"> Dans l’inventaire, on sélectionne les postes où l’on souhaite installer les paquets &gt; clic droite &gt; Ajouter un groupe de paquets &gt; Sélectionner le groupe de paquets puis OK.</text:p>
        </text:list-item>
      </text:list>
      <text:h text:style-name="Heading_20_4" text:outline-level="4"><text:bookmark-start text:name="__RefHeading___mettre_a_jour_les_packages_disponibles_sur_un_poste_12"/><text:bookmark-start text:name="mettre_a_jour_les_packages_disponibles_sur_un_poste"/>Mettre à jour les packages disponibles sur un poste<text:bookmark-end text:name="__RefHeading___mettre_a_jour_les_packages_disponibles_sur_un_poste_12"/><text:bookmark-end text:name="mettre_a_jour_les_packages_disponibles_sur_un_poste"/></text:h>
      <text:list text:style-name="Numbering_20_1" text:continue-numbering="false">
        <text:list-item>
          <text:p text:style-name="Numbering_20_1_Content_First"> Clic droit sur le poste à mettre à jour</text:p>
        </text:list-item>
        <text:list-item>
          <text:p text:style-name="Numbering_20_1_Content"> Mettre à jour les paquets du poste</text:p>
        </text:list-item>
        <text:list-item>
          <text:p text:style-name="Numbering_20_1_Content_Last"> Si la mise à jour ne se lance pas, il faut sélectionner la mise à jour directement de la console ou les paquets sont installés</text:p>
        </text:list-item>
      </text:list>
      <text:h text:style-name="Heading_20_4" text:outline-level="4"><text:bookmark-start text:name="__RefHeading___creer_un_paquet_logiciel_compatible_wapt_13"/><text:bookmark-start text:name="creer_un_paquet_logiciel_compatible_wapt"/>Créer un paquet logiciel compatible WAPT<text:bookmark-end text:name="__RefHeading___creer_un_paquet_logiciel_compatible_wapt_13"/><text:bookmark-end text:name="creer_un_paquet_logiciel_compatible_wapt"/></text:h>
      <text:list text:style-name="Numbering_20_1" text:continue-numbering="false">
        <text:list-item>
          <text:p text:style-name="Numbering_20_1_Content_First"> Ouvrir l’invite de commande Windows en administrateur </text:p>
        </text:list-item>
        <text:list-item>
          <text:p text:style-name="Numbering_20_1_Content"> Taper la commande suivante </text:p>
        </text:list-item>
      </text:list>
      <table:table table:style-name="Table1_Indentation_Level1">
        <table:table-column table:style-name="odt_auto_style_table_column_3_1"/>
        <table:table-row>
          <table:table-cell office:value-type="string" table:style-name="tablecell">
            <text:p text:style-name="Preformatted_20_Text">wapt<text:span text:style-name="highlight_sy0">-</text:span>get make<text:span text:style-name="highlight_sy0">-</text:span>template <text:span text:style-name="highlight_sy0">&lt;</text:span>chemin du fichier<text:span text:style-name="highlight_sy0">&gt;</text:span> <text:span text:style-name="highlight_sy0">&lt;</text:span>nom du package à determiner<text:span text:style-name="highlight_sy0">&gt;</text:span> <text:span text:style-name="highlight_sy0">&lt;</text:span>chemin de destination package<text:span text:style-name="highlight_sy0">&gt;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« Packager » le paquet </text:p>
        </text:list-item>
      </text:list>
      <table:table table:style-name="Table2_Indentation_Level1">
        <table:table-column table:style-name="odt_auto_style_table_column_4_1"/>
        <table:table-row>
          <table:table-cell office:value-type="string" table:style-name="tablecell">
            <text:p text:style-name="Preformatted_20_Text">wapt<text:span text:style-name="highlight_sy0">-</text:span>get build<text:span text:style-name="highlight_sy0">-</text:span>package <text:span text:style-name="highlight_sy0">-</text:span>u <text:span text:style-name="highlight_sy0">&lt;</text:span>chemin du package en cours de préparation<text:span text:style-name="highlight_sy0">&gt;</text:span></text:p>
          </table:table-cell>
        </table:table-row>
      </table:table>
      <text:list text:style-name="Numbering_20_1" text:continue-numbering="true">
        <text:list-item>
          <text:p text:style-name="FirstListParagraph_Text_20_body">NB : Le paramètre <text:span text:style-name="Emphasis"><text:span text:style-name="Strong_20_Emphasis">–u (–update-package)</text:span></text:span> indique qu’il faut mettre à jour le paquet avant l’exécution de la commande </text:p>
        </text:list-item>
        <text:list-item>
          <text:p text:style-name="Numbering_20_1_Content"> Envoyer le paquet assemblé sur le serveur, qui sera ensuite chargé automatiquement sur le dépôt principal de la console </text:p>
        </text:list-item>
      </text:list>
      <table:table table:style-name="Table3_Indentation_Level1">
        <table:table-column table:style-name="odt_auto_style_table_column_5_1"/>
        <table:table-row>
          <table:table-cell office:value-type="string" table:style-name="tablecell">
            <text:p text:style-name="Preformatted_20_Text">wapt<text:span text:style-name="highlight_sy0">-</text:span>get build<text:span text:style-name="highlight_sy0">-</text:span>upload <text:span text:style-name="highlight_sy0">&lt;</text:span>chemin du fichier<text:span text:style-name="highlight_sy0">&gt;</text:span></text:p>
          </table:table-cell>
        </table:table-row>
      </table:table>
      <text:list text:style-name="Numbering_20_1" text:continue-numbering="true">
        <text:list-item>
          <text:p text:style-name="LastListParagraph_FirstListParagraph_Text_20_body">Le fichier est directement importé sur le dépôt privé, visible sur la console WAPT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name="LastListParagraph_FirstListParagraph_Text_20_body" style:display-name="Last First Text body" style:parent-style-name="FirstListParagraph_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23:11</meta:creation-date>
    <dc:creator>Generated</dc:creator>
    <dc:date>2026-09-04T21::23:11</dc:date>
    <dc:language>en-US</dc:language>
    <meta:editing-cycles>1</meta:editing-cycles>
    <meta:editing-duration>PT0S</meta:editing-duration>
    <dc:title>wapt</dc:title>
  </office:meta>
</office:document-meta>
</file>