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3ca1fef3dc510cb9e2a38b1e0c6f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core"/><text:bookmark-start text:name="__RefHeading___windows_server_core_1"/><text:bookmark-start text:name="windows_server_core"/>Windows Server Core<text:bookmark-end text:name="__RefHeading___windows_server_core_1"/><text:bookmark-end text:name="windows_server_core"/></text:h>
      <text:p text:style-name="Text_20_body">Dans une installation <text:span text:style-name="Plugin_Wrap_Span_Emphasised">Windows Core</text:span>, le système ne dispose <text:span text:style-name="Strong_20_Emphasis">pas d'une GUI (graphic user interface /interface graphique)</text:span> et nécessite donc <text:span text:style-name="Strong_20_Emphasis">moins de ressources</text:span> (processeur, RAM, disque). </text:p>
      <text:p text:style-name="Text_20_body">On doit alors le** paramétrer manuellement**, au moins au début, pour pouvoir ensuite l'administrer à distance (outils RSAT ou Windows Admin Center).</text:p>
      <text:p text:style-name="Text_20_body">L'outil <text:span text:style-name="Plugin_Wrap_Span_Emphasised">sconfig</text:span> (taper <text:span text:style-name="Strong_20_Emphasis">sconfig</text:span> à l'<text:span text:style-name="Strong_20_Emphasis">invite de commande</text:span>) permet d'effectuer les principaux paramétrages en répondant à des questions dans un menu:</text:p>
      <text:list text:style-name="List_20_1" text:continue-numbering="false">
        <text:list-item>
          <text:p text:style-name="List_20_1_Content_First"> nom de l'ordinateur</text:p>
        </text:list-item>
        <text:list-item>
          <text:p text:style-name="List_20_1_Content"> adressage </text:p>
        </text:list-item>
        <text:list-item>
          <text:p text:style-name="List_20_1_Content"> administration à distance</text:p>
        </text:list-item>
        <text:list-item>
          <text:p text:style-name="List_20_1_Content"> connexion bureau à distance</text:p>
        </text:list-item>
        <text:list-item>
          <text:p text:style-name="List_20_1_Content_Last"> gestion et installation des mises à jour</text:p>
        </text:list-item>
      </text:list>
      <text:p text:style-name="Text_20_body"><draw:frame draw:style-name="mediacenter" draw:name="0" text:anchor-type="paragraph" draw:z-index="0" svg:width="15.875cm" svg:height="9.2260089686099cm"><draw:image xlink:href="Pictures/f73ca1fef3dc510cb9e2a38b1e0c6f01.png" xlink:type="simple" xlink:show="embed" xlink:actuate="onLoad"/></draw:frame></text:p>
      <text:h text:style-name="Heading_20_3" text:outline-level="3"><text:bookmark-start text:name="__RefHeading___ligne_de_commande_2"/><text:bookmark-start text:name="ligne_de_commande"/>Ligne de commande<text:bookmark-end text:name="__RefHeading___ligne_de_commande_2"/><text:bookmark-end text:name="ligne_de_commande"/></text:h>
      <text:p text:style-name="Text_20_body">En ligne de commande, à tout instant, vous pouvez utiliser le ? pour voir les commandes / options disponibles à partir du point où vous vous trouvez :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Exemple</text:span></text:p><table:table table:style-name="Table"><table:table-column table:style-name="odt_auto_style_table_column_2_1"/><table:table-row><table:table-cell office:value-type="string" table:style-name="tablecell"><text:p text:style-name="Preformatted_20_Text">netsh interface ?</text:p></table:table-cell></table:table-row></table:table><text:p text:style-name="Text_20_body">Les commandes suivantes sont disponibles :</text:p><table:table table:style-name="Table"><table:table-column table:style-name="odt_auto_style_table_column_3_1"/><table:table-row><table:table-cell office:value-type="string" table:style-name="tablecell"><text:p text:style-name="Preformatted_20_Text">Commandes dans ce contexte :<text:line-break/>6to4<text:s text:c="11"/><text:span text:style-name="highlight_sy0">-</text:span> Modifications pour le contexte `netsh interface 6to4'.<text:line-break/>?<text:s text:c="14"/><text:span text:style-name="highlight_sy0">-</text:span> Affiche une liste de commandes.<text:line-break/><text:span text:style-name="highlight_kw2">dump</text:span><text:s text:c="11"/><text:span text:style-name="highlight_sy0">-</text:span> Affiche un script de configuration.<text:line-break/>help<text:s text:c="11"/><text:span text:style-name="highlight_sy0">-</text:span> Affiche une liste de commandes.<text:line-break/>httpstunnel<text:s text:c="4"/><text:span text:style-name="highlight_sy0">-</text:span> Modifications pour le contexte `netsh interface httpstunnel'.<text:line-break/>ipv4<text:s text:c="11"/><text:span text:style-name="highlight_sy0">-</text:span> Modifications pour le contexte `netsh interface ipv4'.<text:line-break/>ipv6<text:s text:c="11"/><text:span text:style-name="highlight_sy0">-</text:span> Modifications pour le contexte `netsh interface ipv6'.<text:line-break/>isatap<text:s text:c="9"/><text:span text:style-name="highlight_sy0">-</text:span> Modifications pour le contexte `netsh interface isatap'.<text:line-break/>portproxy<text:s text:c="6"/><text:span text:style-name="highlight_sy0">-</text:span> Modifications pour le contexte `netsh interface portproxy'.<text:line-break/>set<text:s text:c="12"/><text:span text:style-name="highlight_sy0">-</text:span> Définit les informations de configuration.<text:line-break/>show<text:s text:c="11"/><text:span text:style-name="highlight_sy0">-</text:span> Affiche les informations.<text:line-break/>tcp<text:s text:c="12"/><text:span text:style-name="highlight_sy0">-</text:span> Modifications pour le contexte `netsh interface tcp'.<text:line-break/>teredo<text:s text:c="9"/><text:span text:style-name="highlight_sy0">-</text:span> Modifications pour le contexte `netsh interface teredo'.</text:p></table:table-cell></table:table-row></table:table></table:table-cell></table:table-row></table:table></draw:text-box></draw:frame></text:p>
      <text:h text:style-name="Heading_20_2" text:outline-level="2"><text:bookmark-start text:name="__RefHeading___configurations_manuelles_3"/><text:bookmark-start text:name="configurations_manuelles"/>Configurations manuelles<text:bookmark-end text:name="__RefHeading___configurations_manuelles_3"/><text:bookmark-end text:name="configurations_manuelles"/></text:h>
      <text:p text:style-name="Text_20_body">On trouvera de nombreuses commandes <text:span text:style-name="Strong_20_Emphasis">nesth</text:span> sur <text:a xlink:type="simple" xlink:href="https://www.malekal.com/commande-netsh-windows-exemples-utilisation/" text:style-name="Internet_20_link" text:visited-style-name="Visited_20_Internet_20_Link">https://www.malekal.com/commande-netsh-windows-exemples-utilisation/</text:a>.</text:p>
      <text:h text:style-name="Heading_20_3" text:outline-level="3"><text:bookmark-start text:name="__RefHeading___configuration_de_l_adresse_ip_4"/><text:bookmark-start text:name="configuration_de_l_adresse_ip"/>Configuration de l'adresse IP<text:bookmark-end text:name="__RefHeading___configuration_de_l_adresse_ip_4"/><text:bookmark-end text:name="configuration_de_l_adresse_ip"/></text:h>
      <text:p text:style-name="Text_20_body">Adresse et passerelle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netsh interface ipv4 set address <text:span text:style-name="highlight_st0">"&lt;nom carte réseau&gt;"</text:span> static <text:span text:style-name="highlight_sy0">&lt;</text:span>addresse_ip<text:span text:style-name="highlight_sy0">&gt;</text:span> <text:span text:style-name="highlight_sy0">&lt;</text:span>masque<text:span text:style-name="highlight_sy0">&gt;</text:span> <text:span text:style-name="highlight_sy0">&lt;</text:span>passerelle<text:span text:style-name="highlight_sy0">&gt;</text:span>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underline">Exemple</text:span></text:p><table:table table:style-name="Table"><table:table-column table:style-name="odt_auto_style_table_column_6_1"/><table:table-row><table:table-cell office:value-type="string" table:style-name="tablecell"><text:p text:style-name="Preformatted_20_Text">netsh interface ipv4 set address <text:span text:style-name="highlight_st0">"Connexion Ethernet"</text:span> static 172.22.10.201 255.255.255..<text:span text:style-name="highlight_nu0">0</text:span> 172.22.1.254</text:p></table:table-cell></table:table-row></table:table></table:table-cell></table:table-row></table:table></draw:text-box></draw:frame></text:p>
      <text:p text:style-name="Text_20_body">Serveur DNS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netsh interface ipv4 set dnsservers <text:span text:style-name="highlight_st0">"&lt;nom carte réseau&gt;"</text:span> static <text:span text:style-name="highlight_sy0">&lt;</text:span>ip_dns<text:span text:style-name="highlight_sy0">&gt;</text:span> primary</text:p>
          </table:table-cell>
        </table:table-row>
      </table:table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able:table table:style-name="Table"><table:table-column table:style-name="odt_auto_style_table_column_9_1"/><table:table-row><table:table-cell office:value-type="string" table:style-name="tablecell"><text:p text:style-name="Preformatted_20_Text">netsh interface ipv4 set dnsservers <text:span text:style-name="highlight_st0">"Connexion Ethernet"</text:span> static 172.30.1.1 primary</text:p></table:table-cell></table:table-row></table:table></table:table-cell></table:table-row></table:table></draw:text-box></draw:frame></text:p>
      <text:p text:style-name="Text_20_body">Adresse en DHCP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netsh interface ipv4 set address name<text:span text:style-name="highlight_sy0">=</text:span><text:span text:style-name="highlight_st0">"&lt;nom carte réseau&gt;"</text:span> source<text:span text:style-name="highlight_sy0">=</text:span>dhcp<text:line-break/>netsh interface ipv4 set dnsservers name<text:span text:style-name="highlight_sy0">=</text:span><text:span text:style-name="highlight_st0">"&lt;nom carte réseau&gt;"</text:span> source<text:span text:style-name="highlight_sy0">=</text:span>dhcp</text:p>
          </table:table-cell>
        </table:table-row>
      </table:table>
      <text:h text:style-name="Heading_20_3" text:outline-level="3"><text:bookmark-start text:name="__RefHeading___modifier_le_mot_de_passe_d_un_utilisateur_5"/><text:bookmark-start text:name="modifier_le_mot_de_passe_d_un_utilisateur"/>Modifier le mot de passe d'un utilisateur<text:bookmark-end text:name="__RefHeading___modifier_le_mot_de_passe_d_un_utilisateur_5"/><text:bookmark-end text:name="modifier_le_mot_de_passe_d_un_utilisateur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net user <text:span text:style-name="highlight_sy0">&lt;</text:span>nomUtilisateur<text:span text:style-name="highlight_sy0">&gt;</text:span> <text:span text:style-name="highlight_sy0">&lt;</text:span>nouveauMotdePasse<text:span text:style-name="highlight_sy0">&gt;</text:span></text:p>
          </table:table-cell>
        </table:table-row>
      </table:table>
      <text:h text:style-name="Heading_20_2" text:outline-level="2"><text:bookmark-start text:name="__RefHeading___promotion_en_controleur_de_domaine_6"/><text:bookmark-start text:name="promotion_en_controleur_de_domaine"/>Promotion en contrôleur de domaine<text:bookmark-end text:name="__RefHeading___promotion_en_controleur_de_domaine_6"/><text:bookmark-end text:name="promotion_en_controleur_de_domaine"/></text:h>
      <text:p text:style-name="Text_20_body">Il existe de nombreux paramètres. Ils doivent être renseignés directement dans la ligne de commande, ou précisés dans un fichier.</text:p>
      <text:h text:style-name="Heading_20_3" text:outline-level="3"><text:bookmark-start text:name="__RefHeading___en_ligne_de_commande_7"/><text:bookmark-start text:name="en_ligne_de_commande"/>En ligne de commande<text:bookmark-end text:name="__RefHeading___en_ligne_de_commande_7"/><text:bookmark-end text:name="en_ligne_de_commande"/></text:h>
      <text:p text:style-name="Text_20_body">On présente ici la commande pour installer un domaine :</text:p>
      <text:list text:style-name="List_20_1" text:continue-numbering="false">
        <text:list-item>
          <text:p text:style-name="List_20_1_Content_First"> Nouveau domaine, dans une nouvelle forêt de type Windows 16 (level 7)</text:p>
        </text:list-item>
        <text:list-item>
          <text:p text:style-name="List_20_1_Content"> le domaine est nommé test.sio </text:p>
        </text:list-item>
        <text:list-item>
          <text:p text:style-name="List_20_1_Content"> on définit le mot de passe de restauration <text:span text:style-name="Plugin_Wrap_Span_Emphasised">à adapter</text:span></text:p>
        </text:list-item>
        <text:list-item>
          <text:p text:style-name="List_20_1_Content_Last"> en installant le service DNS en nouvelle zone</text:p>
        </text:list-item>
      </text:list>
      <text:p text:style-name="Text_20_body"><draw:frame draw:style-name="PluginODTAutoStyle_Frame_29_text_frame" draw:name="Frame4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text:span text:style-name="underline">Exemple</text:span></text:p><table:table table:style-name="Table"><table:table-column table:style-name="odt_auto_style_table_column_13_1"/><table:table-row><table:table-cell office:value-type="string" table:style-name="tablecell"><text:p text:style-name="Preformatted_20_Text">dcpromo <text:span text:style-name="highlight_sy0">/</text:span>ReplicaOrNewDomain<text:span text:style-name="highlight_sy0">=</text:span>Domain <text:span text:style-name="highlight_sy0">/</text:span>NewDomain:Forest <text:span text:style-name="highlight_sy0">/</text:span>NewDomainDNSName<text:span text:style-name="highlight_sy0">=</text:span>test.sio <text:span text:style-name="highlight_sy0">/</text:span>ForestLevel<text:span text:style-name="highlight_sy0">=</text:span><text:span text:style-name="highlight_nu0">7</text:span> <text:span text:style-name="highlight_sy0">/</text:span>DomainNetbiosName<text:span text:style-name="highlight_sy0">=</text:span>test <text:span text:style-name="highlight_sy0">/</text:span>DomainLevel<text:span text:style-name="highlight_sy0">=</text:span><text:span text:style-name="highlight_nu0">7</text:span> <text:span text:style-name="highlight_sy0">/</text:span>InstallDNS<text:span text:style-name="highlight_sy0">=</text:span>Yes <text:span text:style-name="highlight_sy0">/</text:span>ConfirmGc<text:span text:style-name="highlight_sy0">=</text:span>Yes <text:span text:style-name="highlight_sy0">/</text:span>CreateDNSDelegation<text:span text:style-name="highlight_sy0">=</text:span>No <text:span text:style-name="highlight_sy0">/</text:span>DatabasePath<text:span text:style-name="highlight_sy0">=</text:span><text:span text:style-name="highlight_st0">"C:\Windows\NTDS"</text:span> <text:span text:style-name="highlight_sy0">/</text:span>LogPath<text:span text:style-name="highlight_sy0">=</text:span><text:span text:style-name="highlight_st0">"C:\Windows\NTDS"</text:span> <text:span text:style-name="highlight_sy0">/</text:span>SYSVOLPath<text:span text:style-name="highlight_sy0">=</text:span><text:span text:style-name="highlight_st0">"C:\Windows\SYSVOL"</text:span> <text:span text:style-name="highlight_sy0">/</text:span>SafeModeAdminPassword<text:span text:style-name="highlight_sy0">=</text:span>Pa##w0rd6QR <text:span text:style-name="highlight_sy0">/</text:span>RebootOnCompletion<text:span text:style-name="highlight_sy0">=</text:span>Yes</text:p></table:table-cell></table:table-row></table:table></table:table-cell></table:table-row></table:table></draw:text-box></draw:frame></text:p>
      <text:h text:style-name="Heading_20_3" text:outline-level="3"><text:bookmark-start text:name="__RefHeading___avec_un_fichier_de_reponse_8"/><text:bookmark-start text:name="avec_un_fichier_de_reponse"/>Avec un fichier de réponse<text:bookmark-end text:name="__RefHeading___avec_un_fichier_de_reponse_8"/><text:bookmark-end text:name="avec_un_fichier_de_reponse"/></text:h>
      <text:p text:style-name="Text_20_body">Il est aussi possible de faire la promotion en contrôleur en mode <text:span text:style-name="Plugin_Wrap_Span_Emphasised">unattended</text:span> (sans interaction). Pour cela, on crée un fichier de réponse avec les mêmes paramètres (on peut ouvrir le bloc-note avec la commande <text:span text:style-name="Strong_20_Emphasis">notepad</text:span>) :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[DCInstall] <text:line-break/>ReplicaOrNewDomain=Domain <text:line-break/>NewDomain=Forest <text:line-break/>NewDomainDNSName=test.sio <text:line-break/>ForestLevel=7 <text:line-break/>DomainNetbiosName=test <text:line-break/>DomainLevel=7 <text:line-break/>InstallDNS=Yes <text:line-break/>ConfirmGc=Yes <text:line-break/>CreateDNSDelegation=No <text:line-break/>DatabasePath="C:\Windows\NTDS" <text:line-break/>LogPath="C:\Windows\NTDS" <text:line-break/>SYSVOLPath="C:\Windows\SYSVOL" <text:line-break/>SafeModeAdminPassword=Pa##w0rd6QR <text:line-break/>RebootOnCompletion=Yes</text:p>
          </table:table-cell>
        </table:table-row>
      </table:table>
      <text:p text:style-name="Text_20_body">On exécutera alors la commande 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dcpromo <text:span text:style-name="highlight_sy0">/</text:span>unattend:<text:span text:style-name="highlight_sy0">&lt;</text:span>cheminfichierReponse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6:19</meta:creation-date>
    <dc:creator>Generated</dc:creator>
    <dc:date>2026-09-08T15::46:19</dc:date>
    <dc:language>en-US</dc:language>
    <meta:editing-cycles>1</meta:editing-cycles>
    <meta:editing-duration>PT0S</meta:editing-duration>
    <dc:title>wincore</dc:title>
  </office:meta>
</office:document-meta>
</file>